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No_20_Spacing">
      <style:paragraph-properties fo:line-height="115%"/>
      <style:text-properties style:font-name="Times New Roman" fo:font-size="12pt" fo:font-weight="bold" officeooo:paragraph-rsid="00104faa" style:font-size-asian="12pt" style:font-weight-asian="bold" style:font-name-complex="Times New Roman1" style:font-size-complex="12pt"/>
    </style:style>
    <style:style style:name="P2" style:family="paragraph" style:parent-style-name="No_20_Spacing">
      <style:paragraph-properties fo:line-height="115%"/>
      <style:text-properties style:font-name="Times New Roman" officeooo:paragraph-rsid="00104faa"/>
    </style:style>
    <style:style style:name="P3" style:family="paragraph" style:parent-style-name="No_20_Spacing">
      <style:paragraph-properties fo:line-height="115%" fo:text-indent="1.249cm" style:auto-text-indent="false"/>
      <style:text-properties style:font-name="Times New Roman" fo:font-size="12pt" officeooo:paragraph-rsid="00104faa" style:font-size-asian="12pt" style:font-name-complex="Times New Roman1" style:font-size-complex="12pt"/>
    </style:style>
    <style:style style:name="P4" style:family="paragraph" style:parent-style-name="No_20_Spacing">
      <style:paragraph-properties fo:line-height="115%"/>
      <style:text-properties style:font-name="Times New Roman" fo:font-size="12pt" officeooo:paragraph-rsid="00104faa" style:font-size-asian="12pt" style:font-name-complex="Times New Roman1" style:font-size-complex="12pt"/>
    </style:style>
    <style:style style:name="P5" style:family="paragraph" style:parent-style-name="No_20_Spacing">
      <style:paragraph-properties fo:line-height="115%" fo:text-align="center" style:justify-single-word="false"/>
      <style:text-properties style:font-name="Times New Roman" officeooo:paragraph-rsid="00104faa"/>
    </style:style>
    <style:style style:name="P6" style:family="paragraph" style:parent-style-name="No_20_Spacing">
      <style:paragraph-properties fo:line-height="115%" fo:text-align="center" style:justify-single-word="false"/>
      <style:text-properties style:font-name="Times New Roman" fo:font-size="12pt" fo:font-weight="bold" officeooo:paragraph-rsid="00104faa" style:font-size-asian="12pt" style:font-weight-asian="bold" style:font-name-complex="Times New Roman1" style:font-size-complex="12pt"/>
    </style:style>
    <style:style style:name="P7" style:family="paragraph" style:parent-style-name="No_20_Spacing" style:list-style-name="WWNum1">
      <style:paragraph-properties fo:margin-left="1.259cm" fo:line-height="115%" fo:text-indent="-0.63cm" style:auto-text-indent="false"/>
      <style:text-properties style:font-name="Times New Roman" officeooo:paragraph-rsid="00104faa"/>
    </style:style>
    <style:style style:name="P8" style:family="paragraph" style:parent-style-name="Standard">
      <style:paragraph-properties fo:margin-top="0cm" fo:margin-bottom="0cm" style:contextual-spacing="false" fo:line-height="115%" fo:text-align="justify" style:justify-single-word="false"/>
      <style:text-properties style:font-name="Times New Roman" officeooo:paragraph-rsid="00197925"/>
    </style:style>
    <style:style style:name="P9" style:family="paragraph" style:parent-style-name="Standard">
      <style:paragraph-properties fo:margin-top="0cm" fo:margin-bottom="0cm" style:contextual-spacing="false" fo:line-height="115%" fo:text-align="justify" style:justify-single-word="false"/>
      <style:text-properties style:font-name="Times New Roman" officeooo:rsid="00214b1f" officeooo:paragraph-rsid="00214b1f" style:font-name-complex="Times New Roman1" style:font-size-complex="12pt"/>
    </style:style>
    <style:style style:name="P10" style:family="paragraph" style:parent-style-name="Standard">
      <style:paragraph-properties fo:margin-top="0cm" fo:margin-bottom="0cm" style:contextual-spacing="false" fo:line-height="115%" fo:text-align="justify" style:justify-single-word="false"/>
      <style:text-properties style:font-name="Times New Roman" officeooo:paragraph-rsid="002116c7"/>
    </style:style>
    <style:style style:name="P11" style:family="paragraph" style:parent-style-name="Standard">
      <style:paragraph-properties fo:margin-top="0cm" fo:margin-bottom="0cm" style:contextual-spacing="false" fo:line-height="115%" fo:text-align="justify" style:justify-single-word="false"/>
      <style:text-properties style:font-name="Times New Roman" officeooo:rsid="00197925" officeooo:paragraph-rsid="00197925" style:font-name-complex="Times New Roman1" style:font-size-complex="12pt"/>
    </style:style>
    <style:style style:name="P12" style:family="paragraph" style:parent-style-name="Standard">
      <style:paragraph-properties fo:margin-top="0cm" fo:margin-bottom="0cm" style:contextual-spacing="false" fo:line-height="115%" fo:text-align="justify" style:justify-single-word="false"/>
      <style:text-properties style:font-name="Times New Roman" officeooo:rsid="001a0c4c" officeooo:paragraph-rsid="00214b1f" style:font-name-complex="Times New Roman1" style:font-size-complex="12pt"/>
    </style:style>
    <style:style style:name="P13" style:family="paragraph" style:parent-style-name="Standard">
      <style:paragraph-properties fo:margin-top="0cm" fo:margin-bottom="0cm" style:contextual-spacing="false" fo:line-height="115%" fo:text-align="justify" style:justify-single-word="false"/>
      <style:text-properties style:font-name="Times New Roman" officeooo:rsid="00197925" officeooo:paragraph-rsid="00197925"/>
    </style:style>
    <style:style style:name="P14" style:family="paragraph" style:parent-style-name="Standard">
      <style:paragraph-properties fo:margin-top="0cm" fo:margin-bottom="0cm" style:contextual-spacing="false" fo:line-height="115%" fo:text-align="justify" style:justify-single-word="false"/>
      <style:text-properties style:font-name="Times New Roman" officeooo:paragraph-rsid="00197925" style:font-name-complex="Times New Roman1" style:font-size-complex="12pt"/>
    </style:style>
    <style:style style:name="P15" style:family="paragraph" style:parent-style-name="Standard">
      <style:paragraph-properties fo:margin-top="0cm" fo:margin-bottom="0cm" style:contextual-spacing="false" fo:line-height="115%" fo:text-align="justify" style:justify-single-word="false"/>
      <style:text-properties style:font-name="Times New Roman" officeooo:paragraph-rsid="00104faa" style:font-name-complex="Times New Roman1" style:font-size-complex="12pt"/>
    </style:style>
    <style:style style:name="P16" style:family="paragraph" style:parent-style-name="Standard">
      <style:paragraph-properties fo:margin-top="0cm" fo:margin-bottom="0cm" style:contextual-spacing="false" fo:line-height="115%" fo:text-align="justify" style:justify-single-word="false"/>
      <style:text-properties style:font-name="Times New Roman" officeooo:rsid="001a0c4c" officeooo:paragraph-rsid="001a0c4c" style:font-name-complex="Times New Roman1" style:font-size-complex="12pt"/>
    </style:style>
    <style:style style:name="P17" style:family="paragraph" style:parent-style-name="Standard">
      <style:paragraph-properties fo:margin-top="0cm" fo:margin-bottom="0cm" style:contextual-spacing="false" fo:line-height="115%" fo:text-align="justify" style:justify-single-word="false"/>
      <style:text-properties style:font-name="Times New Roman" officeooo:paragraph-rsid="00104faa"/>
    </style:style>
    <style:style style:name="P18" style:family="paragraph" style:parent-style-name="Standard">
      <style:paragraph-properties fo:line-height="115%"/>
      <style:text-properties style:font-name="Times New Roman" fo:font-weight="bold" officeooo:paragraph-rsid="00104faa" style:font-name-asian="Times New Roman1" style:font-weight-asian="bold" style:font-name-complex="Times New Roman1" style:font-size-complex="12pt"/>
    </style:style>
    <style:style style:name="P19" style:family="paragraph" style:parent-style-name="Standard">
      <style:paragraph-properties fo:line-height="115%"/>
      <style:text-properties style:font-name="Times New Roman" fo:font-weight="bold" officeooo:paragraph-rsid="0015ef40" style:font-name-asian="Times New Roman1" style:font-weight-asian="bold" style:font-name-complex="Times New Roman1" style:font-size-complex="12pt"/>
    </style:style>
    <style:style style:name="P20" style:family="paragraph" style:parent-style-name="Standard">
      <style:paragraph-properties fo:line-height="115%"/>
      <style:text-properties style:font-name="Times New Roman" officeooo:paragraph-rsid="0015ef40"/>
    </style:style>
    <style:style style:name="P21" style:family="paragraph" style:parent-style-name="Standard">
      <style:paragraph-properties fo:line-height="115%"/>
      <style:text-properties style:font-name="Times New Roman" fo:font-size="12pt" officeooo:paragraph-rsid="0015ef40" style:font-name-asian="Calibri1" style:font-size-asian="12pt" style:language-asian="ar" style:country-asian="SA" style:font-name-complex="Times New Roman1" style:font-size-complex="12pt"/>
    </style:style>
    <style:style style:name="P22" style:family="paragraph" style:parent-style-name="Standard">
      <style:paragraph-properties fo:margin-left="0.63cm" fo:margin-top="0cm" fo:margin-bottom="0cm" style:contextual-spacing="false" fo:line-height="115%" fo:text-align="justify" style:justify-single-word="false" fo:hyphenation-ladder-count="no-limit" fo:hyphenation-keep="auto" loext:hyphenation-keep-type="column" loext:hyphenation-keep-line="false" fo:text-indent="-0.63cm" style:auto-text-indent="false">
        <style:tab-stops>
          <style:tab-stop style:position="36.195cm"/>
          <style:tab-stop style:position="39.642cm"/>
        </style:tab-stops>
      </style:paragraph-properties>
      <style:text-properties style:font-name="Times New Roman" officeooo:paragraph-rsid="00111a53"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margin-left="0.63cm" fo:margin-top="0cm" fo:margin-bottom="0cm" style:contextual-spacing="false" fo:line-height="115%" fo:text-align="justify" style:justify-single-word="false" fo:hyphenation-ladder-count="no-limit" fo:hyphenation-keep="auto" loext:hyphenation-keep-type="column" loext:hyphenation-keep-line="false" fo:text-indent="-0.63cm" style:auto-text-indent="false">
        <style:tab-stops>
          <style:tab-stop style:position="36.195cm"/>
          <style:tab-stop style:position="39.642cm"/>
        </style:tab-stops>
      </style:paragraph-properties>
      <style:text-properties style:font-name="Times New Roman" officeooo:paragraph-rsid="0015ef40"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master-page-name="">
      <loext:graphic-properties draw:fill="none"/>
      <style:paragraph-properties fo:margin-left="0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ab-stops>
          <style:tab-stop style:position="36.195cm"/>
          <style:tab-stop style:position="39.642cm"/>
        </style:tab-stops>
      </style:paragraph-properties>
      <style:text-properties style:font-name="Times New Roman" officeooo:paragraph-rsid="0015ef40" fo:hyphenate="false" fo:hyphenation-remain-char-count="2" fo:hyphenation-push-char-count="2" loext:hyphenation-no-caps="false" loext:hyphenation-no-last-word="false" loext:hyphenation-word-char-count="5" loext:hyphenation-zone="no-limit"/>
    </style:style>
    <style:style style:name="P25" style:family="paragraph" style:parent-style-name="Standard">
      <loext:graphic-properties draw:fill="none"/>
      <style:paragraph-properties fo:margin-left="0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ab-stops>
          <style:tab-stop style:position="36.195cm"/>
          <style:tab-stop style:position="39.642cm"/>
        </style:tab-stops>
      </style:paragraph-properties>
      <style:text-properties style:font-name="Times New Roman" officeooo:paragraph-rsid="0015ef40" fo:hyphenate="false" fo:hyphenation-remain-char-count="2" fo:hyphenation-push-char-count="2" loext:hyphenation-no-caps="false" loext:hyphenation-no-last-word="false" loext:hyphenation-word-char-count="5" loext:hyphenation-zone="no-limit"/>
    </style:style>
    <style:style style:name="P26" style:family="paragraph" style:parent-style-name="Standard">
      <loext:graphic-properties draw:fill="none"/>
      <style:paragraph-properties fo:margin-left="0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ab-stops>
          <style:tab-stop style:position="36.195cm"/>
          <style:tab-stop style:position="39.642cm"/>
        </style:tab-stops>
      </style:paragraph-properties>
      <style:text-properties officeooo:paragraph-rsid="0015ef40" fo:hyphenate="false" fo:hyphenation-remain-char-count="2" fo:hyphenation-push-char-count="2" loext:hyphenation-no-caps="false" loext:hyphenation-no-last-word="false" loext:hyphenation-word-char-count="5" loext:hyphenation-zone="no-limit"/>
    </style:style>
    <style:style style:name="P27" style:family="paragraph" style:parent-style-name="Standard">
      <loext:graphic-properties draw:fill="none"/>
      <style:paragraph-properties fo:margin-left="0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writing-mode="lr-tb">
        <style:tab-stops>
          <style:tab-stop style:position="36.195cm"/>
          <style:tab-stop style:position="39.642cm"/>
        </style:tab-stops>
      </style:paragraph-properties>
      <style:text-properties officeooo:paragraph-rsid="0015ef40" fo:hyphenate="false" fo:hyphenation-remain-char-count="2" fo:hyphenation-push-char-count="2" loext:hyphenation-no-caps="false" loext:hyphenation-no-last-word="false" loext:hyphenation-word-char-count="5" loext:hyphenation-zone="no-limit"/>
    </style:style>
    <style:style style:name="P28" style:family="paragraph" style:parent-style-name="Standard">
      <loext:graphic-properties draw:fill="none"/>
      <style:paragraph-properties fo:margin-left="0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ab-stops>
          <style:tab-stop style:position="36.195cm"/>
          <style:tab-stop style:position="39.642cm"/>
        </style:tab-stops>
      </style:paragraph-properties>
      <style:text-properties officeooo:paragraph-rsid="00170224" fo:hyphenate="false" fo:hyphenation-remain-char-count="2" fo:hyphenation-push-char-count="2" loext:hyphenation-no-caps="false" loext:hyphenation-no-last-word="false" loext:hyphenation-word-char-count="5" loext:hyphenation-zone="no-limit"/>
    </style:style>
    <style:style style:name="P29" style:family="paragraph" style:parent-style-name="Standard">
      <loext:graphic-properties draw:fill="none"/>
      <style:paragraph-properties fo:margin-left="0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ab-stops>
          <style:tab-stop style:position="36.195cm"/>
          <style:tab-stop style:position="39.642cm"/>
        </style:tab-stops>
      </style:paragraph-properties>
      <style:text-properties style:font-name="Times New Roman" officeooo:paragraph-rsid="00170224" fo:hyphenate="false" fo:hyphenation-remain-char-count="2" fo:hyphenation-push-char-count="2" loext:hyphenation-no-caps="false" loext:hyphenation-no-last-word="false" loext:hyphenation-word-char-count="5" loext:hyphenation-zone="no-limit"/>
    </style:style>
    <style:style style:name="P30" style:family="paragraph" style:parent-style-name="Standard">
      <loext:graphic-properties draw:fill="none"/>
      <style:paragraph-properties fo:margin-left="0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ab-stops>
          <style:tab-stop style:position="36.195cm"/>
          <style:tab-stop style:position="39.642cm"/>
        </style:tab-stops>
      </style:paragraph-properties>
      <style:text-properties style:font-name="Times New Roman" fo:font-size="12pt" officeooo:paragraph-rsid="00170224" style:font-size-asian="12pt"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31" style:family="paragraph" style:parent-style-name="Standard">
      <style:paragraph-properties fo:line-height="115%"/>
      <style:text-properties style:font-name="Times New Roman" fo:font-weight="bold" officeooo:paragraph-rsid="00111a53" style:font-name-asian="Times New Roman1" style:font-weight-asian="bold" style:font-name-complex="Times New Roman1" style:font-size-complex="12pt"/>
    </style:style>
    <style:style style:name="P32" style:family="paragraph" style:parent-style-name="Standard">
      <style:paragraph-properties fo:line-height="115%"/>
      <style:text-properties style:font-name="Times New Roman" fo:font-weight="bold" officeooo:paragraph-rsid="00104faa" style:font-weight-asian="bold" style:font-name-complex="Times New Roman1" style:font-size-complex="12pt"/>
    </style:style>
    <style:style style:name="P33" style:family="paragraph" style:parent-style-name="Standard">
      <style:paragraph-properties fo:margin-top="0cm" fo:margin-bottom="0cm" style:contextual-spacing="false" fo:line-height="115%" fo:text-align="justify" style:justify-single-word="false" fo:hyphenation-ladder-count="no-limit" fo:hyphenation-keep="auto" loext:hyphenation-keep-type="column" loext:hyphenation-keep-line="false">
        <style:tab-stops>
          <style:tab-stop style:position="36.195cm"/>
          <style:tab-stop style:position="39.642cm"/>
        </style:tab-stops>
      </style:paragraph-properties>
      <style:text-properties style:font-name="Times New Roman" officeooo:paragraph-rsid="00104faa" fo:hyphenate="false" fo:hyphenation-remain-char-count="2" fo:hyphenation-push-char-count="2" loext:hyphenation-no-caps="false" loext:hyphenation-no-last-word="false" loext:hyphenation-word-char-count="5" loext:hyphenation-zone="no-limit"/>
    </style:style>
    <style:style style:name="P34" style:family="paragraph" style:parent-style-name="Standard">
      <style:paragraph-properties fo:margin-top="0cm" fo:margin-bottom="0cm" style:contextual-spacing="false" fo:line-height="115%" fo:text-align="justify" style:justify-single-word="false"/>
      <style:text-properties style:font-name="Times New Roman" fo:font-weight="bold" officeooo:paragraph-rsid="00104faa" style:font-name-asian="Times New Roman1" style:language-asian="pl" style:country-asian="PL" style:font-weight-asian="bold" style:font-name-complex="Times New Roman1" style:font-size-complex="12pt" style:font-weight-complex="bold"/>
    </style:style>
    <style:style style:name="P35" style:family="paragraph" style:parent-style-name="Standard">
      <style:paragraph-properties fo:margin-top="0.423cm" fo:margin-bottom="0cm" style:contextual-spacing="false" fo:line-height="115%" fo:text-align="justify" style:justify-single-word="false"/>
      <style:text-properties style:font-name="Times New Roman" officeooo:paragraph-rsid="00185f83" style:font-size-complex="12pt"/>
    </style:style>
    <style:style style:name="P36" style:family="paragraph" style:parent-style-name="Text_20_body">
      <style:paragraph-properties fo:line-height="115%" fo:text-align="justify" style:justify-single-word="false"/>
      <style:text-properties style:font-name="Times New Roman" fo:font-size="12pt" fo:font-weight="normal" officeooo:rsid="00136842" officeooo:paragraph-rsid="00185f83" style:font-size-asian="10.5pt" style:font-weight-asian="normal" style:font-size-complex="12pt" style:font-weight-complex="normal"/>
    </style:style>
    <style:style style:name="P37" style:family="paragraph" style:parent-style-name="Text_20_body">
      <style:paragraph-properties fo:line-height="115%" fo:text-align="justify" style:justify-single-word="false"/>
      <style:text-properties style:font-name="Times New Roman" fo:font-size="12pt" fo:font-weight="normal" officeooo:rsid="00136842" officeooo:paragraph-rsid="0026c84c" style:font-size-asian="10.5pt" style:font-weight-asian="normal" style:font-size-complex="12pt" style:font-weight-complex="normal"/>
    </style:style>
    <style:style style:name="P38" style:family="paragraph" style:parent-style-name="Text_20_body">
      <style:paragraph-properties fo:line-height="115%" fo:text-align="justify" style:justify-single-word="false"/>
      <style:text-properties style:font-name="Times New Roman" officeooo:rsid="00136842" officeooo:paragraph-rsid="00185f83"/>
    </style:style>
    <style:style style:name="P39" style:family="paragraph" style:parent-style-name="Standard">
      <style:paragraph-properties fo:margin-top="0.423cm" fo:margin-bottom="0cm" style:contextual-spacing="false" fo:line-height="115%" fo:text-align="justify" style:justify-single-word="false"/>
      <style:text-properties style:font-name="Times New Roman" fo:font-size="12pt" officeooo:paragraph-rsid="00185f83" style:font-size-asian="12pt" style:font-size-complex="12pt"/>
    </style:style>
    <style:style style:name="P40" style:family="paragraph" style:parent-style-name="Text_20_body">
      <style:paragraph-properties fo:line-height="115%" fo:text-align="justify" style:justify-single-word="false"/>
      <style:text-properties style:font-name="Times New Roman" fo:font-size="12pt" fo:font-weight="normal" officeooo:rsid="00456252" officeooo:paragraph-rsid="00185f83" style:font-size-asian="10.5pt" style:font-weight-asian="normal" style:font-size-complex="12pt" style:font-weight-complex="normal"/>
    </style:style>
    <style:style style:name="P41" style:family="paragraph" style:parent-style-name="Text_20_body">
      <style:paragraph-properties fo:line-height="115%" fo:text-align="justify" style:justify-single-word="false"/>
      <style:text-properties style:font-name="Times New Roman" fo:font-size="12pt" fo:font-weight="normal" officeooo:rsid="0046ea50" officeooo:paragraph-rsid="00185f83" style:font-size-asian="10.5pt" style:font-weight-asian="normal" style:font-size-complex="12pt" style:font-weight-complex="normal"/>
    </style:style>
    <style:style style:name="P42" style:family="paragraph" style:parent-style-name="Text_20_body">
      <style:paragraph-properties fo:line-height="115%" fo:text-align="justify" style:justify-single-word="false"/>
      <style:text-properties style:font-name="Times New Roman" officeooo:rsid="0046ea50" officeooo:paragraph-rsid="00185f83"/>
    </style:style>
    <style:style style:name="P43" style:family="paragraph" style:parent-style-name="Text_20_body">
      <style:paragraph-properties fo:line-height="115%" fo:text-align="justify" style:justify-single-word="false"/>
      <style:text-properties style:font-name="Times New Roman" fo:font-size="12pt" fo:font-weight="normal" officeooo:rsid="00136842" officeooo:paragraph-rsid="002cbe53" style:font-size-asian="10.5pt" style:font-weight-asian="normal" style:font-size-complex="12pt" style:font-weight-complex="normal"/>
    </style:style>
    <style:style style:name="P44" style:family="paragraph" style:parent-style-name="Standard">
      <style:paragraph-properties fo:margin-top="0cm" fo:margin-bottom="0cm" style:contextual-spacing="false" fo:line-height="115%" fo:text-align="justify" style:justify-single-word="false"/>
      <style:text-properties style:font-name="Times New Roman" officeooo:paragraph-rsid="002e863e"/>
    </style:style>
    <style:style style:name="P45" style:family="paragraph" style:parent-style-name="Standard">
      <style:paragraph-properties fo:margin-top="0cm" fo:margin-bottom="0cm" style:contextual-spacing="false" fo:line-height="115%" fo:text-align="justify" style:justify-single-word="false"/>
      <style:text-properties style:font-name="Times New Roman" officeooo:rsid="00299e31" officeooo:paragraph-rsid="002e863e"/>
    </style:style>
    <style:style style:name="P46" style:family="paragraph" style:parent-style-name="Standard">
      <style:paragraph-properties fo:margin-top="0cm" fo:margin-bottom="0cm" style:contextual-spacing="false" fo:line-height="115%" fo:text-align="justify" style:justify-single-word="false"/>
      <style:text-properties style:font-name="Times New Roman" officeooo:rsid="00299e31" officeooo:paragraph-rsid="0031fb30"/>
    </style:style>
    <style:style style:name="P47" style:family="paragraph" style:parent-style-name="Standard">
      <style:paragraph-properties fo:margin-top="0cm" fo:margin-bottom="0cm" style:contextual-spacing="false" fo:line-height="115%" fo:text-align="justify" style:justify-single-word="false"/>
      <style:text-properties style:font-name="Times New Roman" officeooo:rsid="003c015d" officeooo:paragraph-rsid="003c015d"/>
    </style:style>
    <style:style style:name="P48" style:family="paragraph" style:parent-style-name="Standard">
      <style:paragraph-properties fo:margin-top="0cm" fo:margin-bottom="0cm" style:contextual-spacing="false" fo:line-height="115%" fo:text-align="justify" style:justify-single-word="false"/>
      <style:text-properties style:font-name="Times New Roman" officeooo:rsid="00136842" officeooo:paragraph-rsid="003651a0"/>
    </style:style>
    <style:style style:name="P49" style:family="paragraph" style:parent-style-name="Standard">
      <style:paragraph-properties fo:margin-top="0cm" fo:margin-bottom="0cm" style:contextual-spacing="false" fo:line-height="115%" fo:text-align="justify" style:justify-single-word="false"/>
      <style:text-properties style:font-name="Times New Roman" officeooo:paragraph-rsid="00355e8e"/>
    </style:style>
    <style:style style:name="P50" style:family="paragraph" style:parent-style-name="Standard">
      <style:paragraph-properties fo:margin-top="0.423cm" fo:margin-bottom="0cm" style:contextual-spacing="false" fo:line-height="115%" fo:text-align="justify" style:justify-single-word="false"/>
      <style:text-properties style:font-name="Times New Roman" fo:font-size="12pt" officeooo:paragraph-rsid="00496a57" style:font-size-asian="12pt" style:font-size-complex="12pt"/>
    </style:style>
    <style:style style:name="P51" style:family="paragraph" style:parent-style-name="Text_20_body">
      <style:paragraph-properties fo:line-height="115%" fo:text-align="justify" style:justify-single-word="false"/>
      <style:text-properties style:font-name="Times New Roman" officeooo:paragraph-rsid="00496a57"/>
    </style:style>
    <style:style style:name="P52" style:family="paragraph" style:parent-style-name="Text_20_body">
      <style:paragraph-properties fo:margin-left="0cm" fo:margin-right="0cm" fo:margin-top="0.423cm" fo:margin-bottom="0.499cm" style:contextual-spacing="false" fo:text-align="justify" style:justify-single-word="false" fo:text-indent="0cm" style:auto-text-indent="false"/>
      <style:text-properties style:font-name="Times New Roman" fo:font-weight="bold" officeooo:paragraph-rsid="00c597f0" style:font-name-asian="Times New Roman1" style:font-size-asian="12pt" style:language-asian="pl" style:country-asian="PL" style:font-weight-asian="bold" style:font-name-complex="Times New Roman1" style:font-weight-complex="bold"/>
    </style:style>
    <style:style style:name="P53" style:family="paragraph" style:parent-style-name="Standard">
      <style:paragraph-properties fo:margin-top="0cm" fo:margin-bottom="0cm" style:contextual-spacing="false" fo:line-height="115%" fo:text-align="justify" style:justify-single-word="false"/>
      <style:text-properties style:font-name="Times New Roman" officeooo:rsid="00299e31" officeooo:paragraph-rsid="004d832f"/>
    </style:style>
    <style:style style:name="P54" style:family="paragraph" style:parent-style-name="Text_20_body">
      <style:paragraph-properties fo:margin-left="0cm" fo:margin-right="0cm" fo:margin-top="0.423cm" fo:margin-bottom="0.499cm" style:contextual-spacing="false" fo:text-align="justify" style:justify-single-word="false" fo:text-indent="0cm" style:auto-text-indent="false"/>
      <style:text-properties style:font-name="Times New Roman" fo:font-weight="normal" officeooo:paragraph-rsid="004bd52e" style:font-name-asian="Times New Roman1" style:font-size-asian="12pt" style:language-asian="pl" style:country-asian="PL" style:font-weight-asian="normal" style:font-name-complex="Times New Roman1" style:font-weight-complex="normal"/>
    </style:style>
    <style:style style:name="P55" style:family="paragraph" style:parent-style-name="Standard">
      <style:paragraph-properties fo:margin-top="0.423cm" fo:margin-bottom="0cm" style:contextual-spacing="false" fo:line-height="115%" fo:text-align="justify" style:justify-single-word="false"/>
      <style:text-properties style:font-name="Times New Roman" officeooo:paragraph-rsid="00185f83"/>
    </style:style>
    <style:style style:name="P56" style:family="paragraph" style:parent-style-name="Standard">
      <style:paragraph-properties fo:margin-top="0cm" fo:margin-bottom="0cm" style:contextual-spacing="false" fo:line-height="115%" fo:text-align="justify" style:justify-single-word="false"/>
      <style:text-properties style:font-name="Times New Roman" officeooo:paragraph-rsid="005b068d"/>
    </style:style>
    <style:style style:name="P57" style:family="paragraph" style:parent-style-name="Text_20_body">
      <style:paragraph-properties fo:margin-left="0cm" fo:margin-right="0cm" fo:margin-top="0.423cm" fo:margin-bottom="0.499cm" style:contextual-spacing="false" fo:text-align="justify" style:justify-single-word="false" fo:text-indent="0cm" style:auto-text-indent="false"/>
      <style:text-properties style:font-name="Times New Roman" fo:font-weight="bold" officeooo:paragraph-rsid="005dc7b6" style:font-name-asian="Times New Roman1" style:font-size-asian="12pt" style:language-asian="pl" style:country-asian="PL" style:font-weight-asian="bold" style:font-name-complex="Times New Roman1" style:font-weight-complex="bold"/>
    </style:style>
    <style:style style:name="P58" style:family="paragraph" style:parent-style-name="Text_20_body">
      <style:paragraph-properties fo:margin-left="0cm" fo:margin-right="0cm" fo:line-height="115%" fo:text-align="justify" style:justify-single-word="false" fo:text-indent="0cm" style:auto-text-indent="false"/>
      <style:text-properties style:font-name="Times New Roman" officeooo:rsid="00136842" officeooo:paragraph-rsid="00185f83" style:font-name-asian="Calibri1" style:font-size-asian="12pt" style:language-asian="ar" style:country-asian="SA" style:font-name-complex="Times New Roman1"/>
    </style:style>
    <style:style style:name="P59" style:family="paragraph" style:parent-style-name="Standard">
      <style:paragraph-properties fo:line-height="115%" fo:text-align="justify" style:justify-single-word="false"/>
      <style:text-properties style:font-name="Times New Roman" fo:font-size="12pt" fo:font-weight="normal" officeooo:rsid="00136842" officeooo:paragraph-rsid="00185f83" style:font-name-asian="Calibri1" style:font-size-asian="12pt" style:language-asian="ar" style:country-asian="SA" style:font-weight-asian="normal" style:font-name-complex="Times New Roman1" style:font-size-complex="12pt" style:font-weight-complex="normal"/>
    </style:style>
    <style:style style:name="P60" style:family="paragraph" style:parent-style-name="Text_20_body">
      <style:paragraph-properties fo:line-height="115%" fo:text-align="justify" style:justify-single-word="false"/>
      <style:text-properties style:font-name="Times New Roman" fo:font-size="12pt" fo:font-weight="normal" officeooo:rsid="00136842" officeooo:paragraph-rsid="005cb7c6" style:font-size-asian="12pt" style:font-weight-asian="normal" style:font-name-complex="Times New Roman1" style:font-size-complex="12pt" style:font-weight-complex="normal"/>
    </style:style>
    <style:style style:name="P61" style:family="paragraph" style:parent-style-name="Text_20_body">
      <style:paragraph-properties fo:margin-left="0cm" fo:margin-right="0cm" fo:line-height="115%" fo:text-align="justify" style:justify-single-word="false" fo:text-indent="0cm" style:auto-text-indent="false"/>
      <style:text-properties style:font-name="Times New Roman" officeooo:rsid="00136842" officeooo:paragraph-rsid="00185f83" style:font-size-asian="12pt" style:font-name-complex="Times New Roman1"/>
    </style:style>
    <style:style style:name="P62" style:family="paragraph" style:parent-style-name="Standard">
      <style:paragraph-properties fo:line-height="115%" fo:text-align="justify" style:justify-single-word="false"/>
      <style:text-properties style:font-name="Times New Roman" fo:font-size="12pt" fo:font-weight="normal" officeooo:rsid="00136842" officeooo:paragraph-rsid="00185f83" style:font-size-asian="10.5pt" style:font-weight-asian="normal" style:font-size-complex="12pt" style:font-weight-complex="normal"/>
    </style:style>
    <style:style style:name="P63" style:family="paragraph" style:parent-style-name="Text_20_body">
      <style:paragraph-properties fo:line-height="115%" fo:text-align="justify" style:justify-single-word="false"/>
      <style:text-properties style:font-name="Times New Roman" fo:font-size="12pt" fo:font-weight="normal" officeooo:rsid="00136842" officeooo:paragraph-rsid="00684388" style:font-size-asian="10.5pt" style:font-weight-asian="normal" style:font-size-complex="12pt" style:font-weight-complex="normal"/>
    </style:style>
    <style:style style:name="P64" style:family="paragraph" style:parent-style-name="Standard">
      <style:paragraph-properties fo:margin-top="0cm" fo:margin-bottom="0cm" style:contextual-spacing="false" fo:line-height="115%" fo:text-align="justify" style:justify-single-word="false"/>
      <style:text-properties style:font-name="Times New Roman" officeooo:paragraph-rsid="00697d4d" style:font-name-asian="Times New Roman1" style:language-asian="pl" style:country-asian="PL" style:font-name-complex="Times New Roman1" style:font-size-complex="12pt"/>
    </style:style>
    <style:style style:name="P65" style:family="paragraph" style:parent-style-name="Text_20_body">
      <style:paragraph-properties fo:line-height="115%" fo:text-align="justify" style:justify-single-word="false"/>
      <style:text-properties style:text-line-through-style="none" style:text-line-through-type="none" style:font-name="Times New Roman" officeooo:rsid="00665b65" officeooo:paragraph-rsid="0066968f"/>
    </style:style>
    <style:style style:name="P66" style:family="paragraph" style:parent-style-name="Text_20_body">
      <style:paragraph-properties fo:line-height="115%" fo:text-align="justify" style:justify-single-word="false"/>
      <style:text-properties style:text-line-through-style="none" style:text-line-through-type="none" style:font-name="Times New Roman" fo:font-size="12pt" fo:font-weight="normal" officeooo:rsid="00684388" officeooo:paragraph-rsid="007ab552" style:font-name-asian="Times New Roman1" style:font-size-asian="10.5pt" style:language-asian="pl" style:country-asian="PL" style:font-weight-asian="normal" style:font-name-complex="Times New Roman1" style:font-size-complex="12pt" style:font-weight-complex="normal"/>
    </style:style>
    <style:style style:name="P67" style:family="paragraph" style:parent-style-name="Text_20_body">
      <style:paragraph-properties fo:line-height="115%" fo:text-align="justify" style:justify-single-word="false"/>
      <style:text-properties style:text-line-through-style="none" style:text-line-through-type="none" style:font-name="Times New Roman" officeooo:rsid="00665b65" officeooo:paragraph-rsid="00ce8937"/>
    </style:style>
    <style:style style:name="P68" style:family="paragraph" style:parent-style-name="Text_20_body">
      <style:paragraph-properties fo:line-height="115%" fo:text-align="justify" style:justify-single-word="false"/>
      <style:text-properties style:text-line-through-style="none" style:text-line-through-type="none" style:font-name="Times New Roman" officeooo:rsid="00665b65" officeooo:paragraph-rsid="006ff3ec"/>
    </style:style>
    <style:style style:name="P69" style:family="paragraph" style:parent-style-name="Text_20_body">
      <style:paragraph-properties fo:line-height="115%" fo:text-align="justify" style:justify-single-word="false" style:writing-mode="lr-tb"/>
      <style:text-properties style:text-line-through-style="none" style:text-line-through-type="none" style:font-name="Times New Roman" officeooo:rsid="0071eb14" officeooo:paragraph-rsid="0071eb14"/>
    </style:style>
    <style:style style:name="P70" style:family="paragraph" style:parent-style-name="Standard">
      <style:paragraph-properties fo:margin-top="0cm" fo:margin-bottom="0cm" style:contextual-spacing="false" fo:line-height="115%" fo:text-align="justify" style:justify-single-word="false"/>
      <style:text-properties style:font-name="Times New Roman" officeooo:paragraph-rsid="00733430"/>
    </style:style>
    <style:style style:name="P71" style:family="paragraph" style:parent-style-name="Standard">
      <style:paragraph-properties fo:margin-top="0cm" fo:margin-bottom="0cm" style:contextual-spacing="false" fo:line-height="115%" fo:text-align="justify" style:justify-single-word="false"/>
      <style:text-properties style:font-name="Times New Roman" officeooo:rsid="007bdff3" officeooo:paragraph-rsid="007bdff3" style:font-name-complex="Times New Roman1" style:font-size-complex="12pt"/>
    </style:style>
    <style:style style:name="P72" style:family="paragraph" style:parent-style-name="Standard">
      <style:paragraph-properties fo:margin-top="0cm" fo:margin-bottom="0cm" style:contextual-spacing="false" fo:line-height="115%" fo:text-align="justify" style:justify-single-word="false"/>
      <style:text-properties style:font-name="Times New Roman" officeooo:rsid="00136842" officeooo:paragraph-rsid="007d7c76" style:font-size-asian="12pt" style:font-name-complex="Times New Roman1"/>
    </style:style>
    <style:style style:name="P73" style:family="paragraph" style:parent-style-name="Text_20_body">
      <style:paragraph-properties fo:margin-left="0cm" fo:margin-right="0cm" fo:line-height="115%" fo:text-align="justify" style:justify-single-word="false" fo:text-indent="0cm" style:auto-text-indent="false"/>
      <style:text-properties style:font-name="Times New Roman" officeooo:rsid="00136842" officeooo:paragraph-rsid="00733430" style:font-size-asian="12pt" style:font-name-complex="Times New Roman1"/>
    </style:style>
    <style:style style:name="P74" style:family="paragraph" style:parent-style-name="Standard">
      <style:paragraph-properties fo:line-height="115%" fo:text-align="justify" style:justify-single-word="false"/>
      <style:text-properties style:font-name="Times New Roman" officeooo:paragraph-rsid="0082d6d9"/>
    </style:style>
    <style:style style:name="P75" style:family="paragraph" style:parent-style-name="Standard">
      <style:paragraph-properties fo:line-height="115%" fo:text-align="justify" style:justify-single-word="false"/>
      <style:text-properties style:font-name="Times New Roman" fo:font-size="12pt" fo:font-weight="normal" officeooo:rsid="0082d6d9" officeooo:paragraph-rsid="0082d6d9" style:font-name-asian="Calibri1" style:font-size-asian="10.5pt" style:language-asian="ar" style:country-asian="SA" style:font-weight-asian="normal" style:font-name-complex="Times New Roman1" style:font-size-complex="12pt" style:font-weight-complex="normal"/>
    </style:style>
    <style:style style:name="P76" style:family="paragraph" style:parent-style-name="Standard">
      <style:paragraph-properties fo:line-height="115%" fo:text-align="justify" style:justify-single-word="false"/>
      <style:text-properties style:font-name="Times New Roman" officeooo:paragraph-rsid="0085e199"/>
    </style:style>
    <style:style style:name="P77" style:family="paragraph" style:parent-style-name="Standard">
      <style:paragraph-properties fo:line-height="115%" fo:text-align="justify" style:justify-single-word="false"/>
      <style:text-properties style:font-name="Times New Roman" fo:font-size="12pt" fo:font-weight="bold" officeooo:rsid="00136842" officeooo:paragraph-rsid="00185f83" style:font-name-asian="Calibri1" style:font-size-asian="12pt" style:language-asian="ar" style:country-asian="SA" style:font-weight-asian="bold" style:font-name-complex="Times New Roman1" style:font-size-complex="12pt" style:font-weight-complex="normal"/>
    </style:style>
    <style:style style:name="P78" style:family="paragraph" style:parent-style-name="Text_20_body">
      <style:paragraph-properties fo:line-height="115%" fo:text-align="justify" style:justify-single-word="false"/>
      <style:text-properties style:font-name="Times New Roman" fo:font-size="12pt" fo:font-weight="normal" officeooo:rsid="001520b6" officeooo:paragraph-rsid="00185f83" style:font-size-asian="10.5pt" style:font-weight-asian="normal" style:font-size-complex="12pt" style:font-weight-complex="normal"/>
    </style:style>
    <style:style style:name="P79" style:family="paragraph" style:parent-style-name="Text_20_body">
      <style:paragraph-properties fo:line-height="115%" fo:text-align="justify" style:justify-single-word="false"/>
      <style:text-properties style:font-name="Times New Roman" fo:font-size="12pt" fo:font-weight="normal" officeooo:rsid="003b791f" officeooo:paragraph-rsid="00185f83" style:font-size-asian="10.5pt" style:font-weight-asian="normal" style:font-size-complex="12pt" style:font-weight-complex="normal"/>
    </style:style>
    <style:style style:name="P80" style:family="paragraph" style:parent-style-name="Standard">
      <style:paragraph-properties fo:line-height="115%" fo:text-align="justify" style:justify-single-word="false"/>
      <style:text-properties style:font-name="Times New Roman" fo:font-size="12pt" fo:font-weight="normal" officeooo:rsid="0062719d" officeooo:paragraph-rsid="0089e7aa" style:font-name-asian="Times New Roman1" style:font-size-asian="12pt" style:language-asian="pl" style:country-asian="PL" style:font-weight-asian="normal" style:font-name-complex="Times New Roman1" style:font-size-complex="12pt" style:font-weight-complex="normal"/>
    </style:style>
    <style:style style:name="P81" style:family="paragraph" style:parent-style-name="Standard">
      <style:paragraph-properties fo:line-height="115%" fo:text-align="justify" style:justify-single-word="false"/>
      <style:text-properties style:font-name="Times New Roman" officeooo:paragraph-rsid="0089e7aa"/>
    </style:style>
    <style:style style:name="P82" style:family="paragraph" style:parent-style-name="Standard">
      <style:paragraph-properties fo:line-height="115%" fo:text-align="justify" style:justify-single-word="false"/>
      <style:text-properties style:font-name="Times New Roman" fo:font-size="12pt" fo:font-weight="normal" officeooo:rsid="0082d6d9" officeooo:paragraph-rsid="0089e7aa" style:font-name-asian="Calibri1" style:font-size-asian="10.5pt" style:language-asian="ar" style:country-asian="SA" style:font-weight-asian="normal" style:font-name-complex="Times New Roman1" style:font-size-complex="12pt" style:font-weight-complex="normal"/>
    </style:style>
    <style:style style:name="P83" style:family="paragraph" style:parent-style-name="Text_20_body">
      <style:paragraph-properties fo:line-height="115%" fo:text-align="justify" style:justify-single-word="false"/>
      <style:text-properties style:font-name="Times New Roman" officeooo:rsid="001520b6" officeooo:paragraph-rsid="00878e06"/>
    </style:style>
    <style:style style:name="P84" style:family="paragraph" style:parent-style-name="Standard">
      <style:paragraph-properties fo:margin-top="0.423cm" fo:margin-bottom="0cm" style:contextual-spacing="false" fo:line-height="115%" fo:text-align="justify" style:justify-single-word="false"/>
      <style:text-properties style:font-name="Times New Roman" fo:font-size="12pt" officeooo:paragraph-rsid="0089e7aa" style:font-size-asian="12pt" style:font-size-complex="12pt"/>
    </style:style>
    <style:style style:name="P85" style:family="paragraph" style:parent-style-name="Standard">
      <style:paragraph-properties fo:margin-top="0cm" fo:margin-bottom="0cm" style:contextual-spacing="false" fo:line-height="115%" fo:text-align="justify" style:justify-single-word="false"/>
      <style:text-properties style:font-name="Times New Roman" officeooo:paragraph-rsid="0089e7aa"/>
    </style:style>
    <style:style style:name="P86" style:family="paragraph" style:parent-style-name="Standard">
      <style:paragraph-properties fo:margin-top="0cm" fo:margin-bottom="0cm" style:contextual-spacing="false" fo:line-height="115%" fo:text-align="justify" style:justify-single-word="false"/>
      <style:text-properties style:text-line-through-style="none" style:text-line-through-type="none" style:font-name="Times New Roman" fo:font-size="12pt" fo:font-weight="normal" officeooo:rsid="002d012d" officeooo:paragraph-rsid="0089e7aa" style:font-name-asian="Times New Roman1" style:font-size-asian="12pt" style:language-asian="pl" style:country-asian="PL" style:font-weight-asian="normal" style:font-name-complex="Times New Roman1" style:font-size-complex="12pt" style:font-weight-complex="normal"/>
    </style:style>
    <style:style style:name="P87" style:family="paragraph" style:parent-style-name="Standard">
      <style:paragraph-properties fo:margin-top="0cm" fo:margin-bottom="0cm" style:contextual-spacing="false" fo:line-height="115%" fo:text-align="justify" style:justify-single-word="false"/>
      <style:text-properties style:text-line-through-style="none" style:text-line-through-type="none" style:font-name="Times New Roman" fo:font-size="12pt" fo:font-weight="normal" officeooo:rsid="008d9c02" officeooo:paragraph-rsid="008da666" style:font-name-asian="Times New Roman1" style:font-size-asian="12pt" style:language-asian="pl" style:country-asian="PL" style:font-weight-asian="normal" style:font-name-complex="Times New Roman1" style:font-size-complex="12pt" style:font-weight-complex="normal"/>
    </style:style>
    <style:style style:name="P88" style:family="paragraph" style:parent-style-name="Text_20_body">
      <style:paragraph-properties fo:margin-left="0cm" fo:margin-right="0cm" fo:margin-top="0.423cm" fo:margin-bottom="0.499cm" style:contextual-spacing="false" fo:text-align="justify" style:justify-single-word="false" fo:text-indent="0cm" style:auto-text-indent="false"/>
      <style:text-properties style:font-name="Times New Roman" fo:font-weight="normal" officeooo:rsid="002d012d" style:font-name-asian="Times New Roman1" style:font-size-asian="12pt" style:language-asian="pl" style:country-asian="PL" style:font-weight-asian="normal" style:font-name-complex="Times New Roman1" style:font-weight-complex="normal"/>
    </style:style>
    <style:style style:name="P89" style:family="paragraph" style:parent-style-name="Text_20_body" style:master-page-name="">
      <loext:graphic-properties draw:fill="none"/>
      <style:paragraph-properties fo:margin-left="0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ab-stops>
          <style:tab-stop style:position="36.195cm"/>
          <style:tab-stop style:position="39.642cm"/>
        </style:tab-stops>
      </style:paragraph-properties>
      <style:text-properties style:font-name="Times New Roman" fo:font-weight="normal" officeooo:rsid="001b6369" officeooo:paragraph-rsid="00185f83" style:font-name-asian="Calibri1" style:language-asian="ar" style:country-asian="SA" style:font-weight-asian="normal" style:font-weight-complex="normal" fo:hyphenate="false" fo:hyphenation-remain-char-count="2" fo:hyphenation-push-char-count="2" loext:hyphenation-no-caps="false" loext:hyphenation-no-last-word="false" loext:hyphenation-word-char-count="5" loext:hyphenation-zone="no-limit"/>
    </style:style>
    <style:style style:name="P90" style:family="paragraph" style:parent-style-name="Text_20_body">
      <style:paragraph-properties fo:line-height="115%" fo:text-align="justify" style:justify-single-word="false">
        <style:tab-stops>
          <style:tab-stop style:position="36.195cm"/>
          <style:tab-stop style:position="39.642cm"/>
        </style:tab-stops>
      </style:paragraph-properties>
      <style:text-properties style:font-name="Times New Roman" officeooo:rsid="001b6369" officeooo:paragraph-rsid="00185f83" style:font-name-asian="Calibri1" style:language-asian="ar" style:country-asian="SA"/>
    </style:style>
    <style:style style:name="P91" style:family="paragraph" style:parent-style-name="Normal_20__28_Web_29_">
      <style:paragraph-properties fo:margin-top="0cm" fo:margin-bottom="0cm" style:contextual-spacing="false" fo:line-height="115%" fo:text-align="justify" style:justify-single-word="false"/>
      <style:text-properties style:font-name="Times New Roman" fo:font-size="12pt" officeooo:paragraph-rsid="0092d292" style:font-size-asian="12pt" style:font-size-complex="12pt"/>
    </style:style>
    <style:style style:name="P92" style:family="paragraph" style:parent-style-name="Normal_20__28_Web_29_">
      <style:paragraph-properties fo:margin-top="0cm" fo:margin-bottom="0cm" style:contextual-spacing="false" fo:line-height="115%" fo:text-align="justify" style:justify-single-word="false"/>
      <style:text-properties officeooo:paragraph-rsid="0092d292"/>
    </style:style>
    <style:style style:name="P93" style:family="paragraph" style:parent-style-name="Standard">
      <style:paragraph-properties fo:line-height="115%" fo:text-align="justify" style:justify-single-word="false"/>
      <style:text-properties style:font-name="Times New Roman" fo:font-size="12pt" fo:font-weight="normal" officeooo:rsid="001520b6" officeooo:paragraph-rsid="0092d292" style:font-size-asian="10.5pt" style:font-weight-asian="normal" style:font-size-complex="12pt" style:font-weight-complex="normal"/>
    </style:style>
    <style:style style:name="P94" style:family="paragraph" style:parent-style-name="Standard">
      <style:paragraph-properties fo:line-height="115%" fo:text-align="justify" style:justify-single-word="false"/>
      <style:text-properties style:font-name="Times New Roman" fo:font-size="12pt" fo:font-weight="normal" officeooo:rsid="00136842" officeooo:paragraph-rsid="0092d292" style:font-size-asian="12pt" style:font-weight-asian="normal" style:font-size-complex="12pt" style:font-weight-complex="normal"/>
    </style:style>
    <style:style style:name="P95" style:family="paragraph" style:parent-style-name="Standard">
      <style:paragraph-properties fo:line-height="115%" fo:text-align="justify" style:justify-single-word="false" style:writing-mode="lr-tb"/>
      <style:text-properties style:font-name="Times New Roman" fo:font-size="12pt" fo:font-weight="normal" officeooo:rsid="00932667" officeooo:paragraph-rsid="00942607" style:font-size-asian="12pt" style:font-weight-asian="normal" style:font-size-complex="12pt" style:font-weight-complex="normal"/>
    </style:style>
    <style:style style:name="P96" style:family="paragraph" style:parent-style-name="Standard">
      <style:paragraph-properties fo:line-height="115%" fo:text-align="justify" style:justify-single-word="false"/>
      <style:text-properties style:font-name="Times New Roman" fo:font-size="12pt" fo:font-weight="normal" officeooo:rsid="009a364a" officeooo:paragraph-rsid="009d54d6" style:font-size-asian="12pt" style:font-weight-asian="normal" style:font-size-complex="12pt" style:font-weight-complex="normal"/>
    </style:style>
    <style:style style:name="P97" style:family="paragraph" style:parent-style-name="Standard">
      <style:paragraph-properties fo:line-height="115%" fo:text-align="justify" style:justify-single-word="false"/>
      <style:text-properties style:font-name="Times New Roman" fo:font-size="12pt" fo:font-weight="normal" officeooo:rsid="0095eaa9" officeooo:paragraph-rsid="009840ad" style:font-size-asian="12pt" style:font-weight-asian="normal" style:font-size-complex="12pt" style:font-weight-complex="normal"/>
    </style:style>
    <style:style style:name="P98" style:family="paragraph" style:parent-style-name="Standard">
      <style:paragraph-properties fo:line-height="115%" fo:text-align="justify" style:justify-single-word="false"/>
      <style:text-properties style:font-name="Times New Roman" fo:font-size="12pt" fo:font-weight="normal" officeooo:rsid="009858f5" officeooo:paragraph-rsid="009858f5" style:font-size-asian="12pt" style:font-weight-asian="normal" style:font-size-complex="12pt" style:font-weight-complex="normal"/>
    </style:style>
    <style:style style:name="P99" style:family="paragraph" style:parent-style-name="Standard">
      <style:paragraph-properties fo:line-height="115%" fo:text-align="justify" style:justify-single-word="false"/>
      <style:text-properties style:font-name="Times New Roman" fo:font-size="12pt" fo:font-weight="normal" officeooo:rsid="0095eaa9" officeooo:paragraph-rsid="009991ad" style:font-size-asian="12pt" style:font-weight-asian="normal" style:font-size-complex="12pt" style:font-weight-complex="normal"/>
    </style:style>
    <style:style style:name="P100" style:family="paragraph" style:parent-style-name="Standard">
      <style:paragraph-properties fo:line-height="115%" fo:text-align="justify" style:justify-single-word="false"/>
      <style:text-properties style:font-name="Times New Roman" fo:font-size="12pt" fo:font-weight="normal" officeooo:rsid="0095eaa9" officeooo:paragraph-rsid="0095eaa9" style:font-size-asian="12pt" style:font-weight-asian="normal" style:font-size-complex="12pt" style:font-weight-complex="normal"/>
    </style:style>
    <style:style style:name="P101" style:family="paragraph" style:parent-style-name="Standard">
      <style:paragraph-properties fo:line-height="115%" fo:text-align="justify" style:justify-single-word="false"/>
      <style:text-properties style:font-name="Times New Roman" fo:font-size="12pt" fo:font-weight="normal" officeooo:rsid="0095eaa9" officeooo:paragraph-rsid="009a364a" style:font-size-asian="12pt" style:font-weight-asian="normal" style:font-size-complex="12pt" style:font-weight-complex="normal"/>
    </style:style>
    <style:style style:name="P102" style:family="paragraph" style:parent-style-name="Standard">
      <style:paragraph-properties fo:line-height="115%" fo:text-align="justify" style:justify-single-word="false"/>
      <style:text-properties style:font-name="Times New Roman" fo:font-size="12pt" fo:font-weight="normal" officeooo:rsid="009a364a" officeooo:paragraph-rsid="009a364a" style:font-size-asian="12pt" style:font-weight-asian="normal" style:font-size-complex="12pt" style:font-weight-complex="normal"/>
    </style:style>
    <style:style style:name="P103" style:family="paragraph" style:parent-style-name="Standard">
      <style:paragraph-properties fo:line-height="115%" fo:text-align="justify" style:justify-single-word="false"/>
      <style:text-properties style:font-name="Times New Roman" fo:font-size="12pt" fo:font-weight="normal" officeooo:rsid="0095eaa9" officeooo:paragraph-rsid="009b8e12" style:font-size-asian="12pt" style:font-weight-asian="normal" style:font-size-complex="12pt" style:font-weight-complex="normal"/>
    </style:style>
    <style:style style:name="P104" style:family="paragraph" style:parent-style-name="Standard">
      <style:paragraph-properties fo:line-height="115%" fo:text-align="justify" style:justify-single-word="false"/>
      <style:text-properties style:font-name="Times New Roman" fo:font-size="12pt" fo:font-weight="normal" officeooo:rsid="0095eaa9" officeooo:paragraph-rsid="009d54d6" style:font-size-asian="12pt" style:font-weight-asian="normal" style:font-size-complex="12pt" style:font-weight-complex="normal"/>
    </style:style>
    <style:style style:name="P105" style:family="paragraph" style:parent-style-name="Standard">
      <style:paragraph-properties fo:line-height="115%" fo:text-align="justify" style:justify-single-word="false"/>
      <style:text-properties style:font-name="Times New Roman" fo:font-size="12pt" fo:font-weight="normal" officeooo:rsid="0095eaa9" officeooo:paragraph-rsid="00e013e4" style:font-size-asian="12pt" style:font-weight-asian="normal" style:font-size-complex="12pt" style:font-weight-complex="normal"/>
    </style:style>
    <style:style style:name="P106" style:family="paragraph" style:parent-style-name="Standard">
      <style:paragraph-properties fo:line-height="115%" fo:text-align="justify" style:justify-single-word="false"/>
      <style:text-properties style:font-name="Times New Roman" fo:font-size="12pt" fo:font-weight="normal" officeooo:rsid="00a07f79" officeooo:paragraph-rsid="00b18be0" style:font-size-asian="12pt" style:font-weight-asian="normal" style:font-size-complex="12pt" style:font-weight-complex="normal"/>
    </style:style>
    <style:style style:name="P107" style:family="paragraph" style:parent-style-name="Standard">
      <style:paragraph-properties fo:line-height="115%" fo:text-align="justify" style:justify-single-word="false"/>
      <style:text-properties style:font-name="Times New Roman" fo:font-size="12pt" fo:font-weight="normal" officeooo:rsid="00a07f79" officeooo:paragraph-rsid="00e08bdd" style:font-size-asian="12pt" style:font-weight-asian="normal" style:font-size-complex="12pt" style:font-weight-complex="normal"/>
    </style:style>
    <style:style style:name="P108" style:family="paragraph" style:parent-style-name="Standard">
      <style:paragraph-properties fo:line-height="115%" fo:text-align="justify" style:justify-single-word="false"/>
      <style:text-properties style:font-name="Times New Roman" fo:font-size="12pt" fo:font-weight="normal" officeooo:rsid="00b18be0" officeooo:paragraph-rsid="00b52b12" style:font-size-asian="12pt" style:font-weight-asian="normal" style:font-size-complex="12pt" style:font-weight-complex="normal"/>
    </style:style>
    <style:style style:name="P109" style:family="paragraph" style:parent-style-name="Standard">
      <style:paragraph-properties fo:line-height="115%" fo:text-align="justify" style:justify-single-word="false"/>
      <style:text-properties style:font-name="Times New Roman" fo:font-size="12pt" fo:font-weight="normal" officeooo:rsid="00a632b1" officeooo:paragraph-rsid="00b3dbd5" style:font-size-asian="12pt" style:font-weight-asian="normal" style:font-size-complex="12pt" style:font-weight-complex="normal"/>
    </style:style>
    <style:style style:name="P110" style:family="paragraph" style:parent-style-name="Standard">
      <style:paragraph-properties fo:line-height="115%" fo:text-align="justify" style:justify-single-word="false"/>
      <style:text-properties style:font-name="Times New Roman" fo:font-size="12pt" fo:font-weight="normal" officeooo:rsid="00e650bc" officeooo:paragraph-rsid="00e6d47a" style:font-size-asian="12pt" style:font-weight-asian="normal" style:font-size-complex="12pt" style:font-weight-complex="normal"/>
    </style:style>
    <style:style style:name="P111" style:family="paragraph" style:parent-style-name="Standard">
      <style:paragraph-properties fo:line-height="115%" fo:text-align="justify" style:justify-single-word="false"/>
      <style:text-properties style:font-name="Times New Roman" fo:font-size="12pt" fo:font-weight="normal" officeooo:rsid="00eb2431" officeooo:paragraph-rsid="00eb2431" style:font-size-asian="12pt" style:font-weight-asian="normal" style:font-size-complex="12pt" style:font-weight-complex="normal"/>
    </style:style>
    <style:style style:name="P112" style:family="paragraph" style:parent-style-name="Standard">
      <style:paragraph-properties fo:margin-top="0cm" fo:margin-bottom="0cm" style:contextual-spacing="false" fo:line-height="115%" fo:text-align="justify" style:justify-single-word="false"/>
      <style:text-properties style:font-name="Times New Roman" officeooo:paragraph-rsid="00c031ef"/>
    </style:style>
    <style:style style:name="P113" style:family="paragraph" style:parent-style-name="Standard">
      <style:paragraph-properties fo:margin-top="0cm" fo:margin-bottom="0cm" style:contextual-spacing="false" fo:line-height="115%" fo:text-align="justify" style:justify-single-word="false"/>
      <style:text-properties style:font-name="Times New Roman" officeooo:paragraph-rsid="00185f83"/>
    </style:style>
    <style:style style:name="P114" style:family="paragraph" style:parent-style-name="Standard">
      <style:paragraph-properties fo:margin-top="0cm" fo:margin-bottom="0cm" style:contextual-spacing="false" fo:line-height="115%" fo:text-align="justify" style:justify-single-word="false"/>
      <style:text-properties style:font-name="Times New Roman" officeooo:paragraph-rsid="00185f83" style:font-name-asian="Times New Roman1" style:language-asian="pl" style:country-asian="PL" style:font-name-complex="Times New Roman1" style:font-size-complex="12pt"/>
    </style:style>
    <style:style style:name="P115" style:family="paragraph" style:parent-style-name="Standard">
      <style:paragraph-properties fo:margin-top="0cm" fo:margin-bottom="0cm" style:contextual-spacing="false" fo:line-height="115%" fo:text-align="justify" style:justify-single-word="false"/>
      <style:text-properties style:font-name="Times New Roman" officeooo:paragraph-rsid="004fef4c"/>
    </style:style>
    <style:style style:name="P116" style:family="paragraph" style:parent-style-name="Standard">
      <style:paragraph-properties fo:margin-top="0cm" fo:margin-bottom="0cm" style:contextual-spacing="false" fo:line-height="115%" fo:text-align="justify" style:justify-single-word="false"/>
      <style:text-properties style:font-name="Times New Roman" officeooo:rsid="004e780a" officeooo:paragraph-rsid="004e780a" style:font-name-asian="Times New Roman1" style:language-asian="pl" style:country-asian="PL" style:font-name-complex="Times New Roman1" style:font-size-complex="12pt"/>
    </style:style>
    <style:style style:name="P117" style:family="paragraph" style:parent-style-name="Standard">
      <style:paragraph-properties fo:line-height="115%" fo:text-align="justify" style:justify-single-word="false"/>
      <style:text-properties style:font-name="Times New Roman" officeooo:paragraph-rsid="00185f83"/>
    </style:style>
    <style:style style:name="P118" style:family="paragraph" style:parent-style-name="Standard">
      <style:paragraph-properties fo:margin-top="0cm" fo:margin-bottom="0cm" style:contextual-spacing="false" fo:line-height="115%" fo:text-align="justify" style:justify-single-word="false"/>
      <style:text-properties style:font-name="Times New Roman" officeooo:paragraph-rsid="00c24688"/>
    </style:style>
    <style:style style:name="P119" style:family="paragraph" style:parent-style-name="Standard">
      <style:paragraph-properties fo:line-height="115%" fo:text-align="justify" style:justify-single-word="false"/>
      <style:text-properties style:font-name="Times New Roman" fo:font-size="12pt" fo:font-weight="normal" officeooo:rsid="001520b6" officeooo:paragraph-rsid="00185f83" style:font-size-asian="10.5pt" style:font-weight-asian="normal" style:font-size-complex="12pt" style:font-weight-complex="normal"/>
    </style:style>
    <style:style style:name="P120" style:family="paragraph" style:parent-style-name="Standard">
      <style:paragraph-properties fo:line-height="115%" fo:text-align="justify" style:justify-single-word="false"/>
      <style:text-properties style:font-name="Times New Roman" fo:font-size="12pt" fo:font-weight="normal" officeooo:rsid="00136842" officeooo:paragraph-rsid="00185f83" style:font-name-asian="Times New Roman1" style:font-size-asian="10.5pt" style:language-asian="pl" style:country-asian="PL" style:font-weight-asian="normal" style:font-name-complex="Times New Roman1" style:font-size-complex="12pt" style:font-weight-complex="normal"/>
    </style:style>
    <style:style style:name="P121" style:family="paragraph" style:parent-style-name="Text_20_body" style:list-style-name="L1">
      <style:paragraph-properties fo:margin-left="0cm" fo:margin-right="0cm" fo:margin-top="0cm" fo:margin-bottom="0cm" style:contextual-spacing="false" fo:line-height="115%" fo:text-align="justify" style:justify-single-word="false" fo:text-indent="0cm" style:auto-text-indent="false"/>
      <style:text-properties style:font-name="Times New Roman" officeooo:rsid="00136842" officeooo:paragraph-rsid="00185f83"/>
    </style:style>
    <style:style style:name="P122" style:family="paragraph" style:parent-style-name="Text_20_body" style:list-style-name="L1">
      <style:paragraph-properties fo:margin-left="0cm" fo:margin-right="0cm" fo:line-height="115%" fo:text-align="justify" style:justify-single-word="false" fo:text-indent="0cm" style:auto-text-indent="false"/>
      <style:text-properties style:font-name="Times New Roman" officeooo:rsid="00136842" officeooo:paragraph-rsid="00185f83"/>
    </style:style>
    <style:style style:name="P123" style:family="paragraph" style:parent-style-name="Text_20_body">
      <style:paragraph-properties fo:margin-left="0cm" fo:margin-right="0cm" fo:line-height="115%" fo:text-align="justify" style:justify-single-word="false" fo:text-indent="0cm" style:auto-text-indent="false"/>
      <style:text-properties style:font-name="Times New Roman" officeooo:rsid="00136842" officeooo:paragraph-rsid="00185f83"/>
    </style:style>
    <style:style style:name="P124" style:family="paragraph" style:parent-style-name="Standard">
      <style:paragraph-properties fo:margin-top="0cm" fo:margin-bottom="0cm" style:contextual-spacing="false" fo:line-height="115%" fo:text-align="justify" style:justify-single-word="false"/>
      <style:text-properties style:font-name="Times New Roman" officeooo:paragraph-rsid="00c4b291"/>
    </style:style>
    <style:style style:name="P125" style:family="paragraph" style:parent-style-name="Standard">
      <style:paragraph-properties fo:margin-top="0.423cm" fo:margin-bottom="0cm" style:contextual-spacing="false" fo:line-height="115%" fo:text-align="justify" style:justify-single-word="false"/>
      <style:text-properties style:font-name="Times New Roman" fo:font-size="12pt" fo:font-weight="bold" officeooo:paragraph-rsid="00185f83" style:font-name-asian="Times New Roman1" style:font-size-asian="12pt" style:language-asian="pl" style:country-asian="PL" style:font-weight-asian="bold" style:font-name-complex="Times New Roman1" style:font-size-complex="12pt" style:font-weight-complex="bold"/>
    </style:style>
    <style:style style:name="P126" style:family="paragraph" style:parent-style-name="Standard">
      <style:paragraph-properties fo:line-height="115%" fo:text-align="justify" style:justify-single-word="false" style:writing-mode="lr-tb"/>
      <style:text-properties style:font-name="Times New Roman" fo:font-size="12pt" officeooo:paragraph-rsid="00185f83" style:font-size-asian="10.5pt" style:font-size-complex="12pt"/>
    </style:style>
    <style:style style:name="P127" style:family="paragraph" style:parent-style-name="Standard">
      <style:paragraph-properties fo:line-height="115%" fo:text-align="justify" style:justify-single-word="false"/>
      <style:text-properties style:font-name="Times New Roman" fo:font-size="12pt" fo:font-weight="normal" officeooo:rsid="00088cd2" officeooo:paragraph-rsid="00185f83" style:font-size-asian="12pt" style:font-weight-asian="normal" style:font-name-complex="Times New Roman" style:font-size-complex="12pt" style:font-weight-complex="normal"/>
    </style:style>
    <style:style style:name="P128" style:family="paragraph" style:parent-style-name="Standard">
      <style:paragraph-properties fo:margin-top="0cm" fo:margin-bottom="0cm" style:contextual-spacing="false" fo:line-height="115%" fo:text-align="justify" style:justify-single-word="false" loext:word-spacing-minimum="75%" loext:word-spacing-maximum="133%"/>
      <style:text-properties style:font-name="Times New Roman" officeooo:rsid="001c054b" officeooo:paragraph-rsid="00185f83" style:font-name-complex="Times New Roman1"/>
    </style:style>
    <style:style style:name="P129" style:family="paragraph" style:parent-style-name="Standard">
      <style:paragraph-properties fo:margin-top="0cm" fo:margin-bottom="0cm" style:contextual-spacing="false" fo:line-height="115%" fo:text-align="justify" style:justify-single-word="false" loext:word-spacing-minimum="75%" loext:word-spacing-maximum="133%"/>
      <style:text-properties style:font-name="Times New Roman" officeooo:rsid="001cfaee" officeooo:paragraph-rsid="00185f83" style:font-name-complex="Times New Roman1"/>
    </style:style>
    <style:style style:name="P130" style:family="paragraph" style:parent-style-name="Standard">
      <style:paragraph-properties fo:margin-top="0cm" fo:margin-bottom="0cm" style:contextual-spacing="false" fo:line-height="115%" fo:text-align="justify" style:justify-single-word="false" loext:word-spacing-minimum="75%" loext:word-spacing-maximum="133%"/>
      <style:text-properties style:font-name="Times New Roman" fo:font-size="12pt" officeooo:rsid="001cfaee" officeooo:paragraph-rsid="00185f83" style:font-size-asian="12pt" style:font-name-complex="Times New Roman1" style:font-size-complex="12pt"/>
    </style:style>
    <style:style style:name="P131" style:family="paragraph" style:parent-style-name="Standard">
      <style:paragraph-properties fo:margin-top="0cm" fo:margin-bottom="0cm" style:contextual-spacing="false" fo:line-height="115%" fo:text-align="justify" style:justify-single-word="false" loext:word-spacing-minimum="75%" loext:word-spacing-maximum="133%"/>
      <style:text-properties style:font-name="Times New Roman" fo:font-size="12pt" officeooo:rsid="00fa53b5" officeooo:paragraph-rsid="00fa53b5" style:font-size-asian="12pt" style:font-name-complex="Times New Roman1" style:font-size-complex="12pt"/>
    </style:style>
    <style:style style:name="P132" style:family="paragraph" style:parent-style-name="Normal_20__28_Web_29_">
      <style:paragraph-properties fo:margin-top="0cm" fo:margin-bottom="0cm" style:contextual-spacing="false" fo:line-height="115%" fo:text-align="justify" style:justify-single-word="false"/>
      <style:text-properties officeooo:paragraph-rsid="00185f83"/>
    </style:style>
    <style:style style:name="P133" style:family="paragraph" style:parent-style-name="Normal_20__28_Web_29_">
      <style:paragraph-properties fo:margin-top="0cm" fo:margin-bottom="0cm" style:contextual-spacing="false" fo:line-height="115%" fo:text-align="justify" style:justify-single-word="false"/>
      <style:text-properties style:font-name="Times New Roman" fo:font-size="12pt" officeooo:paragraph-rsid="00185f83" style:font-size-asian="12pt" style:font-size-complex="12pt"/>
    </style:style>
    <style:style style:name="P134" style:family="paragraph" style:parent-style-name="Standard">
      <style:paragraph-properties fo:line-height="115%" fo:text-align="justify" style:justify-single-word="false"/>
      <style:text-properties style:font-name="Times New Roman" fo:font-size="12pt" fo:font-weight="normal" officeooo:rsid="00384d39" officeooo:paragraph-rsid="00185f83" style:font-size-asian="10.5pt" style:font-weight-asian="normal" style:font-size-complex="12pt" style:font-weight-complex="normal"/>
    </style:style>
    <style:style style:name="P135" style:family="paragraph" style:parent-style-name="Text_20_body">
      <style:paragraph-properties fo:line-height="115%" fo:text-align="start" style:justify-single-word="false"/>
      <style:text-properties style:font-name="Times New Roman" officeooo:rsid="001520b6" officeooo:paragraph-rsid="00185f83"/>
    </style:style>
    <style:style style:name="T1" style:family="text">
      <style:text-properties style:font-name="Times New Roman" fo:font-size="12pt" fo:font-weight="bold" style:font-size-asian="12pt" style:font-weight-asian="bold" style:font-name-complex="Times New Roman1" style:font-size-complex="12pt"/>
    </style:style>
    <style:style style:name="T2" style:family="text">
      <style:text-properties fo:font-size="12pt" fo:font-weight="bold" style:font-size-asian="12pt" style:font-weight-asian="bold" style:font-name-complex="Times New Roman1" style:font-size-complex="12pt"/>
    </style:style>
    <style:style style:name="T3" style:family="text">
      <style:text-properties fo:font-size="12pt" fo:font-weight="bold" officeooo:rsid="0010c7e8" style:font-size-asian="12pt" style:font-weight-asian="bold" style:font-name-complex="Times New Roman1" style:font-size-complex="12pt"/>
    </style:style>
    <style:style style:name="T4" style:family="text">
      <style:text-properties style:font-name="Times New Roman" fo:font-size="12pt" style:font-size-asian="12pt" style:font-name-complex="Times New Roman1" style:font-size-complex="12pt"/>
    </style:style>
    <style:style style:name="T5" style:family="text">
      <style:text-properties fo:font-size="12pt" style:font-size-asian="12pt" style:font-name-complex="Times New Roman1" style:font-size-complex="12pt"/>
    </style:style>
    <style:style style:name="T6" style:family="text">
      <style:text-properties style:font-name-complex="Times New Roman1" style:font-size-complex="12pt"/>
    </style:style>
    <style:style style:name="T7" style:family="text">
      <style:text-properties officeooo:rsid="001a0c4c" style:font-name-complex="Times New Roman1" style:font-size-complex="12pt"/>
    </style:style>
    <style:style style:name="T8" style:family="text">
      <style:text-properties officeooo:rsid="00197925" style:font-name-complex="Times New Roman1" style:font-size-complex="12pt"/>
    </style:style>
    <style:style style:name="T9" style:family="text">
      <style:text-properties officeooo:rsid="002116c7"/>
    </style:style>
    <style:style style:name="T10" style:family="text">
      <style:text-properties officeooo:rsid="001a0c4c"/>
    </style:style>
    <style:style style:name="T11" style:family="text">
      <style:text-properties officeooo:rsid="00197925"/>
    </style:style>
    <style:style style:name="T12" style:family="text">
      <style:text-properties officeooo:rsid="00214b1f"/>
    </style:style>
    <style:style style:name="T13" style:family="text">
      <style:text-properties officeooo:rsid="0024f90e"/>
    </style:style>
    <style:style style:name="T14" style:family="text">
      <style:text-properties fo:font-size="12pt" style:font-name-asian="Times New Roman1" style:font-size-asian="12pt" style:language-asian="pl" style:country-asian="PL"/>
    </style:style>
    <style:style style:name="T15" style:family="text">
      <style:text-properties fo:font-weight="bold" style:font-weight-asian="bold" style:font-name-complex="Times New Roman1" style:font-size-complex="12pt"/>
    </style:style>
    <style:style style:name="T16" style:family="text">
      <style:text-properties fo:font-weight="bold" style:font-name-asian="Times New Roman1" style:font-weight-asian="bold" style:font-name-complex="Times New Roman1" style:font-size-complex="12pt"/>
    </style:style>
    <style:style style:name="T17" style:family="text">
      <style:text-properties fo:font-weight="bold" officeooo:rsid="0015ef40" style:font-name-asian="Times New Roman1" style:font-weight-asian="bold" style:font-name-complex="Times New Roman1" style:font-size-complex="12pt" style:font-weight-complex="bold"/>
    </style:style>
    <style:style style:name="T18" style:family="text">
      <style:text-properties fo:font-weight="normal" officeooo:rsid="0015ef40" style:font-name-asian="Times New Roman1" style:font-weight-asian="normal" style:font-name-complex="Times New Roman1" style:font-size-complex="12pt" style:font-weight-complex="normal"/>
    </style:style>
    <style:style style:name="T19" style:family="text">
      <style:text-properties fo:font-size="12pt" fo:font-weight="normal" officeooo:rsid="0015ef40" style:font-name-asian="Calibri1" style:font-size-asian="12pt" style:language-asian="ar" style:country-asian="SA" style:font-weight-asian="normal" style:font-name-complex="Times New Roman1" style:font-size-complex="12pt" style:font-weight-complex="normal"/>
    </style:style>
    <style:style style:name="T20" style:family="text">
      <style:text-properties fo:font-weight="bold" officeooo:rsid="0015ef40" style:font-weight-asian="bold" style:font-weight-complex="bold"/>
    </style:style>
    <style:style style:name="T21" style:family="text">
      <style:text-properties fo:font-weight="normal" officeooo:rsid="0015ef40" style:font-weight-asian="normal" style:font-weight-complex="normal"/>
    </style:style>
    <style:style style:name="T22" style:family="text">
      <style:text-properties style:font-name="Times New Roman" fo:font-size="12pt" style:font-name-asian="Calibri1" style:font-size-asian="12pt" style:language-asian="ar" style:country-asian="SA" style:font-name-complex="Times New Roman1" style:font-size-complex="12pt"/>
    </style:style>
    <style:style style:name="T23" style:family="text">
      <style:text-properties fo:font-size="12pt" fo:font-weight="bold" officeooo:rsid="0015ef40" style:font-name-asian="Calibri1" style:font-size-asian="12pt" style:language-asian="ar" style:country-asian="SA" style:font-weight-asian="bold" style:font-name-complex="Times New Roman1" style:font-size-complex="12pt" style:font-weight-complex="bold"/>
    </style:style>
    <style:style style:name="T24" style:family="text">
      <style:text-properties fo:font-size="12pt" officeooo:rsid="0015ef40" style:font-name-asian="Calibri1" style:font-size-asian="12pt" style:language-asian="ar" style:country-asian="SA" style:font-name-complex="Times New Roman1" style:font-size-complex="12pt"/>
    </style:style>
    <style:style style:name="T25" style:family="text">
      <style:text-properties fo:font-size="12pt" style:font-name-asian="Calibri1" style:font-size-asian="12pt" style:language-asian="ar" style:country-asian="SA" style:font-name-complex="Times New Roman1" style:font-size-complex="12pt"/>
    </style:style>
    <style:style style:name="T26" style:family="text">
      <style:text-properties fo:font-size="12pt" officeooo:rsid="00140f72" style:font-name-asian="Calibri1" style:font-size-asian="12pt" style:language-asian="ar" style:country-asian="SA" style:font-name-complex="Times New Roman1" style:font-size-complex="12pt"/>
    </style:style>
    <style:style style:name="T27" style:family="text">
      <style:text-properties fo:font-size="12pt" fo:font-weight="bold" style:font-name-asian="Calibri1" style:font-size-asian="12pt" style:language-asian="ar" style:country-asian="SA" style:font-weight-asian="bold" style:font-name-complex="Times New Roman1" style:font-size-complex="12pt"/>
    </style:style>
    <style:style style:name="T28" style:family="text">
      <style:text-properties fo:font-size="12pt" fo:font-weight="bold" officeooo:rsid="0015ef40" style:font-name-asian="Calibri1" style:font-size-asian="12pt" style:language-asian="ar" style:country-asian="SA" style:font-weight-asian="bold" style:font-name-complex="Times New Roman1" style:font-size-complex="12pt"/>
    </style:style>
    <style:style style:name="T29" style:family="text">
      <style:text-properties style:font-name="Times New Roman" fo:font-size="12pt" fo:font-weight="bold" officeooo:rsid="0015ef40" style:font-name-asian="Calibri1" style:font-size-asian="12pt" style:language-asian="ar" style:country-asian="SA" style:font-weight-asian="bold" style:font-name-complex="Times New Roman1" style:font-size-complex="12pt"/>
    </style:style>
    <style:style style:name="T30" style:family="text">
      <style:text-properties style:font-name="Times New Roman" fo:font-size="12pt" fo:font-weight="bold" style:font-name-asian="Calibri1" style:font-size-asian="12pt" style:language-asian="ar" style:country-asian="SA" style:font-weight-asian="bold" style:font-name-complex="Times New Roman1" style:font-size-complex="12pt"/>
    </style:style>
    <style:style style:name="T31" style:family="text">
      <style:text-properties style:font-name="Times New Roman" fo:font-size="12pt" fo:font-weight="bold" officeooo:rsid="00140f72" style:font-name-asian="Calibri1" style:font-size-asian="12pt" style:language-asian="ar" style:country-asian="SA" style:font-weight-asian="bold" style:font-name-complex="Times New Roman1" style:font-size-complex="12pt"/>
    </style:style>
    <style:style style:name="T32" style:family="text">
      <style:text-properties style:font-name="Times New Roman" fo:font-size="12pt" officeooo:rsid="0015ef40" style:font-size-asian="12pt" style:font-name-complex="Times New Roman1" style:font-size-complex="12pt"/>
    </style:style>
    <style:style style:name="T33" style:family="text">
      <style:text-properties style:font-name="Times New Roman" fo:font-size="12pt" fo:font-weight="bold" officeooo:rsid="00140f72" style:font-size-asian="12pt" style:font-weight-asian="bold" style:font-name-complex="Times New Roman1" style:font-size-complex="12pt"/>
    </style:style>
    <style:style style:name="T34" style:family="text">
      <style:text-properties style:font-name="Times New Roman" fo:font-size="12pt" fo:font-weight="bold" officeooo:rsid="0015ef40" style:font-size-asian="12pt" style:font-weight-asian="bold" style:font-name-complex="Times New Roman1" style:font-size-complex="12pt"/>
    </style:style>
    <style:style style:name="T35" style:family="text">
      <style:text-properties style:font-name="Times New Roman" fo:font-size="12pt" officeooo:rsid="00185f83" style:font-size-asian="12pt" style:font-name-complex="Times New Roman1" style:font-size-complex="12pt"/>
    </style:style>
    <style:style style:name="T36" style:family="text">
      <style:text-properties style:font-name="Times New Roman" fo:font-size="12pt" fo:font-weight="bold" officeooo:rsid="00185f83" style:font-name-asian="Calibri1" style:font-size-asian="12pt" style:language-asian="ar" style:country-asian="SA" style:font-weight-asian="bold" style:font-name-complex="Times New Roman1" style:font-size-complex="12pt"/>
    </style:style>
    <style:style style:name="T37" style:family="text">
      <style:text-properties style:font-name="Times New Roman" fo:font-size="12pt" fo:font-weight="bold" officeooo:rsid="0021a7d8" style:font-name-asian="Calibri1" style:font-size-asian="12pt" style:language-asian="ar" style:country-asian="SA" style:font-weight-asian="bold" style:font-name-complex="Times New Roman1" style:font-size-complex="12pt"/>
    </style:style>
    <style:style style:name="T38" style:family="text">
      <style:text-properties style:font-name="Times New Roman" fo:font-size="12pt" fo:font-style="italic" style:font-name-asian="Calibri1" style:font-size-asian="12pt" style:language-asian="ar" style:country-asian="SA" style:font-style-asian="italic" style:font-name-complex="Times New Roman1" style:font-size-complex="12pt"/>
    </style:style>
    <style:style style:name="T39" style:family="text">
      <style:text-properties style:font-name="Times New Roman" fo:font-size="12pt" fo:font-weight="normal" officeooo:rsid="0015ef40" style:font-name-asian="Calibri1" style:font-size-asian="12pt" style:language-asian="ar" style:country-asian="SA" style:font-weight-asian="normal" style:font-name-complex="Times New Roman1" style:font-size-complex="12pt" style:font-weight-complex="normal"/>
    </style:style>
    <style:style style:name="T40" style:family="text">
      <style:text-properties style:font-name="Times New Roman" fo:font-size="12pt" fo:font-weight="bold" officeooo:rsid="00170224" style:font-name-asian="Calibri1" style:font-size-asian="12pt" style:language-asian="ar" style:country-asian="SA" style:font-weight-asian="bold" style:font-name-complex="Times New Roman1" style:font-size-complex="12pt"/>
    </style:style>
    <style:style style:name="T41" style:family="text">
      <style:text-properties style:font-name="Times New Roman" fo:font-size="12pt" fo:font-weight="bold" style:font-name-asian="Calibri1" style:font-size-asian="12pt" style:language-asian="ar" style:country-asian="SA" style:font-weight-asian="bold" style:font-name-complex="Times New Roman1" style:font-size-complex="12pt" style:font-weight-complex="bold"/>
    </style:style>
    <style:style style:name="T42" style:family="text">
      <style:text-properties style:font-name="Times New Roman" fo:font-size="12pt" fo:font-weight="bold" officeooo:rsid="00170224" style:font-name-asian="Calibri1" style:font-size-asian="12pt" style:language-asian="ar" style:country-asian="SA" style:font-weight-asian="bold" style:font-name-complex="Times New Roman1" style:font-size-complex="12pt" style:font-weight-complex="bold"/>
    </style:style>
    <style:style style:name="T43" style:family="text">
      <style:text-properties style:font-name="Times New Roman" fo:font-size="12pt" fo:font-weight="normal" officeooo:rsid="00170224" style:font-name-asian="Calibri1" style:font-size-asian="12pt" style:language-asian="ar" style:country-asian="SA" style:font-weight-asian="normal" style:font-name-complex="Times New Roman1" style:font-size-complex="12pt" style:font-weight-complex="normal"/>
    </style:style>
    <style:style style:name="T44" style:family="text">
      <style:text-properties style:font-name="Times New Roman" fo:font-size="12pt" fo:font-weight="normal" style:font-size-asian="12pt" style:font-weight-asian="normal" style:font-name-complex="Times New Roman1" style:font-size-complex="12pt" style:font-weight-complex="normal"/>
    </style:style>
    <style:style style:name="T45" style:family="text">
      <style:text-properties style:font-name="Times New Roman" fo:font-size="12pt" fo:font-weight="bold" officeooo:rsid="00170224" style:font-size-asian="12pt" style:font-weight-asian="bold" style:font-name-complex="Times New Roman1" style:font-size-complex="12pt" style:font-weight-complex="bold"/>
    </style:style>
    <style:style style:name="T46" style:family="text">
      <style:text-properties style:font-name="Times New Roman" fo:font-size="12pt" fo:font-weight="normal" officeooo:rsid="00170224" style:font-size-asian="12pt" style:font-weight-asian="normal" style:font-name-complex="Times New Roman1" style:font-size-complex="12pt" style:font-weight-complex="normal"/>
    </style:style>
    <style:style style:name="T47" style:family="text">
      <style:text-properties style:font-name="Times New Roman" fo:font-size="12pt" officeooo:rsid="00170224" style:font-size-asian="12pt" style:font-name-complex="Times New Roman1" style:font-size-complex="12pt"/>
    </style:style>
    <style:style style:name="T48" style:family="text">
      <style:text-properties fo:font-size="12pt" fo:font-weight="bold" officeooo:rsid="00170224" style:font-size-asian="12pt" style:font-weight-asian="bold" style:font-name-complex="Times New Roman1" style:font-size-complex="12pt" style:font-weight-complex="bold"/>
    </style:style>
    <style:style style:name="T49" style:family="text">
      <style:text-properties fo:font-size="12pt" officeooo:rsid="00170224" style:font-size-asian="12pt" style:font-name-complex="Times New Roman1" style:font-size-complex="12pt"/>
    </style:style>
    <style:style style:name="T50" style:family="text">
      <style:text-properties fo:font-weight="bold" officeooo:rsid="00170224" style:font-weight-asian="bold" style:font-weight-complex="bold"/>
    </style:style>
    <style:style style:name="T51" style:family="text">
      <style:text-properties officeooo:rsid="00170224"/>
    </style:style>
    <style:style style:name="T52" style:family="text">
      <style:text-properties style:font-name-asian="Calibri1" style:language-asian="ar" style:country-asian="SA" style:font-name-complex="Times New Roman1" style:font-size-complex="12pt"/>
    </style:style>
    <style:style style:name="T53" style:family="text">
      <style:text-properties fo:font-weight="bold" style:font-name-asian="Times New Roman1" style:language-asian="pl" style:country-asian="PL" style:font-weight-asian="bold" style:font-name-complex="Times New Roman1" style:font-size-complex="12pt" style:font-weight-complex="bold"/>
    </style:style>
    <style:style style:name="T54" style:family="text">
      <style:text-properties style:font-name-asian="Times New Roman1" style:language-asian="pl" style:country-asian="PL" style:font-name-complex="Times New Roman1" style:font-size-complex="12pt"/>
    </style:style>
    <style:style style:name="T55" style:family="text">
      <style:text-properties officeooo:rsid="00185f83" style:font-name-asian="Times New Roman1" style:language-asian="pl" style:country-asian="PL" style:font-name-complex="Times New Roman1" style:font-size-complex="12pt"/>
    </style:style>
    <style:style style:name="T56" style:family="text">
      <style:text-properties style:text-position="super 58%" style:font-name-asian="Times New Roman1" style:language-asian="pl" style:country-asian="PL" style:font-name-complex="Times New Roman1" style:font-size-complex="12pt"/>
    </style:style>
    <style:style style:name="T57" style:family="text">
      <style:text-properties fo:font-style="italic" style:font-name-asian="Times New Roman1" style:language-asian="pl" style:country-asian="PL" style:font-style-asian="italic" style:font-name-complex="Times New Roman1" style:font-size-complex="12pt" style:font-style-complex="italic"/>
    </style:style>
    <style:style style:name="T58" style:family="text">
      <style:text-properties fo:font-style="italic" fo:font-weight="bold" style:font-name-asian="Times New Roman1" style:language-asian="pl" style:country-asian="PL" style:font-style-asian="italic" style:font-weight-asian="bold" style:font-name-complex="Times New Roman1" style:font-size-complex="12pt" style:font-style-complex="italic" style:font-weight-complex="bold"/>
    </style:style>
    <style:style style:name="T59" style:family="text">
      <style:text-properties style:font-name-asian="Calibri1" style:font-name-complex="Times New Roman1" style:font-size-complex="12pt"/>
    </style:style>
    <style:style style:name="T60" style:family="text">
      <style:text-properties officeooo:rsid="00185f83" style:font-name-asian="Calibri1" style:font-name-complex="Times New Roman1" style:font-size-complex="12pt"/>
    </style:style>
    <style:style style:name="T61" style:family="text">
      <style:text-properties fo:font-size="12pt" fo:font-weight="bold" style:font-name-asian="Times New Roman1" style:font-size-asian="12pt" style:language-asian="pl" style:country-asian="PL" style:font-weight-asian="bold" style:font-name-complex="Times New Roman1" style:font-weight-complex="bold"/>
    </style:style>
    <style:style style:name="T62" style:family="text">
      <style:text-properties fo:font-size="12pt" fo:font-weight="bold" officeooo:rsid="002d012d" style:font-name-asian="Times New Roman1" style:font-size-asian="12pt" style:language-asian="pl" style:country-asian="PL" style:font-weight-asian="bold" style:font-name-complex="Times New Roman1" style:font-weight-complex="bold"/>
    </style:style>
    <style:style style:name="T63" style:family="text">
      <style:text-properties officeooo:rsid="0049b72b"/>
    </style:style>
    <style:style style:name="T64" style:family="text">
      <style:text-properties officeooo:rsid="00235822"/>
    </style:style>
    <style:style style:name="T65" style:family="text">
      <style:text-properties officeooo:rsid="004b0241"/>
    </style:style>
    <style:style style:name="T66" style:family="text">
      <style:text-properties officeooo:rsid="0069b84e"/>
    </style:style>
    <style:style style:name="T67" style:family="text">
      <style:text-properties officeooo:rsid="0078661d"/>
    </style:style>
    <style:style style:name="T68" style:family="text">
      <style:text-properties officeooo:rsid="002673fa"/>
    </style:style>
    <style:style style:name="T69" style:family="text">
      <style:text-properties officeooo:rsid="006b686c"/>
    </style:style>
    <style:style style:name="T70" style:family="text">
      <style:text-properties officeooo:rsid="006bccea"/>
    </style:style>
    <style:style style:name="T71" style:family="text">
      <style:text-properties officeooo:rsid="006dc114"/>
    </style:style>
    <style:style style:name="T72" style:family="text">
      <style:text-properties fo:font-style="italic" style:font-style-asian="italic" style:font-style-complex="italic"/>
    </style:style>
    <style:style style:name="T73" style:family="text">
      <style:text-properties fo:font-style="italic" officeooo:rsid="0024f90e" style:font-style-asian="italic" style:font-style-complex="italic"/>
    </style:style>
    <style:style style:name="T74" style:family="text">
      <style:text-properties officeooo:rsid="0024f90e" style:font-name-asian="Calibri1" style:language-asian="ar" style:country-asian="SA" style:font-name-complex="Times New Roman1"/>
    </style:style>
    <style:style style:name="T75" style:family="text">
      <style:text-properties officeooo:rsid="00235822" style:font-name-asian="Calibri1" style:language-asian="ar" style:country-asian="SA" style:font-name-complex="Times New Roman1"/>
    </style:style>
    <style:style style:name="T76" style:family="text">
      <style:text-properties officeooo:rsid="0049b72b" style:font-name-asian="Calibri1" style:language-asian="ar" style:country-asian="SA" style:font-name-complex="Times New Roman1"/>
    </style:style>
    <style:style style:name="T77" style:family="text">
      <style:text-properties officeooo:rsid="0078661d" style:font-name-asian="Calibri1" style:font-size-asian="12pt" style:language-asian="ar" style:country-asian="SA" style:font-name-complex="Times New Roman1"/>
    </style:style>
    <style:style style:name="T78" style:family="text">
      <style:text-properties officeooo:rsid="0026c84c" style:font-name-asian="Calibri1" style:font-size-asian="12pt" style:language-asian="ar" style:country-asian="SA" style:font-name-complex="Times New Roman1"/>
    </style:style>
    <style:style style:name="T79" style:family="text">
      <style:text-properties officeooo:rsid="0069b84e" style:font-name-asian="Calibri1" style:language-asian="ar" style:country-asian="SA" style:font-name-complex="Times New Roman1"/>
    </style:style>
    <style:style style:name="T80" style:family="text">
      <style:text-properties officeooo:rsid="0078661d" style:font-name-asian="Calibri1" style:language-asian="ar" style:country-asian="SA" style:font-name-complex="Times New Roman1"/>
    </style:style>
    <style:style style:name="T81" style:family="text">
      <style:text-properties officeooo:rsid="0026c84c" style:font-name-asian="Calibri1" style:language-asian="ar" style:country-asian="SA" style:font-name-complex="Times New Roman1"/>
    </style:style>
    <style:style style:name="T82" style:family="text">
      <style:text-properties officeooo:rsid="007a2f3a" style:font-name-asian="Calibri1" style:language-asian="ar" style:country-asian="SA" style:font-name-complex="Times New Roman1"/>
    </style:style>
    <style:style style:name="T83" style:family="text">
      <style:text-properties officeooo:rsid="006b686c" style:font-name-asian="Calibri1" style:language-asian="ar" style:country-asian="SA" style:font-name-complex="Times New Roman1"/>
    </style:style>
    <style:style style:name="T84" style:family="text">
      <style:text-properties officeooo:rsid="002782ea" style:font-name-asian="Calibri1" style:language-asian="ar" style:country-asian="SA" style:font-name-complex="Times New Roman1"/>
    </style:style>
    <style:style style:name="T85" style:family="text">
      <style:text-properties fo:font-weight="bold" style:font-name-asian="Times New Roman1" style:language-asian="pl" style:country-asian="PL" style:font-weight-asian="bold" style:font-name-complex="Times New Roman1" style:font-weight-complex="bold"/>
    </style:style>
    <style:style style:name="T86" style:family="text">
      <style:text-properties fo:font-weight="bold" officeooo:rsid="002d012d" style:font-name-asian="Times New Roman1" style:language-asian="pl" style:country-asian="PL" style:font-weight-asian="bold" style:font-name-complex="Times New Roman1" style:font-weight-complex="bold"/>
    </style:style>
    <style:style style:name="T87" style:family="text">
      <style:text-properties officeooo:rsid="00456252"/>
    </style:style>
    <style:style style:name="T88" style:family="text">
      <style:text-properties officeooo:rsid="004d25b8"/>
    </style:style>
    <style:style style:name="T89" style:family="text">
      <style:text-properties officeooo:rsid="002983d2"/>
    </style:style>
    <style:style style:name="T90" style:family="text">
      <style:text-properties fo:font-style="italic" officeooo:rsid="002983d2" style:font-style-asian="italic" style:font-style-complex="italic"/>
    </style:style>
    <style:style style:name="T91" style:family="text">
      <style:text-properties officeooo:rsid="0048789f"/>
    </style:style>
    <style:style style:name="T92" style:family="text">
      <style:text-properties officeooo:rsid="0046ea50"/>
    </style:style>
    <style:style style:name="T93" style:family="text">
      <style:text-properties fo:font-size="12pt" fo:font-weight="normal" style:font-size-asian="10.5pt" style:font-weight-asian="normal" style:font-size-complex="12pt" style:font-weight-complex="normal"/>
    </style:style>
    <style:style style:name="T94" style:family="text">
      <style:text-properties fo:font-size="12pt" fo:font-weight="normal" officeooo:rsid="0048789f" style:font-size-asian="10.5pt" style:font-weight-asian="normal" style:font-size-complex="12pt" style:font-weight-complex="normal"/>
    </style:style>
    <style:style style:name="T95" style:family="text">
      <style:text-properties officeooo:rsid="002cbe53"/>
    </style:style>
    <style:style style:name="T96" style:family="text">
      <style:text-properties officeooo:rsid="002e863e"/>
    </style:style>
    <style:style style:name="T97" style:family="text">
      <style:text-properties officeooo:rsid="003a04a6"/>
    </style:style>
    <style:style style:name="T98" style:family="text">
      <style:text-properties officeooo:rsid="002b1d57"/>
    </style:style>
    <style:style style:name="T99" style:family="text">
      <style:text-properties officeooo:rsid="002f0cbc"/>
    </style:style>
    <style:style style:name="T100" style:family="text">
      <style:text-properties officeooo:rsid="0031fb30"/>
    </style:style>
    <style:style style:name="T101" style:family="text">
      <style:text-properties officeooo:rsid="00339cd8"/>
    </style:style>
    <style:style style:name="T102" style:family="text">
      <style:text-properties officeooo:rsid="0033d153"/>
    </style:style>
    <style:style style:name="T103" style:family="text">
      <style:text-properties officeooo:rsid="0033df1e"/>
    </style:style>
    <style:style style:name="T104" style:family="text">
      <style:text-properties officeooo:rsid="0034ef73"/>
    </style:style>
    <style:style style:name="T105" style:family="text">
      <style:text-properties officeooo:rsid="003d0a6c"/>
    </style:style>
    <style:style style:name="T106" style:family="text">
      <style:text-properties officeooo:rsid="003c1071"/>
    </style:style>
    <style:style style:name="T107" style:family="text">
      <style:text-properties officeooo:rsid="003d674b"/>
    </style:style>
    <style:style style:name="T108" style:family="text">
      <style:text-properties officeooo:rsid="003e26e1"/>
    </style:style>
    <style:style style:name="T109" style:family="text">
      <style:text-properties officeooo:rsid="003651a0"/>
    </style:style>
    <style:style style:name="T110" style:family="text">
      <style:text-properties fo:font-size="12pt" fo:font-weight="normal" officeooo:rsid="003651a0" style:font-size-asian="10.5pt" style:font-weight-asian="normal" style:font-size-complex="12pt" style:font-weight-complex="normal"/>
    </style:style>
    <style:style style:name="T111" style:family="text">
      <style:text-properties fo:font-size="12pt" fo:font-weight="normal" officeooo:rsid="00456252" style:font-size-asian="10.5pt" style:font-weight-asian="normal" style:font-size-complex="12pt" style:font-weight-complex="normal"/>
    </style:style>
    <style:style style:name="T112" style:family="text">
      <style:text-properties officeooo:rsid="00373dfa"/>
    </style:style>
    <style:style style:name="T113" style:family="text">
      <style:text-properties officeooo:rsid="003ea8a0"/>
    </style:style>
    <style:style style:name="T114" style:family="text">
      <style:text-properties officeooo:rsid="00b92854"/>
    </style:style>
    <style:style style:name="T115" style:family="text">
      <style:text-properties officeooo:rsid="003f31fd"/>
    </style:style>
    <style:style style:name="T116" style:family="text">
      <style:text-properties officeooo:rsid="00b9f848"/>
    </style:style>
    <style:style style:name="T117" style:family="text">
      <style:text-properties fo:font-weight="bold" officeooo:rsid="00b96cbc" style:font-name-asian="Times New Roman1" style:language-asian="pl" style:country-asian="PL" style:font-weight-asian="bold" style:font-name-complex="Times New Roman1" style:font-weight-complex="bold"/>
    </style:style>
    <style:style style:name="T118" style:family="text">
      <style:text-properties fo:font-size="12pt" fo:font-weight="normal" officeooo:rsid="00136842" style:font-size-asian="10.5pt" style:font-weight-asian="normal" style:font-size-complex="12pt" style:font-weight-complex="normal"/>
    </style:style>
    <style:style style:name="T119" style:family="text">
      <style:text-properties fo:font-size="12pt" fo:font-weight="normal" style:font-name-asian="Times New Roman1" style:font-size-asian="12pt" style:language-asian="pl" style:country-asian="PL" style:font-weight-asian="normal" style:font-name-complex="Times New Roman1" style:font-size-complex="12pt" style:font-weight-complex="normal"/>
    </style:style>
    <style:style style:name="T120" style:family="text">
      <style:text-properties fo:font-size="12pt" fo:font-weight="normal" officeooo:rsid="0040bd00" style:font-name-asian="Times New Roman1" style:font-size-asian="12pt" style:language-asian="pl" style:country-asian="PL" style:font-weight-asian="normal" style:font-name-complex="Times New Roman1" style:font-size-complex="12pt" style:font-weight-complex="normal"/>
    </style:style>
    <style:style style:name="T121" style:family="text">
      <style:text-properties fo:font-size="12pt" fo:font-weight="normal" officeooo:rsid="0041d660" style:font-name-asian="Times New Roman1" style:font-size-asian="12pt" style:language-asian="pl" style:country-asian="PL" style:font-weight-asian="normal" style:font-name-complex="Times New Roman1" style:font-size-complex="12pt" style:font-weight-complex="normal"/>
    </style:style>
    <style:style style:name="T122" style:family="text">
      <style:text-properties fo:font-size="12pt" fo:font-weight="normal" officeooo:rsid="0045eae3" style:font-name-asian="Times New Roman1" style:font-size-asian="12pt" style:language-asian="pl" style:country-asian="PL" style:font-weight-asian="normal" style:font-name-complex="Times New Roman1" style:font-size-complex="12pt" style:font-weight-complex="normal"/>
    </style:style>
    <style:style style:name="T123" style:family="text">
      <style:text-properties fo:font-size="12pt" fo:font-weight="normal" officeooo:rsid="0047053e" style:font-name-asian="Times New Roman1" style:font-size-asian="12pt" style:language-asian="pl" style:country-asian="PL" style:font-weight-asian="normal" style:font-name-complex="Times New Roman1" style:font-size-complex="12pt" style:font-weight-complex="normal"/>
    </style:style>
    <style:style style:name="T124" style:family="text">
      <style:text-properties fo:font-size="12pt" fo:font-weight="normal" officeooo:rsid="004d832f" style:font-name-asian="Times New Roman1" style:font-size-asian="12pt" style:language-asian="pl" style:country-asian="PL" style:font-weight-asian="normal" style:font-name-complex="Times New Roman1" style:font-size-complex="12pt" style:font-weight-complex="normal"/>
    </style:style>
    <style:style style:name="T125" style:family="text">
      <style:text-properties fo:font-size="12pt" fo:font-weight="normal" officeooo:rsid="0049ed00" style:font-name-asian="Times New Roman1" style:font-size-asian="12pt" style:language-asian="pl" style:country-asian="PL" style:font-weight-asian="normal" style:font-name-complex="Times New Roman1" style:font-size-complex="12pt" style:font-weight-complex="normal"/>
    </style:style>
    <style:style style:name="T126" style:family="text">
      <style:text-properties fo:font-size="12pt" fo:font-weight="normal" officeooo:rsid="0043ffc3" style:font-name-asian="Times New Roman1" style:font-size-asian="12pt" style:language-asian="pl" style:country-asian="PL" style:font-weight-asian="normal" style:font-name-complex="Times New Roman1" style:font-size-complex="12pt" style:font-weight-complex="normal"/>
    </style:style>
    <style:style style:name="T127" style:family="text">
      <style:text-properties fo:font-size="12pt" fo:font-weight="normal" officeooo:rsid="0044fb22" style:font-name-asian="Times New Roman1" style:font-size-asian="12pt" style:language-asian="pl" style:country-asian="PL" style:font-weight-asian="normal" style:font-name-complex="Times New Roman1" style:font-size-complex="12pt" style:font-weight-complex="normal"/>
    </style:style>
    <style:style style:name="T128" style:family="text">
      <style:text-properties fo:font-size="12pt" fo:font-weight="normal" officeooo:rsid="00480e32" style:font-name-asian="Times New Roman1" style:font-size-asian="12pt" style:language-asian="pl" style:country-asian="PL" style:font-weight-asian="normal" style:font-name-complex="Times New Roman1" style:font-size-complex="12pt" style:font-weight-complex="normal"/>
    </style:style>
    <style:style style:name="T129" style:family="text">
      <style:text-properties fo:font-weight="normal" style:font-weight-asian="normal" style:font-weight-complex="normal"/>
    </style:style>
    <style:style style:name="T130" style:family="text">
      <style:text-properties fo:font-size="12pt" fo:font-weight="normal" officeooo:rsid="0040bd00" style:font-weight-asian="normal" style:font-size-complex="12pt" style:font-weight-complex="normal"/>
    </style:style>
    <style:style style:name="T131" style:family="text">
      <style:text-properties fo:font-size="12pt" fo:font-weight="normal" officeooo:rsid="004291bb" style:font-weight-asian="normal" style:font-size-complex="12pt" style:font-weight-complex="normal"/>
    </style:style>
    <style:style style:name="T132" style:family="text">
      <style:text-properties fo:font-weight="normal" officeooo:rsid="004291bb" style:font-weight-asian="normal" style:font-weight-complex="normal"/>
    </style:style>
    <style:style style:name="T133" style:family="text">
      <style:text-properties fo:font-weight="normal" officeooo:rsid="00598a9c" style:font-weight-asian="normal" style:font-weight-complex="normal"/>
    </style:style>
    <style:style style:name="T134" style:family="text">
      <style:text-properties fo:font-weight="normal" officeooo:rsid="0049ed00" style:font-weight-asian="normal" style:font-weight-complex="normal"/>
    </style:style>
    <style:style style:name="T135" style:family="text">
      <style:text-properties fo:font-weight="normal" officeooo:rsid="004bb2a9" style:font-weight-asian="normal" style:font-weight-complex="normal"/>
    </style:style>
    <style:style style:name="T136" style:family="text">
      <style:text-properties fo:font-style="italic" fo:font-weight="bold" style:font-style-asian="italic" style:font-weight-asian="bold" style:font-style-complex="italic" style:font-weight-complex="bold"/>
    </style:style>
    <style:style style:name="T137" style:family="text">
      <style:text-properties fo:font-style="italic" fo:font-weight="bold" officeooo:rsid="004bb2a9" style:font-style-asian="italic" style:font-weight-asian="bold" style:font-style-complex="italic" style:font-weight-complex="bold"/>
    </style:style>
    <style:style style:name="T138" style:family="text">
      <style:text-properties fo:font-weight="normal" officeooo:rsid="005725a8" style:font-weight-asian="normal" style:font-size-complex="12pt" style:font-weight-complex="normal"/>
    </style:style>
    <style:style style:name="T139" style:family="text">
      <style:text-properties fo:font-weight="normal" officeooo:rsid="002b1d57" style:font-weight-asian="normal" style:font-size-complex="12pt" style:font-weight-complex="normal"/>
    </style:style>
    <style:style style:name="T140" style:family="text">
      <style:text-properties officeooo:rsid="004d832f"/>
    </style:style>
    <style:style style:name="T141" style:family="text">
      <style:text-properties officeooo:rsid="00136842"/>
    </style:style>
    <style:style style:name="T142" style:family="text">
      <style:text-properties fo:font-size="12pt" officeooo:rsid="00136842" style:font-size-asian="10.5pt" style:font-size-complex="12pt"/>
    </style:style>
    <style:style style:name="T143" style:family="text">
      <style:text-properties fo:font-size="12pt" officeooo:rsid="004bd52e" style:font-size-asian="10.5pt" style:font-size-complex="12pt"/>
    </style:style>
    <style:style style:name="T144" style:family="text">
      <style:text-properties fo:font-size="12pt" officeooo:rsid="003651a0" style:font-size-asian="10.5pt" style:font-size-complex="12pt"/>
    </style:style>
    <style:style style:name="T145" style:family="text">
      <style:text-properties fo:font-size="12pt" fo:font-weight="bold" style:font-name-asian="Times New Roman1" style:font-size-asian="12pt" style:language-asian="pl" style:country-asian="PL" style:font-weight-asian="bold" style:font-name-complex="Times New Roman1" style:font-size-complex="12pt" style:font-weight-complex="bold"/>
    </style:style>
    <style:style style:name="T146" style:family="text">
      <style:text-properties fo:font-size="12pt" fo:font-weight="bold" officeooo:rsid="002d012d" style:font-name-asian="Times New Roman1" style:font-size-asian="12pt" style:language-asian="pl" style:country-asian="PL" style:font-weight-asian="bold" style:font-name-complex="Times New Roman1" style:font-size-complex="12pt" style:font-weight-complex="bold"/>
    </style:style>
    <style:style style:name="T147" style:family="text">
      <style:text-properties officeooo:rsid="005b068d"/>
    </style:style>
    <style:style style:name="T148" style:family="text">
      <style:text-properties fo:font-size="12pt" fo:font-weight="normal" officeooo:rsid="002116c7" style:font-name-asian="Calibri1" style:font-size-asian="12pt" style:language-asian="ar" style:country-asian="SA" style:font-weight-asian="normal" style:font-name-complex="Times New Roman1" style:font-size-complex="12pt" style:font-weight-complex="normal"/>
    </style:style>
    <style:style style:name="T149" style:family="text">
      <style:text-properties fo:font-size="12pt" fo:font-weight="normal" officeooo:rsid="00136842" style:font-name-asian="Calibri1" style:font-size-asian="12pt" style:language-asian="ar" style:country-asian="SA" style:font-weight-asian="normal" style:font-name-complex="Times New Roman1" style:font-size-complex="12pt" style:font-weight-complex="normal"/>
    </style:style>
    <style:style style:name="T150" style:family="text">
      <style:text-properties fo:font-size="12pt" fo:font-weight="normal" officeooo:rsid="005b068d" style:font-name-asian="Calibri1" style:font-size-asian="12pt" style:language-asian="ar" style:country-asian="SA" style:font-weight-asian="normal" style:font-name-complex="Times New Roman1" style:font-size-complex="12pt" style:font-weight-complex="normal"/>
    </style:style>
    <style:style style:name="T151" style:family="text">
      <style:text-properties fo:font-size="12pt" fo:font-weight="normal" officeooo:rsid="00197925" style:font-name-asian="Calibri1" style:font-size-asian="12pt" style:language-asian="ar" style:country-asian="SA" style:font-weight-asian="normal" style:font-name-complex="Times New Roman1" style:font-size-complex="12pt" style:font-weight-complex="normal"/>
    </style:style>
    <style:style style:name="T152" style:family="text">
      <style:text-properties fo:font-size="12pt" fo:font-weight="normal" officeooo:rsid="005cb7c6" style:font-name-asian="Calibri1" style:font-size-asian="12pt" style:language-asian="ar" style:country-asian="SA" style:font-weight-asian="normal" style:font-name-complex="Times New Roman1" style:font-size-complex="12pt" style:font-weight-complex="normal"/>
    </style:style>
    <style:style style:name="T153" style:family="text">
      <style:text-properties fo:font-size="12pt" fo:font-weight="normal" officeooo:rsid="007193ab" style:font-name-asian="Calibri1" style:font-size-asian="12pt" style:language-asian="ar" style:country-asian="SA" style:font-weight-asian="normal" style:font-name-complex="Times New Roman1" style:font-size-complex="12pt" style:font-weight-complex="normal"/>
    </style:style>
    <style:style style:name="T154" style:family="text">
      <style:text-properties fo:font-size="12pt" fo:font-weight="normal" officeooo:rsid="00c783ef" style:font-name-asian="Calibri1" style:font-size-asian="12pt" style:language-asian="ar" style:country-asian="SA" style:font-weight-asian="normal" style:font-name-complex="Times New Roman1" style:font-size-complex="12pt" style:font-weight-complex="normal"/>
    </style:style>
    <style:style style:name="T155" style:family="text">
      <style:text-properties fo:font-size="12pt" fo:font-style="italic" officeooo:rsid="00136842" style:font-name-asian="Calibri1" style:font-size-asian="12pt" style:language-asian="ar" style:country-asian="SA" style:font-style-asian="italic" style:font-name-complex="Times New Roman1" style:font-size-complex="12pt" style:font-style-complex="italic"/>
    </style:style>
    <style:style style:name="T156" style:family="text">
      <style:text-properties fo:font-size="12pt" fo:font-style="italic" officeooo:rsid="0058d801" style:font-name-asian="Calibri1" style:font-size-asian="12pt" style:language-asian="ar" style:country-asian="SA" style:font-style-asian="italic" style:font-name-complex="Times New Roman1" style:font-size-complex="12pt" style:font-style-complex="italic"/>
    </style:style>
    <style:style style:name="T157" style:family="text">
      <style:text-properties fo:font-weight="normal" officeooo:rsid="005dc7b6" style:font-weight-asian="normal" style:font-size-complex="12pt" style:font-weight-complex="normal"/>
    </style:style>
    <style:style style:name="T158" style:family="text">
      <style:text-properties fo:font-size="12pt" fo:font-weight="normal" officeooo:rsid="00136842" style:font-name-asian="Calibri1" style:language-asian="ar" style:country-asian="SA" style:font-weight-asian="normal" style:font-size-complex="12pt" style:font-weight-complex="normal"/>
    </style:style>
    <style:style style:name="T159" style:family="text">
      <style:text-properties fo:font-size="12pt" fo:font-weight="normal" officeooo:rsid="007193ab" style:font-name-asian="Calibri1" style:language-asian="ar" style:country-asian="SA" style:font-weight-asian="normal" style:font-size-complex="12pt" style:font-weight-complex="normal"/>
    </style:style>
    <style:style style:name="T160" style:family="text">
      <style:text-properties fo:font-size="12pt" fo:font-weight="normal" officeooo:rsid="005dc7b6" style:font-name-asian="Calibri1" style:language-asian="ar" style:country-asian="SA" style:font-weight-asian="normal" style:font-size-complex="12pt" style:font-weight-complex="normal"/>
    </style:style>
    <style:style style:name="T161" style:family="text">
      <style:text-properties officeooo:rsid="005cb7c6"/>
    </style:style>
    <style:style style:name="T162" style:family="text">
      <style:text-properties officeooo:rsid="005dc7b6"/>
    </style:style>
    <style:style style:name="T163" style:family="text">
      <style:text-properties officeooo:rsid="007193ab"/>
    </style:style>
    <style:style style:name="T164" style:family="text">
      <style:text-properties officeooo:rsid="00c783ef"/>
    </style:style>
    <style:style style:name="T165" style:family="text">
      <style:text-properties officeooo:rsid="002116c7" style:font-name-asian="Calibri1" style:language-asian="ar" style:country-asian="SA"/>
    </style:style>
    <style:style style:name="T166" style:family="text">
      <style:text-properties style:font-name-asian="Calibri1" style:language-asian="ar" style:country-asian="SA"/>
    </style:style>
    <style:style style:name="T167" style:family="text">
      <style:text-properties officeooo:rsid="005b068d" style:font-name-asian="Calibri1" style:language-asian="ar" style:country-asian="SA"/>
    </style:style>
    <style:style style:name="T168" style:family="text">
      <style:text-properties officeooo:rsid="00197925" style:font-name-asian="Calibri1" style:language-asian="ar" style:country-asian="SA"/>
    </style:style>
    <style:style style:name="T169" style:family="text">
      <style:text-properties officeooo:rsid="005cb7c6" style:font-name-asian="Calibri1" style:language-asian="ar" style:country-asian="SA"/>
    </style:style>
    <style:style style:name="T170" style:family="text">
      <style:text-properties officeooo:rsid="00c7add7"/>
    </style:style>
    <style:style style:name="T171" style:family="text">
      <style:text-properties officeooo:rsid="00732046"/>
    </style:style>
    <style:style style:name="T172" style:family="text">
      <style:text-properties fo:font-style="italic" officeooo:rsid="005cb7c6" style:font-style-asian="italic" style:font-style-complex="italic"/>
    </style:style>
    <style:style style:name="T173" style:family="text">
      <style:text-properties style:font-name="Times New Roman" fo:font-style="italic" style:font-size-asian="12pt" style:font-style-asian="italic" style:font-name-complex="Times New Roman1" style:font-style-complex="italic"/>
    </style:style>
    <style:style style:name="T174" style:family="text">
      <style:text-properties officeooo:rsid="005eda18"/>
    </style:style>
    <style:style style:name="T175" style:family="text">
      <style:text-properties officeooo:rsid="00684388"/>
    </style:style>
    <style:style style:name="T176" style:family="text">
      <style:text-properties officeooo:rsid="00caa13e"/>
    </style:style>
    <style:style style:name="T177" style:family="text">
      <style:text-properties officeooo:rsid="00614415"/>
    </style:style>
    <style:style style:name="T178" style:family="text">
      <style:text-properties officeooo:rsid="005fcadf"/>
    </style:style>
    <style:style style:name="T179" style:family="text">
      <style:text-properties officeooo:rsid="00600fc9"/>
    </style:style>
    <style:style style:name="T180" style:family="text">
      <style:text-properties fo:font-style="italic" officeooo:rsid="005eda18" style:font-style-asian="italic" style:font-style-complex="italic"/>
    </style:style>
    <style:style style:name="T181" style:family="text">
      <style:text-properties officeooo:rsid="006d39bb"/>
    </style:style>
    <style:style style:name="T182" style:family="text">
      <style:text-properties officeooo:rsid="006ea6e8"/>
    </style:style>
    <style:style style:name="T183" style:family="text">
      <style:text-properties fo:font-size="12pt" fo:font-weight="normal" officeooo:rsid="005eda18" style:font-size-asian="10.5pt" style:font-weight-asian="normal" style:font-size-complex="12pt" style:font-weight-complex="normal"/>
    </style:style>
    <style:style style:name="T184" style:family="text">
      <style:text-properties fo:font-size="12pt" fo:font-weight="normal" officeooo:rsid="0066968f" style:font-size-asian="10.5pt" style:font-weight-asian="normal" style:font-size-complex="12pt" style:font-weight-complex="normal"/>
    </style:style>
    <style:style style:name="T185" style:family="text">
      <style:text-properties fo:font-size="12pt" fo:font-style="italic" fo:font-weight="normal" officeooo:rsid="00136842" style:font-size-asian="10.5pt" style:font-style-asian="italic" style:font-weight-asian="normal" style:font-size-complex="12pt" style:font-style-complex="italic" style:font-weight-complex="normal"/>
    </style:style>
    <style:style style:name="T186" style:family="text">
      <style:text-properties fo:font-size="12pt" fo:font-style="italic" officeooo:rsid="00136842" style:font-size-asian="10.5pt" style:font-style-asian="italic" style:font-size-complex="12pt" style:font-style-complex="italic"/>
    </style:style>
    <style:style style:name="T187" style:family="text">
      <style:text-properties fo:font-size="12pt" fo:font-style="italic" officeooo:rsid="0066968f" style:font-size-asian="10.5pt" style:font-style-asian="italic" style:font-size-complex="12pt" style:font-style-complex="italic"/>
    </style:style>
    <style:style style:name="T188" style:family="text">
      <style:text-properties officeooo:rsid="0078ec68"/>
    </style:style>
    <style:style style:name="T189" style:family="text">
      <style:text-properties officeooo:rsid="007ad675"/>
    </style:style>
    <style:style style:name="T190" style:family="text">
      <style:text-properties officeooo:rsid="0075253d"/>
    </style:style>
    <style:style style:name="T191" style:family="text">
      <style:text-properties officeooo:rsid="00755f76"/>
    </style:style>
    <style:style style:name="T192" style:family="text">
      <style:text-properties officeooo:rsid="007bd72e"/>
    </style:style>
    <style:style style:name="T193" style:family="text">
      <style:text-properties officeooo:rsid="007575e4"/>
    </style:style>
    <style:style style:name="T194" style:family="text">
      <style:text-properties officeooo:rsid="00ce8937"/>
    </style:style>
    <style:style style:name="T195" style:family="text">
      <style:text-properties officeooo:rsid="00776705"/>
    </style:style>
    <style:style style:name="T196" style:family="text">
      <style:text-properties officeooo:rsid="00d06890"/>
    </style:style>
    <style:style style:name="T197" style:family="text">
      <style:text-properties officeooo:rsid="00d232fd"/>
    </style:style>
    <style:style style:name="T198" style:family="text">
      <style:text-properties officeooo:rsid="00d5de5e"/>
    </style:style>
    <style:style style:name="T199" style:family="text">
      <style:text-properties officeooo:rsid="00d6c52c"/>
    </style:style>
    <style:style style:name="T200" style:family="text">
      <style:text-properties officeooo:rsid="00d41766"/>
    </style:style>
    <style:style style:name="T201" style:family="text">
      <style:text-properties officeooo:rsid="00710edd"/>
    </style:style>
    <style:style style:name="T202" style:family="text">
      <style:text-properties officeooo:rsid="00fd8a4c"/>
    </style:style>
    <style:style style:name="T203" style:family="text">
      <style:text-properties officeooo:rsid="0071eb14"/>
    </style:style>
    <style:style style:name="T204" style:family="text">
      <style:text-properties officeooo:rsid="00714107"/>
    </style:style>
    <style:style style:name="T205" style:family="text">
      <style:text-properties officeooo:rsid="0071f0b5"/>
    </style:style>
    <style:style style:name="T206" style:family="text">
      <style:text-properties officeooo:rsid="00730775"/>
    </style:style>
    <style:style style:name="T207" style:family="text">
      <style:text-properties officeooo:rsid="00733430" style:font-name-complex="Times New Roman1" style:font-size-complex="12pt"/>
    </style:style>
    <style:style style:name="T208" style:family="text">
      <style:text-properties officeooo:rsid="007b72f0" style:font-name-complex="Times New Roman1" style:font-size-complex="12pt"/>
    </style:style>
    <style:style style:name="T209" style:family="text">
      <style:text-properties officeooo:rsid="00733430"/>
    </style:style>
    <style:style style:name="T210" style:family="text">
      <style:text-properties officeooo:rsid="007d7c76"/>
    </style:style>
    <style:style style:name="T211" style:family="text">
      <style:text-properties officeooo:rsid="007d3521"/>
    </style:style>
    <style:style style:name="T212" style:family="text">
      <style:text-properties officeooo:rsid="007c2ea5"/>
    </style:style>
    <style:style style:name="T213" style:family="text">
      <style:text-properties officeooo:rsid="007f160c"/>
    </style:style>
    <style:style style:name="T214" style:family="text">
      <style:text-properties fo:font-size="12pt" fo:font-weight="normal" officeooo:rsid="0062719d" style:font-name-asian="Times New Roman1" style:font-size-asian="12pt" style:language-asian="pl" style:country-asian="PL" style:font-weight-asian="normal" style:font-name-complex="Times New Roman1" style:font-size-complex="12pt" style:font-weight-complex="normal"/>
    </style:style>
    <style:style style:name="T215" style:family="text">
      <style:text-properties fo:font-size="12pt" fo:font-weight="normal" officeooo:rsid="0063a383" style:font-name-asian="Times New Roman1" style:font-size-asian="12pt" style:language-asian="pl" style:country-asian="PL" style:font-weight-asian="normal" style:font-name-complex="Times New Roman1" style:font-size-complex="12pt" style:font-weight-complex="normal"/>
    </style:style>
    <style:style style:name="T216" style:family="text">
      <style:text-properties fo:font-size="12pt" fo:font-weight="normal" officeooo:rsid="00136842" style:font-name-asian="Times New Roman1" style:font-size-asian="12pt" style:language-asian="pl" style:country-asian="PL" style:font-weight-asian="normal" style:font-name-complex="Times New Roman1" style:font-size-complex="12pt" style:font-weight-complex="normal"/>
    </style:style>
    <style:style style:name="T217" style:family="text">
      <style:text-properties fo:font-size="12pt" fo:font-weight="normal" officeooo:rsid="0062719d" style:font-name-asian="Calibri1" style:font-size-asian="12pt" style:language-asian="ar" style:country-asian="SA" style:font-weight-asian="normal" style:font-name-complex="Times New Roman1" style:font-size-complex="12pt" style:font-weight-complex="normal"/>
    </style:style>
    <style:style style:name="T218" style:family="text">
      <style:text-properties fo:font-size="12pt" fo:font-weight="bold" officeooo:rsid="0063a383" style:font-name-asian="Calibri1" style:font-size-asian="12pt" style:language-asian="ar" style:country-asian="SA" style:font-weight-asian="bold" style:font-name-complex="Times New Roman1" style:font-size-complex="12pt" style:font-weight-complex="normal"/>
    </style:style>
    <style:style style:name="T219" style:family="text">
      <style:text-properties fo:font-size="12pt" fo:font-weight="normal" officeooo:rsid="0063a383" style:font-name-asian="Calibri1" style:font-size-asian="12pt" style:language-asian="ar" style:country-asian="SA" style:font-weight-asian="normal" style:font-name-complex="Times New Roman1" style:font-size-complex="12pt" style:font-weight-complex="normal"/>
    </style:style>
    <style:style style:name="T220" style:family="text">
      <style:text-properties fo:font-size="12pt" fo:font-weight="normal" officeooo:rsid="001520b6" style:font-name-asian="Calibri1" style:font-size-asian="10.5pt" style:language-asian="ar" style:country-asian="SA" style:font-weight-asian="normal" style:font-name-complex="Times New Roman1" style:font-size-complex="12pt" style:font-weight-complex="normal"/>
    </style:style>
    <style:style style:name="T221" style:family="text">
      <style:text-properties fo:font-size="12pt" fo:font-weight="normal" officeooo:rsid="0063a383" style:font-name-asian="Calibri1" style:font-size-asian="10.5pt" style:language-asian="ar" style:country-asian="SA" style:font-weight-asian="normal" style:font-name-complex="Times New Roman1" style:font-size-complex="12pt" style:font-weight-complex="normal"/>
    </style:style>
    <style:style style:name="T222" style:family="text">
      <style:text-properties fo:font-size="12pt" fo:font-style="italic" officeooo:rsid="001520b6" style:font-name-asian="Calibri1" style:font-size-asian="10.5pt" style:language-asian="ar" style:country-asian="SA" style:font-style-asian="italic" style:font-name-complex="Times New Roman1" style:font-size-complex="12pt" style:font-style-complex="italic"/>
    </style:style>
    <style:style style:name="T223" style:family="text">
      <style:text-properties fo:font-size="12pt" fo:font-style="italic" officeooo:rsid="007bd72e" style:font-name-asian="Calibri1" style:font-size-asian="10.5pt" style:language-asian="ar" style:country-asian="SA" style:font-style-asian="italic" style:font-name-complex="Times New Roman1" style:font-size-complex="12pt" style:font-style-complex="italic"/>
    </style:style>
    <style:style style:name="T224" style:family="text">
      <style:text-properties fo:font-size="12pt" fo:font-style="italic" officeooo:rsid="003ad18f" style:font-name-asian="Calibri1" style:font-size-asian="10.5pt" style:language-asian="ar" style:country-asian="SA" style:font-style-asian="italic" style:font-name-complex="Times New Roman1" style:font-size-complex="12pt" style:font-style-complex="italic"/>
    </style:style>
    <style:style style:name="T225" style:family="text">
      <style:text-properties fo:font-size="12pt" fo:font-weight="normal" officeooo:rsid="0082d6d9" style:font-name-asian="Calibri1" style:font-size-asian="10.5pt" style:language-asian="ar" style:country-asian="SA" style:font-weight-asian="normal" style:font-name-complex="Times New Roman1" style:font-size-complex="12pt" style:font-weight-complex="normal"/>
    </style:style>
    <style:style style:name="T226" style:family="text">
      <style:text-properties officeooo:rsid="0083b1b9"/>
    </style:style>
    <style:style style:name="T227" style:family="text">
      <style:text-properties officeooo:rsid="00849e58"/>
    </style:style>
    <style:style style:name="T228" style:family="text">
      <style:text-properties officeooo:rsid="0085e199"/>
    </style:style>
    <style:style style:name="T229" style:family="text">
      <style:text-properties officeooo:rsid="00d72625"/>
    </style:style>
    <style:style style:name="T230" style:family="text">
      <style:text-properties officeooo:rsid="00389104"/>
    </style:style>
    <style:style style:name="T231" style:family="text">
      <style:text-properties officeooo:rsid="00390f81"/>
    </style:style>
    <style:style style:name="T232" style:family="text">
      <style:text-properties officeooo:rsid="003ad18f"/>
    </style:style>
    <style:style style:name="T233" style:family="text">
      <style:text-properties fo:font-style="italic" officeooo:rsid="0086f409" style:font-style-asian="italic" style:font-style-complex="italic"/>
    </style:style>
    <style:style style:name="T234" style:family="text">
      <style:text-properties officeooo:rsid="003b791f"/>
    </style:style>
    <style:style style:name="T235" style:family="text">
      <style:text-properties officeooo:rsid="003bf7ee"/>
    </style:style>
    <style:style style:name="T236" style:family="text">
      <style:text-properties fo:font-size="12pt" fo:font-weight="normal" officeooo:rsid="0089e7aa" style:font-name-asian="Calibri1" style:font-size-asian="10.5pt" style:language-asian="ar" style:country-asian="SA" style:font-weight-asian="normal" style:font-name-complex="Times New Roman1" style:font-size-complex="12pt" style:font-weight-complex="normal"/>
    </style:style>
    <style:style style:name="T237" style:family="text">
      <style:text-properties fo:font-size="12pt" fo:font-weight="normal" officeooo:rsid="00d8e82a" style:font-name-asian="Calibri1" style:font-size-asian="10.5pt" style:language-asian="ar" style:country-asian="SA" style:font-weight-asian="normal" style:font-name-complex="Times New Roman1" style:font-size-complex="12pt" style:font-weight-complex="normal"/>
    </style:style>
    <style:style style:name="T238" style:family="text">
      <style:text-properties officeooo:rsid="0086f409"/>
    </style:style>
    <style:style style:name="T239" style:family="text">
      <style:text-properties officeooo:rsid="008b0df6"/>
    </style:style>
    <style:style style:name="T240" style:family="text">
      <style:text-properties officeooo:rsid="00d8e82a"/>
    </style:style>
    <style:style style:name="T241" style:family="text">
      <style:text-properties officeooo:rsid="00878e06"/>
    </style:style>
    <style:style style:name="T242" style:family="text">
      <style:text-properties officeooo:rsid="00feee2f"/>
    </style:style>
    <style:style style:name="T243" style:family="text">
      <style:text-properties officeooo:rsid="00887c83"/>
    </style:style>
    <style:style style:name="T244" style:family="text">
      <style:text-properties fo:font-weight="bold" officeooo:rsid="0089e7aa" style:font-name-asian="Times New Roman1" style:language-asian="pl" style:country-asian="PL" style:font-weight-asian="bold" style:font-name-complex="Times New Roman1" style:font-weight-complex="bold"/>
    </style:style>
    <style:style style:name="T245" style:family="text">
      <style:text-properties officeooo:rsid="00da99f3" style:font-name-asian="Times New Roman1" style:language-asian="pl" style:country-asian="PL" style:font-name-complex="Times New Roman1" style:font-size-complex="12pt"/>
    </style:style>
    <style:style style:name="T246" style:family="text">
      <style:text-properties officeooo:rsid="0089e7aa" style:font-name-asian="Times New Roman1" style:language-asian="pl" style:country-asian="PL" style:font-name-complex="Times New Roman1" style:font-size-complex="12pt"/>
    </style:style>
    <style:style style:name="T247" style:family="text">
      <style:text-properties fo:font-size="12pt" fo:font-weight="normal" officeooo:rsid="002d012d" style:font-name-asian="Times New Roman1" style:font-size-asian="12pt" style:language-asian="pl" style:country-asian="PL" style:font-weight-asian="normal" style:font-name-complex="Times New Roman1" style:font-size-complex="12pt" style:font-weight-complex="normal"/>
    </style:style>
    <style:style style:name="T248" style:family="text">
      <style:text-properties fo:font-size="12pt" fo:font-weight="normal" officeooo:rsid="0089e7aa" style:font-name-asian="Times New Roman1" style:font-size-asian="12pt" style:language-asian="pl" style:country-asian="PL" style:font-weight-asian="normal" style:font-name-complex="Times New Roman1" style:font-size-complex="12pt" style:font-weight-complex="normal"/>
    </style:style>
    <style:style style:name="T249" style:family="text">
      <style:text-properties fo:font-size="12pt" fo:font-weight="normal" officeooo:rsid="001e5af0" style:font-name-asian="Times New Roman1" style:font-size-asian="12pt" style:language-asian="pl" style:country-asian="PL" style:font-weight-asian="normal" style:font-name-complex="Times New Roman1" style:font-size-complex="12pt" style:font-weight-complex="normal"/>
    </style:style>
    <style:style style:name="T250" style:family="text">
      <style:text-properties fo:font-size="12pt" fo:font-weight="normal" officeooo:rsid="001ec5de" style:font-name-asian="Times New Roman1" style:font-size-asian="12pt" style:language-asian="pl" style:country-asian="PL" style:font-weight-asian="normal" style:font-name-complex="Times New Roman1" style:font-size-complex="12pt" style:font-weight-complex="normal"/>
    </style:style>
    <style:style style:name="T251" style:family="text">
      <style:text-properties fo:font-size="12pt" fo:font-weight="normal" officeooo:rsid="00feee2f" style:font-name-asian="Times New Roman1" style:font-size-asian="12pt" style:language-asian="pl" style:country-asian="PL" style:font-weight-asian="normal" style:font-name-complex="Times New Roman1" style:font-size-complex="12pt" style:font-weight-complex="normal"/>
    </style:style>
    <style:style style:name="T252" style:family="text">
      <style:text-properties style:text-line-through-style="none" style:text-line-through-type="none" fo:font-size="12pt" fo:font-weight="normal" officeooo:rsid="002d012d" style:font-name-asian="Times New Roman1" style:font-size-asian="12pt" style:language-asian="pl" style:country-asian="PL" style:font-weight-asian="normal" style:font-name-complex="Times New Roman1" style:font-size-complex="12pt" style:font-weight-complex="normal"/>
    </style:style>
    <style:style style:name="T253" style:family="text">
      <style:text-properties style:text-line-through-style="none" style:text-line-through-type="none" fo:font-size="12pt" fo:font-weight="normal" officeooo:rsid="008b0df6" style:font-name-asian="Times New Roman1" style:font-size-asian="12pt" style:language-asian="pl" style:country-asian="PL" style:font-weight-asian="normal" style:font-name-complex="Times New Roman1" style:font-size-complex="12pt" style:font-weight-complex="normal"/>
    </style:style>
    <style:style style:name="T254" style:family="text">
      <style:text-properties style:text-line-through-style="none" style:text-line-through-type="none" fo:font-size="12pt" fo:font-weight="bold" officeooo:rsid="002d012d" style:font-name-asian="Times New Roman1" style:font-size-asian="12pt" style:language-asian="pl" style:country-asian="PL" style:font-weight-asian="bold" style:font-name-complex="Times New Roman1" style:font-size-complex="12pt" style:font-weight-complex="bold"/>
    </style:style>
    <style:style style:name="T255" style:family="text">
      <style:text-properties style:text-line-through-style="none" style:text-line-through-type="none" fo:font-size="12pt" fo:font-style="italic" fo:font-weight="bold" officeooo:rsid="002d012d" style:font-name-asian="Times New Roman1" style:font-size-asian="12pt" style:language-asian="pl" style:country-asian="PL" style:font-style-asian="italic" style:font-weight-asian="bold" style:font-name-complex="Times New Roman1" style:font-size-complex="12pt" style:font-style-complex="italic" style:font-weight-complex="bold"/>
    </style:style>
    <style:style style:name="T256" style:family="text">
      <style:text-properties style:text-line-through-style="none" style:text-line-through-type="none" fo:font-size="12pt" fo:font-style="italic" officeooo:rsid="008b0df6" style:font-name-asian="Times New Roman1" style:font-size-asian="12pt" style:language-asian="pl" style:country-asian="PL" style:font-style-asian="italic" style:font-name-complex="Times New Roman1" style:font-size-complex="12pt" style:font-style-complex="italic"/>
    </style:style>
    <style:style style:name="T257" style:family="text">
      <style:text-properties style:text-line-through-style="none" style:text-line-through-type="none" fo:font-size="12pt" fo:font-style="italic" fo:font-weight="normal" officeooo:rsid="002d012d" style:font-name-asian="Times New Roman1" style:font-size-asian="12pt" style:language-asian="pl" style:country-asian="PL" style:font-style-asian="italic" style:font-weight-asian="normal" style:font-name-complex="Times New Roman1" style:font-size-complex="12pt" style:font-style-complex="italic" style:font-weight-complex="normal"/>
    </style:style>
    <style:style style:name="T258" style:family="text">
      <style:text-properties officeooo:rsid="008da666"/>
    </style:style>
    <style:style style:name="T259" style:family="text">
      <style:text-properties style:text-underline-style="none" officeooo:rsid="008da666"/>
    </style:style>
    <style:style style:name="T260" style:family="text">
      <style:text-properties style:text-underline-style="none" officeooo:rsid="008f692a"/>
    </style:style>
    <style:style style:name="T261" style:family="text">
      <style:text-properties officeooo:rsid="00da99f3"/>
    </style:style>
    <style:style style:name="T262" style:family="text">
      <style:text-properties officeooo:rsid="008cae2c"/>
    </style:style>
    <style:style style:name="T263" style:family="text">
      <style:text-properties officeooo:rsid="008d05c7"/>
    </style:style>
    <style:style style:name="T264" style:family="text">
      <style:text-properties officeooo:rsid="00768238"/>
    </style:style>
    <style:style style:name="T265" style:family="text">
      <style:text-properties officeooo:rsid="0090c72f"/>
    </style:style>
    <style:style style:name="T266" style:family="text">
      <style:text-properties style:text-line-through-style="none" style:text-line-through-type="none"/>
    </style:style>
    <style:style style:name="T267" style:family="text">
      <style:text-properties style:text-line-through-style="none" style:text-line-through-type="none" officeooo:rsid="0090c72f"/>
    </style:style>
    <style:style style:name="T268" style:family="text">
      <style:text-properties style:text-line-through-style="none" style:text-line-through-type="none" officeooo:rsid="00feee2f"/>
    </style:style>
    <style:style style:name="T269" style:family="text">
      <style:text-properties fo:font-style="italic" officeooo:rsid="0091840f" style:font-style-asian="italic" style:font-style-complex="italic"/>
    </style:style>
    <style:style style:name="T270" style:family="text">
      <style:text-properties officeooo:rsid="0078354a"/>
    </style:style>
    <style:style style:name="T271" style:family="text">
      <style:text-properties fo:font-weight="normal" officeooo:rsid="0078354a" style:font-weight-asian="normal" style:font-weight-complex="normal"/>
    </style:style>
    <style:style style:name="T272" style:family="text">
      <style:text-properties officeooo:rsid="0104d5db"/>
    </style:style>
    <style:style style:name="T273" style:family="text">
      <style:text-properties style:font-name="Times New Roman" fo:font-size="12pt" fo:font-weight="normal" officeooo:rsid="00da99f3" style:font-name-asian="Calibri1" style:font-size-asian="12pt" style:language-asian="ar" style:country-asian="SA" style:font-weight-asian="normal" style:font-size-complex="12pt" style:font-weight-complex="normal"/>
    </style:style>
    <style:style style:name="T274" style:family="text">
      <style:text-properties style:font-name="Times New Roman" fo:font-size="12pt" fo:font-weight="normal" officeooo:rsid="001b6369" style:font-name-asian="Calibri1" style:font-size-asian="12pt" style:language-asian="ar" style:country-asian="SA" style:font-weight-asian="normal" style:font-size-complex="12pt" style:font-weight-complex="normal"/>
    </style:style>
    <style:style style:name="T275" style:family="text">
      <style:text-properties style:font-name="Times New Roman" fo:font-size="12pt" fo:font-weight="normal" officeooo:rsid="008d05c7" style:font-name-asian="Calibri1" style:font-size-asian="12pt" style:language-asian="ar" style:country-asian="SA" style:font-weight-asian="normal" style:font-size-complex="12pt" style:font-weight-complex="normal"/>
    </style:style>
    <style:style style:name="T276" style:family="text">
      <style:text-properties style:font-name="Times New Roman" fo:font-size="12pt" fo:font-weight="normal" officeooo:rsid="0092d292" style:font-name-asian="Calibri1" style:font-size-asian="12pt" style:language-asian="ar" style:country-asian="SA" style:font-weight-asian="normal" style:font-size-complex="12pt" style:font-weight-complex="normal"/>
    </style:style>
    <style:style style:name="T277" style:family="text">
      <style:text-properties style:font-name="Times New Roman" fo:font-size="12pt" officeooo:rsid="0092d292" style:font-size-asian="12pt" style:font-size-complex="12pt"/>
    </style:style>
    <style:style style:name="T278" style:family="text">
      <style:text-properties style:font-name="Times New Roman" fo:font-size="12pt" style:font-size-asian="12pt" style:font-size-complex="12pt"/>
    </style:style>
    <style:style style:name="T279" style:family="text">
      <style:text-properties style:font-name="Times New Roman" fo:font-size="12pt" officeooo:rsid="003336e4" style:font-size-asian="12pt" style:font-size-complex="12pt"/>
    </style:style>
    <style:style style:name="T280" style:family="text">
      <style:text-properties style:font-name="Times New Roman" fo:font-size="12pt" style:font-name-asian="Calibri1" style:font-size-asian="12pt" style:language-asian="ar" style:country-asian="SA" style:font-size-complex="12pt"/>
    </style:style>
    <style:style style:name="T281" style:family="text">
      <style:text-properties style:font-name="Times New Roman" fo:font-size="12pt" officeooo:rsid="0092d292" style:font-name-asian="Calibri1" style:font-size-asian="12pt" style:language-asian="ar" style:country-asian="SA" style:font-size-complex="12pt"/>
    </style:style>
    <style:style style:name="T282" style:family="text">
      <style:text-properties style:font-name="Times New Roman" fo:font-size="12pt" officeooo:rsid="00da99f3" style:font-name-asian="Calibri1" style:font-size-asian="12pt" style:language-asian="ar" style:country-asian="SA" style:font-size-complex="12pt"/>
    </style:style>
    <style:style style:name="T283" style:family="text">
      <style:text-properties style:font-name="Times New Roman" fo:font-size="12pt" officeooo:rsid="0033e7ca" style:font-name-asian="Calibri1" style:font-size-asian="12pt" style:language-asian="ar" style:country-asian="SA" style:font-size-complex="12pt"/>
    </style:style>
    <style:style style:name="T284" style:family="text">
      <style:text-properties style:font-name="Times New Roman" fo:font-size="12pt" officeooo:rsid="00932667" style:font-size-asian="12pt" style:font-size-complex="12pt"/>
    </style:style>
    <style:style style:name="T285" style:family="text">
      <style:text-properties style:font-name="Times New Roman" fo:font-size="12pt" fo:font-weight="bold" style:font-size-asian="12pt" style:font-weight-asian="bold" style:font-size-complex="12pt"/>
    </style:style>
    <style:style style:name="T286" style:family="text">
      <style:text-properties style:font-name="Times New Roman" fo:font-size="12pt" fo:font-weight="bold" officeooo:rsid="00932667" style:font-size-asian="12pt" style:font-weight-asian="bold" style:font-size-complex="12pt"/>
    </style:style>
    <style:style style:name="T287" style:family="text">
      <style:text-properties officeooo:rsid="00136842" style:font-size-asian="12pt"/>
    </style:style>
    <style:style style:name="T288" style:family="text">
      <style:text-properties officeooo:rsid="0030c292" style:font-size-asian="12pt"/>
    </style:style>
    <style:style style:name="T289" style:family="text">
      <style:text-properties officeooo:rsid="00dba825"/>
    </style:style>
    <style:style style:name="T290" style:family="text">
      <style:text-properties officeooo:rsid="0093d7f5"/>
    </style:style>
    <style:style style:name="T291" style:family="text">
      <style:text-properties officeooo:rsid="0095eaa9"/>
    </style:style>
    <style:style style:name="T292" style:family="text">
      <style:text-properties officeooo:rsid="00dd3d96"/>
    </style:style>
    <style:style style:name="T293" style:family="text">
      <style:text-properties officeooo:rsid="00e013e4"/>
    </style:style>
    <style:style style:name="T294" style:family="text">
      <style:text-properties officeooo:rsid="00942607"/>
    </style:style>
    <style:style style:name="T295" style:family="text">
      <style:text-properties fo:font-style="italic" fo:font-weight="bold" officeooo:rsid="00942607" style:font-style-asian="italic" style:font-weight-asian="bold" style:font-style-complex="italic" style:font-weight-complex="bold"/>
    </style:style>
    <style:style style:name="T296" style:family="text">
      <style:text-properties officeooo:rsid="009d54d6"/>
    </style:style>
    <style:style style:name="T297" style:family="text">
      <style:text-properties officeooo:rsid="009b8e12"/>
    </style:style>
    <style:style style:name="T298" style:family="text">
      <style:text-properties officeooo:rsid="00dfe640"/>
    </style:style>
    <style:style style:name="T299" style:family="text">
      <style:text-properties officeooo:rsid="009858f5"/>
    </style:style>
    <style:style style:name="T300" style:family="text">
      <style:text-properties officeooo:rsid="009840ad"/>
    </style:style>
    <style:style style:name="T301" style:family="text">
      <style:text-properties officeooo:rsid="009783da"/>
    </style:style>
    <style:style style:name="T302" style:family="text">
      <style:text-properties officeooo:rsid="00feff35"/>
    </style:style>
    <style:style style:name="T303" style:family="text">
      <style:text-properties officeooo:rsid="009991ad"/>
    </style:style>
    <style:style style:name="T304" style:family="text">
      <style:text-properties officeooo:rsid="00de58a8"/>
    </style:style>
    <style:style style:name="T305" style:family="text">
      <style:text-properties officeooo:rsid="009a364a"/>
    </style:style>
    <style:style style:name="T306" style:family="text">
      <style:text-properties officeooo:rsid="009a5b66"/>
    </style:style>
    <style:style style:name="T307" style:family="text">
      <style:text-properties officeooo:rsid="00e02511"/>
    </style:style>
    <style:style style:name="T308" style:family="text">
      <style:text-properties officeooo:rsid="00aebd59"/>
    </style:style>
    <style:style style:name="T309" style:family="text">
      <style:text-properties officeooo:rsid="00136842" style:font-name-asian="Times New Roman1" style:font-size-asian="10.5pt" style:language-asian="pl" style:country-asian="PL" style:font-name-complex="Times New Roman1"/>
    </style:style>
    <style:style style:name="T310" style:family="text">
      <style:text-properties officeooo:rsid="00562c39" style:font-name-asian="Times New Roman1" style:font-size-asian="10.5pt" style:language-asian="pl" style:country-asian="PL" style:font-name-complex="Times New Roman1"/>
    </style:style>
    <style:style style:name="T311" style:family="text">
      <style:text-properties officeooo:rsid="00b80898" style:font-name-asian="Times New Roman1" style:font-size-asian="10.5pt" style:language-asian="pl" style:country-asian="PL" style:font-name-complex="Times New Roman1"/>
    </style:style>
    <style:style style:name="T312" style:family="text">
      <style:text-properties officeooo:rsid="00af9247"/>
    </style:style>
    <style:style style:name="T313" style:family="text">
      <style:text-properties officeooo:rsid="00932667"/>
    </style:style>
    <style:style style:name="T314" style:family="text">
      <style:text-properties officeooo:rsid="00b80898"/>
    </style:style>
    <style:style style:name="T315" style:family="text">
      <style:text-properties officeooo:rsid="00b13634"/>
    </style:style>
    <style:style style:name="T316" style:family="text">
      <style:text-properties officeooo:rsid="00e08bdd"/>
    </style:style>
    <style:style style:name="T317" style:family="text">
      <style:text-properties officeooo:rsid="00e27aa2"/>
    </style:style>
    <style:style style:name="T318" style:family="text">
      <style:text-properties officeooo:rsid="00e595a0"/>
    </style:style>
    <style:style style:name="T319" style:family="text">
      <style:text-properties officeooo:rsid="00ff5290"/>
    </style:style>
    <style:style style:name="T320" style:family="text">
      <style:text-properties officeooo:rsid="00a56c21"/>
    </style:style>
    <style:style style:name="T321" style:family="text">
      <style:text-properties officeooo:rsid="00b72b85"/>
    </style:style>
    <style:style style:name="T322" style:family="text">
      <style:text-properties officeooo:rsid="00b43e22"/>
    </style:style>
    <style:style style:name="T323" style:family="text">
      <style:text-properties officeooo:rsid="00e7bb4d"/>
    </style:style>
    <style:style style:name="T324" style:family="text">
      <style:text-properties officeooo:rsid="00a1b8a0"/>
    </style:style>
    <style:style style:name="T325" style:family="text">
      <style:text-properties officeooo:rsid="00a39bc5"/>
    </style:style>
    <style:style style:name="T326" style:family="text">
      <style:text-properties officeooo:rsid="00b18be0"/>
    </style:style>
    <style:style style:name="T327" style:family="text">
      <style:text-properties officeooo:rsid="00b1a3ee"/>
    </style:style>
    <style:style style:name="T328" style:family="text">
      <style:text-properties officeooo:rsid="00e3d41f"/>
    </style:style>
    <style:style style:name="T329" style:family="text">
      <style:text-properties officeooo:rsid="00a632b1"/>
    </style:style>
    <style:style style:name="T330" style:family="text">
      <style:text-properties officeooo:rsid="00a07f79"/>
    </style:style>
    <style:style style:name="T331" style:family="text">
      <style:text-properties officeooo:rsid="00b28cc4"/>
    </style:style>
    <style:style style:name="T332" style:family="text">
      <style:text-properties style:text-underline-style="none" officeooo:rsid="00b28cc4"/>
    </style:style>
    <style:style style:name="T333" style:family="text">
      <style:text-properties style:text-underline-style="none" officeooo:rsid="00b54cae"/>
    </style:style>
    <style:style style:name="T334" style:family="text">
      <style:text-properties style:text-underline-style="none" officeooo:rsid="00b72b85"/>
    </style:style>
    <style:style style:name="T335" style:family="text">
      <style:text-properties style:text-underline-style="none" officeooo:rsid="00a07f79"/>
    </style:style>
    <style:style style:name="T336" style:family="text">
      <style:text-properties officeooo:rsid="00b52b12"/>
    </style:style>
    <style:style style:name="T337" style:family="text">
      <style:text-properties officeooo:rsid="00b3dbd5"/>
    </style:style>
    <style:style style:name="T338" style:family="text">
      <style:text-properties officeooo:rsid="00b54cae"/>
    </style:style>
    <style:style style:name="T339" style:family="text">
      <style:text-properties officeooo:rsid="00e6d47a"/>
    </style:style>
    <style:style style:name="T340" style:family="text">
      <style:text-properties officeooo:rsid="00e6e1d3"/>
    </style:style>
    <style:style style:name="T341" style:family="text">
      <style:text-properties officeooo:rsid="00ec9488"/>
    </style:style>
    <style:style style:name="T342" style:family="text">
      <style:text-properties officeooo:rsid="00ececf0"/>
    </style:style>
    <style:style style:name="T343" style:family="text">
      <style:text-properties officeooo:rsid="00ed863f"/>
    </style:style>
    <style:style style:name="T344" style:family="text">
      <style:text-properties officeooo:rsid="00ee214a"/>
    </style:style>
    <style:style style:name="T345" style:family="text">
      <style:text-properties officeooo:rsid="00ee9af0"/>
    </style:style>
    <style:style style:name="T346" style:family="text">
      <style:text-properties officeooo:rsid="00f070a1"/>
    </style:style>
    <style:style style:name="T347" style:family="text">
      <style:text-properties officeooo:rsid="00ef7421"/>
    </style:style>
    <style:style style:name="T348" style:family="text">
      <style:text-properties fo:font-size="12pt" fo:font-weight="bold" officeooo:rsid="0055ec83" style:font-name-asian="Times New Roman1" style:font-size-asian="12pt" style:language-asian="pl" style:country-asian="PL" style:font-weight-asian="bold" style:font-name-complex="Times New Roman1" style:font-size-complex="12pt" style:font-weight-complex="bold"/>
    </style:style>
    <style:style style:name="T349" style:family="text">
      <style:text-properties officeooo:rsid="004f5c00" style:font-name-asian="Times New Roman1" style:language-asian="pl" style:country-asian="PL" style:font-name-complex="Times New Roman1" style:font-size-complex="12pt"/>
    </style:style>
    <style:style style:name="T350" style:family="text">
      <style:text-properties officeooo:rsid="00bb928f" style:font-name-asian="Times New Roman1" style:language-asian="pl" style:country-asian="PL" style:font-name-complex="Times New Roman1" style:font-size-complex="12pt"/>
    </style:style>
    <style:style style:name="T351" style:family="text">
      <style:text-properties officeooo:rsid="00517f96" style:font-name-asian="Times New Roman1" style:language-asian="pl" style:country-asian="PL" style:font-name-complex="Times New Roman1" style:font-size-complex="12pt"/>
    </style:style>
    <style:style style:name="T352" style:family="text">
      <style:text-properties officeooo:rsid="0051f347" style:font-name-asian="Times New Roman1" style:language-asian="pl" style:country-asian="PL" style:font-name-complex="Times New Roman1" style:font-size-complex="12pt"/>
    </style:style>
    <style:style style:name="T353" style:family="text">
      <style:text-properties style:font-name-asian="Times New Roman1" style:language-asian="pl" style:country-asian="PL" style:font-name-complex="Times New Roman1" style:font-size-complex="12pt" style:font-weight-complex="bold"/>
    </style:style>
    <style:style style:name="T354" style:family="text">
      <style:text-properties style:text-line-through-style="solid" style:text-line-through-type="single" style:font-name-asian="Times New Roman1" style:language-asian="pl" style:country-asian="PL" style:font-name-complex="Times New Roman1" style:font-size-complex="12pt"/>
    </style:style>
    <style:style style:name="T355" style:family="text">
      <style:text-properties officeooo:rsid="0055801a" style:font-name-asian="Times New Roman1" style:language-asian="pl" style:country-asian="PL" style:font-name-complex="Times New Roman1" style:font-size-complex="12pt"/>
    </style:style>
    <style:style style:name="T356" style:family="text">
      <style:text-properties officeooo:rsid="00545f36" style:font-name-asian="Times New Roman1" style:language-asian="pl" style:country-asian="PL" style:font-name-complex="Times New Roman1" style:font-size-complex="12pt"/>
    </style:style>
    <style:style style:name="T357" style:family="text">
      <style:text-properties officeooo:rsid="00bef389" style:font-name-asian="Times New Roman1" style:language-asian="pl" style:country-asian="PL" style:font-name-complex="Times New Roman1" style:font-size-complex="12pt"/>
    </style:style>
    <style:style style:name="T358" style:family="text">
      <style:text-properties fo:font-style="italic" officeooo:rsid="0051f347" style:font-name-asian="Times New Roman1" style:language-asian="pl" style:country-asian="PL" style:font-style-asian="italic" style:font-name-complex="Times New Roman1" style:font-size-complex="12pt" style:font-style-complex="italic"/>
    </style:style>
    <style:style style:name="T359" style:family="text">
      <style:text-properties fo:font-style="italic" officeooo:rsid="0053da53" style:font-name-asian="Times New Roman1" style:language-asian="pl" style:country-asian="PL" style:font-style-asian="italic" style:font-name-complex="Times New Roman1" style:font-size-complex="12pt" style:font-style-complex="italic"/>
    </style:style>
    <style:style style:name="T360" style:family="text">
      <style:text-properties officeooo:rsid="0053da53" style:font-name-asian="Times New Roman1" style:language-asian="pl" style:country-asian="PL" style:font-name-complex="Times New Roman1" style:font-size-complex="12pt"/>
    </style:style>
    <style:style style:name="T361" style:family="text">
      <style:text-properties fo:font-style="italic" fo:font-weight="bold" officeooo:rsid="00aa7618" style:font-name-asian="Times New Roman1" style:language-asian="pl" style:country-asian="PL" style:font-style-asian="italic" style:font-weight-asian="bold" style:font-name-complex="Times New Roman1" style:font-size-complex="12pt" style:font-style-complex="italic" style:font-weight-complex="bold"/>
    </style:style>
    <style:style style:name="T362" style:family="text">
      <style:text-properties officeooo:rsid="00562c39" style:font-name-asian="Times New Roman1" style:language-asian="pl" style:country-asian="PL" style:font-name-complex="Times New Roman1" style:font-size-complex="12pt"/>
    </style:style>
    <style:style style:name="T363" style:family="text">
      <style:text-properties officeooo:rsid="004f5c00"/>
    </style:style>
    <style:style style:name="T364" style:family="text">
      <style:text-properties officeooo:rsid="00c031ef"/>
    </style:style>
    <style:style style:name="T365" style:family="text">
      <style:text-properties officeooo:rsid="004e780a" style:font-name-asian="Times New Roman1" style:language-asian="pl" style:country-asian="PL" style:font-name-complex="Times New Roman1" style:font-size-complex="12pt"/>
    </style:style>
    <style:style style:name="T366" style:family="text">
      <style:text-properties officeooo:rsid="00bdcc71" style:font-name-asian="Times New Roman1" style:language-asian="pl" style:country-asian="PL" style:font-name-complex="Times New Roman1" style:font-size-complex="12pt"/>
    </style:style>
    <style:style style:name="T367" style:family="text">
      <style:text-properties officeooo:rsid="004fef4c" style:font-name-asian="Times New Roman1" style:language-asian="pl" style:country-asian="PL" style:font-name-complex="Times New Roman1" style:font-size-complex="12pt"/>
    </style:style>
    <style:style style:name="T368" style:family="text">
      <style:text-properties officeooo:rsid="004eae2b" style:font-name-asian="Times New Roman1" style:language-asian="pl" style:country-asian="PL" style:font-name-complex="Times New Roman1" style:font-size-complex="12pt"/>
    </style:style>
    <style:style style:name="T369" style:family="text">
      <style:text-properties officeooo:rsid="0052c868" style:font-name-asian="Times New Roman1" style:language-asian="pl" style:country-asian="PL" style:font-name-complex="Times New Roman1" style:font-size-complex="12pt"/>
    </style:style>
    <style:style style:name="T370" style:family="text">
      <style:text-properties fo:font-size="12pt" fo:font-weight="normal" officeooo:rsid="00136842" style:font-name-asian="Times New Roman1" style:font-size-asian="10.5pt" style:language-asian="pl" style:country-asian="PL" style:font-weight-asian="normal" style:font-name-complex="Times New Roman1" style:font-size-complex="12pt" style:font-weight-complex="normal"/>
    </style:style>
    <style:style style:name="T371" style:family="text">
      <style:text-properties fo:font-size="12pt" fo:font-weight="normal" officeooo:rsid="00562c39" style:font-name-asian="Times New Roman1" style:font-size-asian="10.5pt" style:language-asian="pl" style:country-asian="PL" style:font-weight-asian="normal" style:font-name-complex="Times New Roman1" style:font-size-complex="12pt" style:font-weight-complex="normal"/>
    </style:style>
    <style:style style:name="T372" style:family="text">
      <style:text-properties fo:font-weight="bold" officeooo:rsid="0055ec83" style:font-name-asian="Times New Roman1" style:language-asian="pl" style:country-asian="PL" style:font-weight-asian="bold" style:font-name-complex="Times New Roman1" style:font-weight-complex="bold"/>
    </style:style>
    <style:style style:name="T373" style:family="text">
      <style:text-properties officeooo:rsid="004c3783" style:font-name-asian="Times New Roman1" style:language-asian="pl" style:country-asian="PL" style:font-name-complex="Times New Roman1" style:font-size-complex="12pt"/>
    </style:style>
    <style:style style:name="T374" style:family="text">
      <style:text-properties officeooo:rsid="00c1cd54" style:font-name-asian="Times New Roman1" style:language-asian="pl" style:country-asian="PL" style:font-name-complex="Times New Roman1" style:font-size-complex="12pt"/>
    </style:style>
    <style:style style:name="T375" style:family="text">
      <style:text-properties officeooo:rsid="004e2cdb" style:font-name-asian="Times New Roman1" style:language-asian="pl" style:country-asian="PL" style:font-name-complex="Times New Roman1" style:font-size-complex="12pt"/>
    </style:style>
    <style:style style:name="T376" style:family="text">
      <style:text-properties officeooo:rsid="004e9dfd" style:font-name-asian="Times New Roman1" style:language-asian="pl" style:country-asian="PL" style:font-name-complex="Times New Roman1" style:font-size-complex="12pt"/>
    </style:style>
    <style:style style:name="T377" style:family="text">
      <style:text-properties style:text-line-through-style="none" style:text-line-through-type="none" style:font-name-asian="Times New Roman1" style:language-asian="pl" style:country-asian="PL" style:font-name-complex="Times New Roman1" style:font-size-complex="12pt"/>
    </style:style>
    <style:style style:name="T378" style:family="text">
      <style:text-properties fo:font-style="italic" officeooo:rsid="004e9dfd" style:font-name-asian="Times New Roman1" style:language-asian="pl" style:country-asian="PL" style:font-style-asian="italic" style:font-name-complex="Times New Roman1" style:font-size-complex="12pt" style:font-style-complex="italic"/>
    </style:style>
    <style:style style:name="T379" style:family="text">
      <style:text-properties fo:font-style="normal" officeooo:rsid="004e9dfd" style:font-name-asian="Times New Roman1" style:language-asian="pl" style:country-asian="PL" style:font-style-asian="normal" style:font-name-complex="Times New Roman1" style:font-size-complex="12pt" style:font-style-complex="normal"/>
    </style:style>
    <style:style style:name="T380" style:family="text">
      <style:text-properties officeooo:rsid="004f93a9" style:font-name-asian="Times New Roman1" style:language-asian="pl" style:country-asian="PL" style:font-name-complex="Times New Roman1" style:font-size-complex="12pt"/>
    </style:style>
    <style:style style:name="T381" style:family="text">
      <style:text-properties officeooo:rsid="00136842" style:font-name-asian="Times New Roman1" style:language-asian="pl" style:country-asian="PL" style:font-name-complex="Times New Roman1"/>
    </style:style>
    <style:style style:name="T382" style:family="text">
      <style:text-properties officeooo:rsid="004f93a9" style:font-name-asian="Times New Roman1" style:language-asian="pl" style:country-asian="PL" style:font-name-complex="Times New Roman1"/>
    </style:style>
    <style:style style:name="T383" style:family="text">
      <style:text-properties style:font-name-asian="Times New Roman1" style:language-asian="pl" style:country-asian="PL" style:font-name-complex="Times New Roman1"/>
    </style:style>
    <style:style style:name="T384" style:family="text">
      <style:text-properties officeooo:rsid="004f5c00" style:font-name-asian="Times New Roman1" style:language-asian="pl" style:country-asian="PL" style:font-name-complex="Times New Roman1"/>
    </style:style>
    <style:style style:name="T385" style:family="text">
      <style:text-properties officeooo:rsid="0056b9da"/>
    </style:style>
    <style:style style:name="T386" style:family="text">
      <style:text-properties fo:font-style="italic" officeooo:rsid="00aa7618" style:font-style-asian="italic" style:font-style-complex="italic"/>
    </style:style>
    <style:style style:name="T387" style:family="text">
      <style:text-properties officeooo:rsid="005b6694"/>
    </style:style>
    <style:style style:name="T388" style:family="text">
      <style:text-properties officeooo:rsid="005ce454"/>
    </style:style>
    <style:style style:name="T389" style:family="text">
      <style:text-properties officeooo:rsid="00c24688"/>
    </style:style>
    <style:style style:name="T390" style:family="text">
      <style:text-properties officeooo:rsid="005cec5f" style:font-name-asian="Times New Roman1" style:language-asian="pl" style:country-asian="PL" style:font-name-complex="Times New Roman1"/>
    </style:style>
    <style:style style:name="T391" style:family="text">
      <style:text-properties officeooo:rsid="005e72c7"/>
    </style:style>
    <style:style style:name="T392" style:family="text">
      <style:text-properties fo:font-style="italic" officeooo:rsid="005451b8" style:font-style-asian="italic" style:font-style-complex="italic"/>
    </style:style>
    <style:style style:name="T393" style:family="text">
      <style:text-properties fo:font-style="italic" officeooo:rsid="005e72c7" style:font-style-asian="italic" style:font-style-complex="italic"/>
    </style:style>
    <style:style style:name="T394" style:family="text">
      <style:text-properties fo:font-style="normal" style:font-style-asian="normal" style:font-style-complex="normal"/>
    </style:style>
    <style:style style:name="T395" style:family="text">
      <style:text-properties fo:font-style="normal" officeooo:rsid="002b1d57" style:font-style-asian="normal" style:font-style-complex="normal"/>
    </style:style>
    <style:style style:name="T396" style:family="text">
      <style:text-properties fo:font-style="normal" officeooo:rsid="00c4b291" style:font-style-asian="normal" style:font-style-complex="normal"/>
    </style:style>
    <style:style style:name="T397" style:family="text">
      <style:text-properties fo:font-size="12pt" fo:font-style="normal" fo:font-weight="normal" officeooo:rsid="00136842" style:font-size-asian="10.5pt" style:font-style-asian="normal" style:font-weight-asian="normal" style:font-size-complex="12pt" style:font-style-complex="normal" style:font-weight-complex="normal"/>
    </style:style>
    <style:style style:name="T398" style:family="text">
      <style:text-properties fo:font-size="12pt" fo:font-style="normal" fo:font-weight="normal" officeooo:rsid="005e72c7" style:font-size-asian="10.5pt" style:font-style-asian="normal" style:font-weight-asian="normal" style:font-size-complex="12pt" style:font-style-complex="normal" style:font-weight-complex="normal"/>
    </style:style>
    <style:style style:name="T399" style:family="text">
      <style:text-properties fo:font-size="12pt" fo:font-style="normal" fo:font-weight="normal" officeooo:rsid="00c4b291" style:font-size-asian="10.5pt" style:font-style-asian="normal" style:font-weight-asian="normal" style:font-size-complex="12pt" style:font-style-complex="normal" style:font-weight-complex="normal"/>
    </style:style>
    <style:style style:name="T400" style:family="text">
      <style:text-properties officeooo:rsid="005cec5f"/>
    </style:style>
    <style:style style:name="T401" style:family="text">
      <style:text-properties officeooo:rsid="003d1de1"/>
    </style:style>
    <style:style style:name="T402" style:family="text">
      <style:text-properties officeooo:rsid="0042e2f0"/>
    </style:style>
    <style:style style:name="T403" style:family="text">
      <style:text-properties officeooo:rsid="0041db3f"/>
    </style:style>
    <style:style style:name="T404" style:family="text">
      <style:text-properties fo:font-style="italic" officeooo:rsid="0041db3f" style:font-style-asian="italic" style:font-style-complex="italic"/>
    </style:style>
    <style:style style:name="T405" style:family="text">
      <style:text-properties fo:font-style="italic" officeooo:rsid="003d1de1" style:font-style-asian="italic" style:font-style-complex="italic"/>
    </style:style>
    <style:style style:name="T406" style:family="text">
      <style:text-properties fo:font-weight="bold" officeooo:rsid="00f30238" style:font-name-asian="Times New Roman1" style:language-asian="pl" style:country-asian="PL" style:font-weight-asian="bold" style:font-name-complex="Times New Roman1" style:font-weight-complex="bold"/>
    </style:style>
    <style:style style:name="T407" style:family="text">
      <style:text-properties officeooo:rsid="00136842" style:font-name-complex="Times New Roman1"/>
    </style:style>
    <style:style style:name="T408" style:family="text">
      <style:text-properties officeooo:rsid="0014f9c2" style:font-name-complex="Times New Roman1"/>
    </style:style>
    <style:style style:name="T409" style:family="text">
      <style:text-properties officeooo:rsid="00165fd5" style:font-name-complex="Times New Roman1"/>
    </style:style>
    <style:style style:name="T410" style:family="text">
      <style:text-properties officeooo:rsid="002094c8" style:font-name-complex="Times New Roman1"/>
    </style:style>
    <style:style style:name="T411" style:family="text">
      <style:text-properties style:font-name-complex="Times New Roman1"/>
    </style:style>
    <style:style style:name="T412" style:family="text">
      <style:text-properties officeooo:rsid="00016019" style:font-name-complex="Times New Roman1"/>
    </style:style>
    <style:style style:name="T413" style:family="text">
      <style:text-properties officeooo:rsid="002094c8"/>
    </style:style>
    <style:style style:name="T414" style:family="text">
      <style:text-properties officeooo:rsid="00016019"/>
    </style:style>
    <style:style style:name="T415" style:family="text">
      <style:text-properties officeooo:rsid="00165fd5"/>
    </style:style>
    <style:style style:name="T416" style:family="text">
      <style:text-properties officeooo:rsid="0016beb5"/>
    </style:style>
    <style:style style:name="T417" style:family="text">
      <style:text-properties officeooo:rsid="00225543"/>
    </style:style>
    <style:style style:name="T418" style:family="text">
      <style:text-properties fo:language="pl" fo:country="PL" officeooo:rsid="00225543" style:script-type="latin"/>
    </style:style>
    <style:style style:name="T419" style:family="text">
      <style:text-properties fo:language="pl" fo:country="PL" officeooo:rsid="0016beb5" style:script-type="latin"/>
    </style:style>
    <style:style style:name="T420" style:family="text">
      <style:text-properties fo:language="pl" fo:country="PL" officeooo:rsid="000c2f77" style:script-type="latin"/>
    </style:style>
    <style:style style:name="T421" style:family="text">
      <style:text-properties fo:language="pl" fo:country="PL" officeooo:rsid="00016019" style:script-type="latin"/>
    </style:style>
    <style:style style:name="T422" style:family="text">
      <style:text-properties fo:language="pl" fo:country="PL" officeooo:rsid="001710ae" style:script-type="latin"/>
    </style:style>
    <style:style style:name="T423" style:family="text">
      <style:text-properties fo:language="pl" fo:country="PL" officeooo:rsid="0104d5db" style:script-type="latin"/>
    </style:style>
    <style:style style:name="T424" style:family="text">
      <style:text-properties fo:language="pl" fo:country="PL" officeooo:rsid="00016019" style:font-size-asian="12pt" style:font-name-complex="Times New Roman" style:script-type="latin"/>
    </style:style>
    <style:style style:name="T425" style:family="text">
      <style:text-properties officeooo:rsid="00016019" style:font-size-asian="12pt" style:font-name-complex="Times New Roman"/>
    </style:style>
    <style:style style:name="T426" style:family="text">
      <style:text-properties officeooo:rsid="001e333e" style:font-size-asian="12pt" style:font-name-complex="Times New Roman"/>
    </style:style>
    <style:style style:name="T427" style:family="text">
      <style:text-properties officeooo:rsid="0016beb5" style:font-size-asian="12pt" style:font-name-complex="Times New Roman"/>
    </style:style>
    <style:style style:name="T428" style:family="text">
      <style:text-properties officeooo:rsid="00209282" style:font-size-asian="12pt" style:font-name-complex="Times New Roman"/>
    </style:style>
    <style:style style:name="T429" style:family="text">
      <style:text-properties fo:font-weight="normal" officeooo:rsid="001710ae" style:font-weight-asian="normal" style:font-weight-complex="normal"/>
    </style:style>
    <style:style style:name="T430" style:family="text">
      <style:text-properties fo:font-weight="normal" officeooo:rsid="00181bf8" style:font-weight-asian="normal" style:font-weight-complex="normal"/>
    </style:style>
    <style:style style:name="T431" style:family="text">
      <style:text-properties fo:font-weight="normal" officeooo:rsid="00f4c8bd" style:font-weight-asian="normal" style:font-weight-complex="normal"/>
    </style:style>
    <style:style style:name="T432" style:family="text">
      <style:text-properties fo:font-weight="normal" officeooo:rsid="00ffe980" style:font-weight-asian="normal" style:font-weight-complex="normal"/>
    </style:style>
    <style:style style:name="T433" style:family="text">
      <style:text-properties fo:font-weight="normal" officeooo:rsid="00f4cc3d" style:font-weight-asian="normal" style:font-weight-complex="normal"/>
    </style:style>
    <style:style style:name="T434" style:family="text">
      <style:text-properties fo:font-weight="normal" officeooo:rsid="0016beb5" style:font-weight-asian="normal" style:font-weight-complex="normal"/>
    </style:style>
    <style:style style:name="T435" style:family="text">
      <style:text-properties fo:font-weight="normal" officeooo:rsid="000c2f77" style:font-weight-asian="normal" style:font-weight-complex="normal"/>
    </style:style>
    <style:style style:name="T436" style:family="text">
      <style:text-properties fo:font-weight="normal" officeooo:rsid="0007834d" style:font-weight-asian="normal" style:font-weight-complex="normal"/>
    </style:style>
    <style:style style:name="T437" style:family="text">
      <style:text-properties fo:font-weight="normal" officeooo:rsid="001707c0" style:font-weight-asian="normal" style:font-weight-complex="normal"/>
    </style:style>
    <style:style style:name="T438" style:family="text">
      <style:text-properties fo:font-weight="normal" officeooo:rsid="001ec670" style:font-weight-asian="normal" style:font-weight-complex="normal"/>
    </style:style>
    <style:style style:name="T439" style:family="text">
      <style:text-properties fo:font-weight="normal" officeooo:rsid="00f98e31" style:font-weight-asian="normal" style:font-weight-complex="normal"/>
    </style:style>
    <style:style style:name="T440" style:family="text">
      <style:text-properties fo:font-weight="normal" officeooo:rsid="00032e54" style:font-weight-asian="normal" style:font-weight-complex="normal"/>
    </style:style>
    <style:style style:name="T441" style:family="text">
      <style:text-properties fo:font-weight="normal" officeooo:rsid="001710ae" style:font-size-asian="12pt" style:font-weight-asian="normal" style:font-name-complex="Times New Roman" style:font-weight-complex="normal"/>
    </style:style>
    <style:style style:name="T442" style:family="text">
      <style:text-properties fo:font-weight="normal" officeooo:rsid="001707c0" style:font-size-asian="12pt" style:font-weight-asian="normal" style:font-name-complex="Times New Roman" style:font-weight-complex="normal"/>
    </style:style>
    <style:style style:name="T443" style:family="text">
      <style:text-properties fo:font-weight="normal" officeooo:rsid="0024b9b3" style:font-size-asian="12pt" style:font-weight-asian="normal" style:font-name-complex="Times New Roman" style:font-weight-complex="normal"/>
    </style:style>
    <style:style style:name="T444" style:family="text">
      <style:text-properties fo:font-weight="normal" officeooo:rsid="00f98e31" style:font-size-asian="12pt" style:font-weight-asian="normal" style:font-name-complex="Times New Roman" style:font-weight-complex="normal"/>
    </style:style>
    <style:style style:name="T445" style:family="text">
      <style:text-properties fo:font-weight="normal" officeooo:rsid="00028e2e" style:font-weight-asian="normal" style:font-weight-complex="normal"/>
    </style:style>
    <style:style style:name="T446" style:family="text">
      <style:text-properties fo:font-weight="normal" officeooo:rsid="00034746" style:font-weight-asian="normal" style:font-weight-complex="normal"/>
    </style:style>
    <style:style style:name="T447" style:family="text">
      <style:text-properties fo:font-weight="normal" officeooo:rsid="0104d5db" style:font-size-asian="12pt" style:font-weight-asian="normal" style:font-name-complex="Times New Roman" style:font-weight-complex="normal"/>
    </style:style>
    <style:style style:name="T448" style:family="text">
      <style:text-properties fo:font-weight="normal" officeooo:rsid="0021cde1" style:font-size-asian="12pt" style:font-weight-asian="normal" style:font-name-complex="Times New Roman" style:font-weight-complex="normal"/>
    </style:style>
    <style:style style:name="T449" style:family="text">
      <style:text-properties fo:font-weight="normal" officeooo:rsid="001e333e" style:font-size-asian="12pt" style:font-weight-asian="normal" style:font-name-complex="Times New Roman" style:font-weight-complex="normal"/>
    </style:style>
    <style:style style:name="T450" style:family="text">
      <style:text-properties fo:font-weight="normal" officeooo:rsid="001895e8" style:font-size-asian="12pt" style:font-weight-asian="normal" style:font-name-complex="Times New Roman" style:font-weight-complex="normal"/>
    </style:style>
    <style:style style:name="T451" style:family="text">
      <style:text-properties officeooo:rsid="0028612a" style:font-size-asian="12pt" style:font-name-complex="Times New Roman"/>
    </style:style>
    <style:style style:name="T452" style:family="text">
      <style:text-properties officeooo:rsid="001895e8" style:font-size-asian="12pt" style:font-name-complex="Times New Roman"/>
    </style:style>
    <style:style style:name="T453" style:family="text">
      <style:text-properties officeooo:rsid="0029ce0f" style:font-size-asian="12pt" style:font-name-complex="Times New Roman"/>
    </style:style>
    <style:style style:name="T454" style:family="text">
      <style:text-properties style:text-position="super 58%" officeooo:rsid="0029ce0f" style:font-size-asian="12pt" style:font-name-complex="Times New Roman"/>
    </style:style>
    <style:style style:name="T455" style:family="text">
      <style:text-properties officeooo:rsid="00f98e31" style:font-size-asian="12pt" style:font-name-complex="Times New Roman"/>
    </style:style>
    <style:style style:name="T456" style:family="text">
      <style:text-properties officeooo:rsid="002bb0b0" style:font-size-asian="12pt" style:font-name-complex="Times New Roman"/>
    </style:style>
    <style:style style:name="T457" style:family="text">
      <style:text-properties officeooo:rsid="002dafc5" style:font-size-asian="12pt" style:font-name-complex="Times New Roman"/>
    </style:style>
    <style:style style:name="T458" style:family="text">
      <style:text-properties fo:font-weight="normal" officeooo:rsid="002dafc5" style:font-size-asian="12pt" style:font-weight-asian="normal" style:font-name-complex="Times New Roman" style:font-weight-complex="normal"/>
    </style:style>
    <style:style style:name="T459" style:family="text">
      <style:text-properties fo:font-weight="normal" officeooo:rsid="001a48af" style:font-size-asian="12pt" style:font-weight-asian="normal" style:font-name-complex="Times New Roman" style:font-weight-complex="normal"/>
    </style:style>
    <style:style style:name="T460" style:family="text">
      <style:text-properties officeooo:rsid="002eaf22" style:font-size-asian="12pt" style:font-name-complex="Times New Roman"/>
    </style:style>
    <style:style style:name="T461" style:family="text">
      <style:text-properties officeooo:rsid="002fa93c" style:font-size-asian="12pt" style:font-name-complex="Times New Roman"/>
    </style:style>
    <style:style style:name="T462" style:family="text">
      <style:text-properties officeooo:rsid="01007e53" style:font-size-asian="12pt" style:font-name-complex="Times New Roman"/>
    </style:style>
    <style:style style:name="T463" style:family="text">
      <style:text-properties officeooo:rsid="001a48af" style:font-size-asian="12pt" style:font-name-complex="Times New Roman"/>
    </style:style>
    <style:style style:name="T464" style:family="text">
      <style:text-properties officeooo:rsid="00034746" style:font-size-asian="12pt" style:font-name-complex="Times New Roman"/>
    </style:style>
    <style:style style:name="T465" style:family="text">
      <style:text-properties officeooo:rsid="0004557e" style:font-size-asian="12pt" style:font-name-complex="Times New Roman"/>
    </style:style>
    <style:style style:name="T466" style:family="text">
      <style:text-properties officeooo:rsid="002fb425" style:font-size-asian="12pt" style:font-name-complex="Times New Roman"/>
    </style:style>
    <style:style style:name="T467" style:family="text">
      <style:text-properties fo:font-weight="normal" officeooo:rsid="001bfa23" style:font-weight-asian="normal" style:font-weight-complex="normal"/>
    </style:style>
    <style:style style:name="T468" style:family="text">
      <style:text-properties fo:font-weight="normal" officeooo:rsid="00181bf8" style:font-size-asian="12pt" style:font-weight-asian="normal" style:font-name-complex="Times New Roman" style:font-weight-complex="normal"/>
    </style:style>
    <style:style style:name="T469" style:family="text">
      <style:text-properties fo:font-weight="normal" officeooo:rsid="0103a0f4" style:font-size-asian="12pt" style:font-weight-asian="normal" style:font-name-complex="Times New Roman" style:font-weight-complex="normal"/>
    </style:style>
    <style:style style:name="T470" style:family="text">
      <style:text-properties style:text-underline-style="none" fo:font-weight="normal" officeooo:rsid="0103a0f4" style:font-size-asian="12pt" style:font-weight-asian="normal" style:font-name-complex="Times New Roman" style:font-weight-complex="normal"/>
    </style:style>
    <style:style style:name="T471" style:family="text">
      <style:text-properties style:text-underline-style="none" fo:font-weight="normal" officeooo:rsid="001e333e" style:font-size-asian="12pt" style:font-weight-asian="normal" style:font-name-complex="Times New Roman" style:font-weight-complex="normal"/>
    </style:style>
    <style:style style:name="T472" style:family="text">
      <style:text-properties style:text-underline-style="none" fo:font-weight="normal" officeooo:rsid="001bfa23" style:font-size-asian="12pt" style:font-weight-asian="normal" style:font-name-complex="Times New Roman" style:font-weight-complex="normal"/>
    </style:style>
    <style:style style:name="T473" style:family="text">
      <style:text-properties style:text-underline-style="none" fo:font-weight="normal" officeooo:rsid="001710ae" style:font-size-asian="12pt" style:font-weight-asian="normal" style:font-name-complex="Times New Roman" style:font-weight-complex="normal"/>
    </style:style>
    <style:style style:name="T474" style:family="text">
      <style:text-properties fo:font-weight="normal" officeooo:rsid="00209282" style:font-size-asian="12pt" style:font-weight-asian="normal" style:font-name-complex="Times New Roman" style:font-weight-complex="normal"/>
    </style:style>
    <style:style style:name="T475" style:family="text">
      <style:text-properties fo:font-weight="normal" officeooo:rsid="001bfa23" style:font-size-asian="12pt" style:font-weight-asian="normal" style:font-name-complex="Times New Roman" style:font-weight-complex="normal"/>
    </style:style>
    <style:style style:name="T476" style:family="text">
      <style:text-properties fo:font-weight="normal" officeooo:rsid="0022ced7" style:font-size-asian="12pt" style:font-weight-asian="normal" style:font-name-complex="Times New Roman" style:font-weight-complex="normal"/>
    </style:style>
    <style:style style:name="T477" style:family="text">
      <style:text-properties fo:font-weight="normal" officeooo:rsid="001d1d72" style:font-size-asian="12pt" style:font-weight-asian="normal" style:font-name-complex="Times New Roman" style:font-weight-complex="normal"/>
    </style:style>
    <style:style style:name="T478" style:family="text">
      <style:text-properties style:font-size-asian="12pt" style:font-name-complex="Times New Roman"/>
    </style:style>
    <style:style style:name="T479" style:family="text">
      <style:text-properties officeooo:rsid="001bfa23" style:font-size-asian="12pt" style:font-name-complex="Times New Roman"/>
    </style:style>
    <style:style style:name="T480" style:family="text">
      <style:text-properties style:text-underline-style="none" style:font-size-asian="12pt" style:font-name-complex="Times New Roman"/>
    </style:style>
    <style:style style:name="T481" style:family="text">
      <style:text-properties style:text-underline-style="none" officeooo:rsid="002fb425" style:font-size-asian="12pt" style:font-name-complex="Times New Roman"/>
    </style:style>
    <style:style style:name="T482" style:family="text">
      <style:text-properties style:text-underline-style="none" officeooo:rsid="0103a0f4" style:font-size-asian="12pt" style:font-name-complex="Times New Roman"/>
    </style:style>
    <style:style style:name="T483" style:family="text">
      <style:text-properties style:text-underline-style="none" officeooo:rsid="001e333e" style:font-size-asian="12pt" style:font-name-complex="Times New Roman"/>
    </style:style>
    <style:style style:name="T484" style:family="text">
      <style:text-properties style:text-underline-style="none" officeooo:rsid="001bfa23" style:font-size-asian="12pt" style:font-name-complex="Times New Roman"/>
    </style:style>
    <style:style style:name="T485" style:family="text">
      <style:text-properties officeooo:rsid="002157bf" style:font-size-asian="12pt" style:font-name-complex="Times New Roman"/>
    </style:style>
    <style:style style:name="T486" style:family="text">
      <style:text-properties officeooo:rsid="0103a0f4" style:font-size-asian="12pt" style:font-name-complex="Times New Roman"/>
    </style:style>
    <style:style style:name="T487" style:family="text">
      <style:text-properties officeooo:rsid="00f9ad41" style:font-size-asian="12pt" style:font-name-complex="Times New Roman"/>
    </style:style>
    <style:style style:name="T488" style:family="text">
      <style:text-properties fo:font-weight="normal" officeooo:rsid="00f9ad41" style:font-size-asian="12pt" style:font-weight-asian="normal" style:font-name-complex="Times New Roman" style:font-weight-complex="normal"/>
    </style:style>
    <style:style style:name="T489" style:family="text">
      <style:text-properties officeooo:rsid="001ec670"/>
    </style:style>
    <style:style style:name="T490" style:family="text">
      <style:text-properties fo:language="pl" fo:country="PL" officeooo:rsid="001ec670" style:script-type="latin"/>
    </style:style>
    <style:style style:name="T491" style:family="text">
      <style:text-properties fo:language="pl" fo:country="PL" fo:font-style="italic" fo:font-weight="bold" officeooo:rsid="001ec670" style:font-style-asian="italic" style:font-weight-asian="bold" style:font-style-complex="italic" style:font-weight-complex="bold" style:script-type="latin"/>
    </style:style>
    <style:style style:name="T492" style:family="text">
      <style:text-properties fo:language="pl" fo:country="PL" fo:font-style="italic" fo:font-weight="bold" officeooo:rsid="00ab4689" style:font-style-asian="italic" style:font-weight-asian="bold" style:font-style-complex="italic" style:font-weight-complex="bold" style:script-type="latin"/>
    </style:style>
    <style:style style:name="T493" style:family="text">
      <style:text-properties style:font-name="Times New Roman" style:font-name-complex="Times New Roman1"/>
    </style:style>
    <style:style style:name="T494" style:family="text">
      <style:text-properties officeooo:rsid="00f9e526"/>
    </style:style>
    <style:style style:name="T495" style:family="text">
      <style:text-properties fo:font-size="12pt" fo:font-weight="normal" officeooo:rsid="002094c8" style:font-size-asian="10.5pt" style:font-weight-asian="normal" style:font-size-complex="12pt" style:font-weight-complex="normal"/>
    </style:style>
    <style:style style:name="T496" style:family="text">
      <style:text-properties fo:font-size="12pt" fo:font-weight="normal" officeooo:rsid="002271ed" style:font-size-asian="10.5pt" style:font-weight-asian="normal" style:font-size-complex="12pt" style:font-weight-complex="normal"/>
    </style:style>
    <style:style style:name="T497" style:family="text">
      <style:text-properties officeooo:rsid="001cfaee"/>
    </style:style>
    <style:style style:name="T498" style:family="text">
      <style:text-properties officeooo:rsid="01016971"/>
    </style:style>
    <style:style style:name="T499" style:family="text">
      <style:text-properties officeooo:rsid="00f85ce9"/>
    </style:style>
    <style:style style:name="T500" style:family="text">
      <style:text-properties officeooo:rsid="00f98212"/>
    </style:style>
    <style:style style:name="T501" style:family="text">
      <style:text-properties officeooo:rsid="002271ed"/>
    </style:style>
    <style:style style:name="T502" style:family="text">
      <style:text-properties fo:font-size="12pt" style:font-size-asian="12pt" style:font-size-complex="12pt"/>
    </style:style>
    <style:style style:name="T503" style:family="text">
      <style:text-properties fo:font-size="12pt" officeooo:rsid="001d4613" style:font-size-asian="12pt" style:font-size-complex="12pt"/>
    </style:style>
    <style:style style:name="T504" style:family="text">
      <style:text-properties fo:font-weight="bold" officeooo:rsid="00f6aa38" style:font-name-asian="Times New Roman1" style:language-asian="pl" style:country-asian="PL" style:font-weight-asian="bold" style:font-name-complex="Times New Roman1" style:font-weight-complex="bold"/>
    </style:style>
    <style:style style:name="T505" style:family="text">
      <style:text-properties style:font-name="Times New Roman" fo:font-size="12pt" officeooo:rsid="002ef161" style:font-name-asian="Calibri1" style:font-size-asian="12pt" style:language-asian="ar" style:country-asian="SA" style:font-size-complex="12pt"/>
    </style:style>
    <style:style style:name="T506" style:family="text">
      <style:text-properties style:font-name="Times New Roman" fo:font-size="12pt" officeooo:rsid="002eea77" style:font-name-asian="Calibri1" style:font-size-asian="12pt" style:language-asian="ar" style:country-asian="SA" style:font-size-complex="12pt"/>
    </style:style>
    <style:style style:name="T507" style:family="text">
      <style:text-properties style:font-name="Times New Roman" fo:font-size="12pt" fo:font-style="italic" officeooo:rsid="002ef161" style:font-name-asian="Calibri1" style:font-size-asian="12pt" style:language-asian="ar" style:country-asian="SA" style:font-style-asian="italic" style:font-size-complex="12pt" style:font-style-complex="italic"/>
    </style:style>
    <style:style style:name="T508" style:family="text">
      <style:text-properties style:font-name="Times New Roman" fo:font-size="12pt" fo:font-style="italic" officeooo:rsid="0030c292" style:font-name-asian="Calibri1" style:font-size-asian="12pt" style:language-asian="ar" style:country-asian="SA" style:font-style-asian="italic" style:font-size-complex="12pt" style:font-style-complex="italic"/>
    </style:style>
    <style:style style:name="T509" style:family="text">
      <style:text-properties style:font-name="Times New Roman" fo:font-size="12pt" fo:font-style="italic" officeooo:rsid="00fa53b5" style:font-name-asian="Calibri1" style:font-size-asian="12pt" style:language-asian="ar" style:country-asian="SA" style:font-style-asian="italic" style:font-size-complex="12pt" style:font-style-complex="italic"/>
    </style:style>
    <style:style style:name="T510" style:family="text">
      <style:text-properties style:font-name="Times New Roman" fo:font-size="12pt" officeooo:rsid="0030c292" style:font-name-asian="Calibri1" style:font-size-asian="12pt" style:language-asian="ar" style:country-asian="SA" style:font-size-complex="12pt"/>
    </style:style>
    <style:style style:name="T511" style:family="text">
      <style:text-properties style:font-name="Times New Roman" fo:font-size="12pt" officeooo:rsid="003140e0" style:font-size-asian="12pt" style:font-size-complex="12pt"/>
    </style:style>
    <style:style style:name="T512" style:family="text">
      <style:text-properties style:font-name="Times New Roman" fo:font-size="12pt" fo:font-weight="bold" officeooo:rsid="00ab4689" style:font-size-asian="12pt" style:font-weight-asian="bold" style:font-size-complex="12pt"/>
    </style:style>
    <style:style style:name="T513" style:family="text">
      <style:text-properties officeooo:rsid="00fa5fe8" style:font-size-asian="12pt"/>
    </style:style>
    <style:style style:name="T514" style:family="text">
      <style:text-properties fo:font-weight="bold" officeooo:rsid="00f98e31" style:font-name-asian="Times New Roman1" style:language-asian="pl" style:country-asian="PL" style:font-weight-asian="bold" style:font-name-complex="Times New Roman1" style:font-weight-complex="bold"/>
    </style:style>
    <style:style style:name="T515" style:family="text">
      <style:text-properties style:font-name="Times New Roman" fo:font-size="12pt" officeooo:rsid="01016971" style:font-name-asian="Calibri1" style:font-size-asian="12pt" style:language-asian="ar" style:country-asian="SA" style:font-size-complex="12pt"/>
    </style:style>
    <style:style style:name="T516" style:family="text">
      <style:text-properties style:font-name="Times New Roman" fo:font-size="12pt" officeooo:rsid="003140e0" style:font-name-asian="Calibri1" style:font-size-asian="12pt" style:language-asian="ar" style:country-asian="SA" style:font-size-complex="12pt"/>
    </style:style>
    <style:style style:name="T517" style:family="text">
      <style:text-properties style:font-name="Times New Roman" fo:font-size="12pt" officeooo:rsid="0032150c" style:font-name-asian="Calibri1" style:font-size-asian="12pt" style:language-asian="ar" style:country-asian="SA" style:font-size-complex="12pt"/>
    </style:style>
    <style:style style:name="T518" style:family="text">
      <style:text-properties style:font-name="Times New Roman" fo:font-size="12pt" officeooo:rsid="003336e4" style:font-name-asian="Calibri1" style:font-size-asian="12pt" style:language-asian="ar" style:country-asian="SA" style:font-size-complex="12pt"/>
    </style:style>
    <style:style style:name="T519" style:family="text">
      <style:text-properties style:font-name="Times New Roman" fo:font-size="12pt" officeooo:rsid="00fa5fe8" style:font-name-asian="Calibri1" style:font-size-asian="12pt" style:language-asian="ar" style:country-asian="SA" style:font-size-complex="12pt"/>
    </style:style>
    <style:style style:name="T520" style:family="text">
      <style:text-properties fo:font-weight="bold" officeooo:rsid="00fb2b1e" style:font-name-asian="Times New Roman1" style:language-asian="pl" style:country-asian="PL" style:font-weight-asian="bold" style:font-name-complex="Times New Roman1" style:font-weight-complex="bold"/>
    </style:style>
    <style:style style:name="T521" style:family="text">
      <style:text-properties officeooo:rsid="00fb2b1e" style:font-size-asian="12pt"/>
    </style:style>
    <style:style style:name="T522" style:family="text">
      <style:text-properties style:font-name="Times New Roman" fo:font-size="12pt" officeooo:rsid="003455a2" style:font-name-asian="Calibri1" style:font-size-asian="12pt" style:language-asian="ar" style:country-asian="SA" style:font-size-complex="12pt"/>
    </style:style>
    <style:style style:name="T523" style:family="text">
      <style:text-properties officeooo:rsid="00356752"/>
    </style:style>
    <style:style style:name="T524" style:family="text">
      <style:text-properties officeooo:rsid="00fb2b1e"/>
    </style:style>
    <style:style style:name="T525" style:family="text">
      <style:text-properties officeooo:rsid="00ab4689" style:font-size-asian="12pt"/>
    </style:style>
    <style:style style:name="T526" style:family="text">
      <style:text-properties style:text-line-through-style="none" style:text-line-through-type="none" officeooo:rsid="00136842" style:font-size-asian="12pt"/>
    </style:style>
    <style:style style:name="T527" style:family="text">
      <style:text-properties officeooo:rsid="00356752" style:font-size-asian="12pt"/>
    </style:style>
    <style:style style:name="T528" style:family="text">
      <style:text-properties officeooo:rsid="0036b07c" style:font-size-asian="12pt"/>
    </style:style>
    <style:style style:name="T529" style:family="text">
      <style:text-properties fo:font-style="italic" officeooo:rsid="00136842" style:font-size-asian="12pt" style:font-style-asian="italic"/>
    </style:style>
    <style:style style:name="T530" style:family="text">
      <style:text-properties fo:font-style="italic" officeooo:rsid="00ab4689" style:font-size-asian="12pt" style:font-style-asian="italic"/>
    </style:style>
    <style:style style:name="T531" style:family="text">
      <style:text-properties style:text-line-through-style="none" style:text-line-through-type="none" officeooo:rsid="00aba5ce" style:font-size-asian="12pt"/>
    </style:style>
    <style:style style:name="T532" style:family="text">
      <style:text-properties fo:font-style="italic" officeooo:rsid="00aba5ce" style:font-size-asian="12pt" style:font-style-asian="italic"/>
    </style:style>
    <style:style style:name="T533" style:family="text">
      <style:text-properties officeooo:rsid="0036b07c"/>
    </style:style>
    <style:style style:name="T534" style:family="text">
      <style:text-properties fo:font-weight="normal" officeooo:rsid="00136842" style:font-name-asian="Times New Roman1" style:language-asian="pl" style:country-asian="PL" style:font-weight-asian="normal" style:font-name-complex="Times New Roman1" style:font-weight-complex="normal"/>
    </style:style>
    <style:style style:name="T535" style:family="text">
      <style:text-properties fo:font-weight="normal" officeooo:rsid="00aba5ce" style:font-name-asian="Times New Roman1" style:language-asian="pl" style:country-asian="PL" style:font-weight-asian="normal" style:font-name-complex="Times New Roman1" style:font-weight-complex="normal"/>
    </style:style>
    <style:style style:name="T536" style:family="text">
      <style:text-properties style:text-line-through-style="none" style:text-line-through-type="none" fo:font-weight="normal" officeooo:rsid="00136842" style:font-name-asian="Times New Roman1" style:language-asian="pl" style:country-asian="PL" style:font-weight-asian="normal" style:font-name-complex="Times New Roman1" style:font-weight-complex="normal"/>
    </style:style>
    <style:style style:name="T537" style:family="text">
      <style:text-properties fo:font-weight="normal" officeooo:rsid="0036b07c" style:font-name-asian="Times New Roman1" style:language-asian="pl" style:country-asian="PL" style:font-weight-asian="normal" style:font-name-complex="Times New Roman1" style:font-weight-complex="normal"/>
    </style:style>
    <style:style style:name="T538" style:family="text">
      <style:text-properties fo:font-style="italic" officeooo:rsid="00136842" style:font-name-asian="Times New Roman1" style:language-asian="pl" style:country-asian="PL" style:font-style-asian="italic" style:font-name-complex="Times New Roman1"/>
    </style:style>
    <style:style style:name="T539" style:family="text">
      <style:text-properties fo:font-style="italic" officeooo:rsid="00aba5ce" style:font-name-asian="Times New Roman1" style:language-asian="pl" style:country-asian="PL" style:font-style-asian="italic" style:font-name-complex="Times New Roman1"/>
    </style:style>
    <style:style style:name="T540" style:family="text">
      <style:text-properties fo:font-weight="bold" officeooo:rsid="00fb9257" style:font-name-asian="Times New Roman1" style:language-asian="pl" style:country-asian="PL" style:font-weight-asian="bold" style:font-name-complex="Times New Roman1" style:font-weight-complex="bold"/>
    </style:style>
    <style:style style:name="T541" style:family="text">
      <style:text-properties officeooo:rsid="00381e58"/>
    </style:style>
    <style:style style:name="T542" style:family="text">
      <style:text-properties officeooo:rsid="00fb9257"/>
    </style:style>
    <style:style style:name="T543" style:family="text">
      <style:text-properties officeooo:rsid="00381e58" style:font-size-asian="12pt"/>
    </style:style>
    <style:style style:name="T544" style:family="text">
      <style:text-properties fo:font-weight="bold" officeooo:rsid="006b7eac" style:font-name-asian="Times New Roman1" style:language-asian="pl" style:country-asian="PL" style:font-weight-asian="bold" style:font-name-complex="Times New Roman1" style:font-weight-complex="bold"/>
    </style:style>
    <style:style style:name="T545" style:family="text">
      <style:text-properties officeooo:rsid="006b7eac"/>
    </style:style>
    <style:style style:name="T546" style:family="text">
      <style:text-properties fo:font-weight="bold" officeooo:rsid="00384d39" style:font-name-asian="Times New Roman1" style:language-asian="pl" style:country-asian="PL" style:font-weight-asian="bold" style:font-name-complex="Times New Roman1" style:font-weight-complex="bold"/>
    </style:style>
    <style:style style:name="T547" style:family="text">
      <style:text-properties style:text-line-through-style="none" style:text-line-through-type="none" officeooo:rsid="006b7eac"/>
    </style:style>
    <style:style style:name="T548" style:family="text">
      <style:text-properties fo:font-size="9pt" officeooo:rsid="00384d39" style:font-size-asian="9pt" style:font-size-complex="9pt"/>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
      <text:p text:style-name="P2" loext:marker-style-name="T1"><text:span text:style-name="T2">Znak: BR.0022.2.10</text:span><text:span text:style-name="T3">1</text:span><text:span text:style-name="T2">.2026</text:span></text:p>
      <text:p text:style-name="P3" loext:marker-style-name="T4"/>
      <text:p text:style-name="P4" loext:marker-style-name="T4"/>
      <text:p text:style-name="P4" loext:marker-style-name="T4"/>
      <text:p text:style-name="P5" loext:marker-style-name="T1"><text:span text:style-name="T2">Protokół Nr 10</text:span><text:span text:style-name="T3">1</text:span><text:span text:style-name="T2">/2026</text:span></text:p>
      <text:p text:style-name="P5" loext:marker-style-name="T1"><text:span text:style-name="T2">z posiedzenia Zarządu Powiatu</text:span></text:p>
      <text:p text:style-name="P5" loext:marker-style-name="T1"><text:span text:style-name="T2">z dnia </text:span><text:span text:style-name="T3">24</text:span><text:span text:style-name="T2"> lipca 2026 roku</text:span></text:p>
      <text:p text:style-name="P6" loext:marker-style-name="T1"/>
      <text:p text:style-name="P1" loext:marker-style-name="T1"/>
      <text:p text:style-name="P1" loext:marker-style-name="T1"/>
      <text:p text:style-name="P1" loext:marker-style-name="T1"/>
      <text:p text:style-name="P2" loext:marker-style-name="T1"><text:span text:style-name="T2">W posiedzeniu Zarządu udział wzięli:</text:span></text:p>
      <text:p text:style-name="P4" loext:marker-style-name="T4"/>
      <text:list text:style-name="WWNum1">
        <text:list-item>
          <text:p text:style-name="P7" loext:marker-style-name="T4"><text:span text:style-name="T5">Jerzy Kolarz</text:span></text:p>
        </text:list-item>
        <text:list-item>
          <text:p text:style-name="P7" loext:marker-style-name="T4"><text:span text:style-name="T5">Stanisław Klimczak</text:span></text:p>
        </text:list-item>
        <text:list-item>
          <text:p text:style-name="P7" loext:marker-style-name="T4"><text:span text:style-name="T5">Andrzej Lasak</text:span></text:p>
        </text:list-item>
        <text:list-item>
          <text:p text:style-name="P7" loext:marker-style-name="T4"><text:span text:style-name="T5">Wiesław Marzec</text:span></text:p>
        </text:list-item>
        <text:list-item>
          <text:p text:style-name="P7" loext:marker-style-name="T4"><text:span text:style-name="T5">Tomasz Mierzwa</text:span></text:p>
        </text:list-item>
      </text:list>
      <text:p text:style-name="P1" loext:marker-style-name="T4"/>
      <text:p text:style-name="P1" loext:marker-style-name="T1">oraz</text:p>
      <text:p text:style-name="P1" loext:marker-style-name="T1"/>
      <text:p text:style-name="P8" loext:marker-style-name="T6"><text:span text:style-name="T6">Janina Dobaj </text:span><text:span text:style-name="T7">-</text:span><text:span text:style-name="T6"> Dyrektor Zespołu Opieki Zdrowotnej w Busku </text:span><text:span text:style-name="T8">-</text:span><text:span text:style-name="T6"> Zdroju</text:span></text:p>
      <text:p text:style-name="P8" loext:marker-style-name="T6"><text:span text:style-name="T6">Jolanta Kamińska </text:span><text:span text:style-name="T7">-</text:span><text:span text:style-name="T6"> Główna Księgowa w Zespole Opieki Zdrowotnej w Busku </text:span><text:span text:style-name="T8">-</text:span><text:span text:style-name="T6"> Zdroju</text:span></text:p>
      <text:p text:style-name="P9" loext:marker-style-name="T6">Jolanta Kałucka - Dyrektor Domu Pomocy Społecznej w Zborowie</text:p>
      <text:p text:style-name="P8" loext:marker-style-name="T6"><text:span text:style-name="T9">Justyna Zięba</text:span> <text:span text:style-name="T10">-</text:span> Kierownik Zespołu <text:span text:style-name="T9">Rodzinnej Pieczy Zastępczej, Wypłaty Świadczeń oraz Pomocy Instytucjonalnej</text:span> w Powiatowym Centrum Pomocy Rodzinie w Busku <text:span text:style-name="T11">-</text:span> Zdroju</text:p>
      <text:p text:style-name="P10" loext:marker-style-name="T6"><text:span text:style-name="T9">Edyta Borek</text:span> <text:span text:style-name="T10">-</text:span> <text:span text:style-name="T9">Podinspektor w</text:span> Zespo<text:span text:style-name="T9">le</text:span> Pomocy Osobom Niepełnosprawnym i Obsługi Programów PFRON w Powiatowym Centrum Pomocy Rodzinie w Busku <text:span text:style-name="T11">-</text:span> Zdroju</text:p>
      <text:p text:style-name="P11" loext:marker-style-name="T6">Jolanta Zdziarska - Dyrektor Poradni Psychologiczno - Pedagogicznej w Busku - Zdroju</text:p>
      <text:p text:style-name="P8" loext:marker-style-name="T6">Renata Krzemień <text:span text:style-name="T11">-</text:span> Naczelnik Wydziału Edukacji, Kultury i Kultury Fizycznej</text:p>
      <text:p text:style-name="P12" loext:marker-style-name="T6"><text:span text:style-name="T12">Anna Pyrz</text:span> - <text:span text:style-name="T13">Starszy </text:span><text:span text:style-name="T12">Inspektor w</text:span> Wydzia<text:span text:style-name="T12">le</text:span> Organizacyjn<text:span text:style-name="T12">ym</text:span> i Kadr</text:p>
      <text:p text:style-name="P13" loext:marker-style-name="T6"><text:span text:style-name="T6">Krzysztof Tułak - Dyrektor Powiatowego Zarządu Dróg w Busku - Zdroju</text:span></text:p>
      <text:p text:style-name="P14" loext:marker-style-name="T6">Sylwester Pałka <text:span text:style-name="T10">-</text:span> Dyrektor Zespołu Szkół Techniczno – Informatycznych w Busku <text:span text:style-name="T11">-</text:span> Zdroju</text:p>
      <text:p text:style-name="P15" loext:marker-style-name="T6">Artur Polniak <text:span text:style-name="T10">-</text:span> Skarbnik Powiatu</text:p>
      <text:p text:style-name="P16" loext:marker-style-name="T6"><text:span text:style-name="T14">Grzegorz Zięba - Naczelnik Wydziału Geodezji, Katastru i Gospodarki Nieruchomościami</text:span></text:p>
      <text:p text:style-name="P17" loext:marker-style-name="T6"><text:span text:style-name="T6">Sławomir Dalach </text:span><text:span text:style-name="T7">-</text:span><text:span text:style-name="T6"> Naczelnik Wydziału Spraw Obywatelskich, Zdrowia i Obrony Cywilnej</text:span></text:p>
      <text:p text:style-name="P17" loext:marker-style-name="T6"><text:span text:style-name="T6"/></text:p>
      <text:p text:style-name="P18" loext:marker-style-name="T15"/>
      <text:p text:style-name="P19" loext:marker-style-name="T16">Proponowany porządek posiedzenia:</text:p>
      <text:p text:style-name="P19" loext:marker-style-name="T16"/>
      <text:p text:style-name="P20" loext:marker-style-name="T16"><text:span text:style-name="T17">1.</text:span><text:span text:style-name="T18"> </text:span><text:span text:style-name="T19">Otwarcie posiedzenia.</text:span></text:p>
      <text:p text:style-name="P21" loext:marker-style-name="T16"><text:span text:style-name="T20">2.</text:span><text:span text:style-name="T21"> </text:span>Stwierdzenie quorum.</text:p>
      <text:p text:style-name="P22" loext:marker-style-name="T22"><text:span text:style-name="T23">3.</text:span><text:span text:style-name="T24"> </text:span><text:span text:style-name="T25">Przyjęcie porządku posiedzenia.</text:span></text:p>
      <text:p text:style-name="P23" loext:marker-style-name="T22"><text:soft-page-break/><text:span text:style-name="T23">4.</text:span><text:span text:style-name="T24"> </text:span><text:span text:style-name="T25">Przyjęcie protokołu z ostatniego posiedzenia.</text:span></text:p>
      <text:p text:style-name="P24" loext:marker-style-name="T22"><text:span text:style-name="T23">5.</text:span><text:span text:style-name="T24"> </text:span><text:span text:style-name="T25">Rozpatrzenie wniosku Dyrektora Poradni Psychologiczno – Pedagogicznej w Busku – Zdroju o</text:span><text:span text:style-name="T26"> </text:span><text:span text:style-name="T25">przedłużenie na czas nieokreślony umowy dotyczącej użyczenia Poradni pomieszczenia w</text:span><text:span text:style-name="T26"> </text:span><text:span text:style-name="T25">budynku C ul. Boh. W-wy 120, Busko – Zdrój </text:span><text:span text:style-name="T27">(Dyr. PP-P w Busku – Zdroju, Nacz. Wydz. OR).</text:span></text:p>
      <text:p text:style-name="P25" loext:marker-style-name="T22"><text:span text:style-name="T28">6. </text:span><text:span text:style-name="T25">Rozpatrzenie wniosku Dyrektora Zespołu Szkół Techniczno – Informatycznych w Busku – Zdroju w sprawie wyrażenia zgody na zatrudnienie pracowników niepedagogicznych </text:span><text:span text:style-name="T27">(Dyr. ZST-I w Busku – Zdroju, Nacz. Wydz. EK, Skarbnik Powiatu).</text:span></text:p>
      <text:p text:style-name="P26" loext:marker-style-name="T22"><text:span text:style-name="T29">7. </text:span><text:span text:style-name="T22">Rozpatrzenie wniosku Dyrektora Domu Pomocy Społecznej w Zborowie w sprawie wyrażenia zgody na zatrudnienie osoby na stanowisko kucharki</text:span><text:span text:style-name="T30"> (Dyr. DPS w Zborowie, Dyr. PCPR w</text:span><text:span text:style-name="T31"> </text:span><text:span text:style-name="T30">Busku – Zdroju, Skarbnik Powiatu, Nacz. Wydz. SOZ).</text:span></text:p>
      <text:p text:style-name="P26" loext:marker-style-name="T22"><text:span text:style-name="T29">8. </text:span><text:span text:style-name="T22">Zapoznanie </text:span><text:span text:style-name="T4">z Planem Pracy Powiatowego Centrum Pomocy Rodzinie w Busku – Zdroju na drugie półrocze 2026 r. wraz z Planem Kontroli w Domach Pomocy Społecznej, Warsztatach Terapii Zajęciowej i Rodzinach Zastępczych</text:span><text:span text:style-name="Strong_20_Emphasis"><text:span text:style-name="T4"> (Dyr. PCPR w Busku – Zdroju, Nacz. Wydz. SOZ).</text:span></text:span></text:p>
      <text:p text:style-name="P26" loext:marker-style-name="T22"><text:span text:style-name="Strong_20_Emphasis"><text:span text:style-name="T32">9. </text:span></text:span><text:span text:style-name="T4">Przyjęcie sprawozdania rzeczowo - finansowego samorządu powiatowego o zadaniach zrealizowanych ze środków PFRON w okresie pierwszego półrocza 2026 roku </text:span><text:span text:style-name="T1">(Dyr. PCPR w</text:span><text:span text:style-name="T33"> </text:span><text:span text:style-name="T1">Busku – Zdroju, Nacz. Wydz. SOZ, Skarbnik Powiatu).</text:span></text:p>
      <text:p text:style-name="P26" loext:marker-style-name="T22"><text:span text:style-name="T34">10. </text:span><text:span text:style-name="T4">Zapoznanie z: Rb-Z kwartalnym sprawozdaniem Zespołu Opieki Zdrowotnej w Busku – Zdroju o stanie zobowiązań wg tytułów dłużnych oraz poręczeń i gwarancji wg stanu na koniec II kwartału 2026 roku oraz Rb-N kwartalnym sprawozdaniem Zespołu Opieki Zdrowotnej w Busku – Zdroju o</text:span><text:span text:style-name="T35"> </text:span><text:span text:style-name="T4">stanie należności oraz wybranych aktywów finansowych wg stanu na koniec II kwartału 2026 roku </text:span><text:span text:style-name="T1">(Dyr. ZOZ w Busku – Zdroju, Skarbnik Powiatu, Nacz. Wydz. SOZ).</text:span></text:p>
      <text:p text:style-name="P26" loext:marker-style-name="T22"><text:span text:style-name="T29">11. </text:span><text:span text:style-name="T22">Rozpatrzenie wniosku o nabycie przez Powiat Buski nieruchomości położonych w obrębie 0003 Czyżów, gm. Stopnica </text:span><text:span text:style-name="T30">(Dyr. PZD w Busku – Zdroju, Nacz. Wydz. GKN).</text:span></text:p>
      <text:p text:style-name="P26" loext:marker-style-name="T22"><text:span text:style-name="T29">12. </text:span><text:span text:style-name="T22">Rozpatrzenie pisma Dyrektora Powiatowego Zarządu Dróg w Busku – Zdroju w sprawie petycji Sołtysa i mieszkańców m. Zagórzany dotyczącej wykonania chodnika przy drodze powiatowej Nr 1059T Solec – Zdrój – Zagórzany – Ostrowce dł. ok 800 m przez m. Zagórzany </text:span><text:span text:style-name="T30">(Dyr. PZD w</text:span><text:span text:style-name="T36"> </text:span><text:span text:style-name="T30">Busku – Zdroju).</text:span></text:p>
      <text:p text:style-name="P26" loext:marker-style-name="T22"><text:span text:style-name="T29">13. </text:span><text:span text:style-name="T22">Zapoznanie z informacją Dyrektora Powiatowego Zarządu Dróg w Busku – Zdroju nt. poniesionych wydatków na bieżące utrzymanie dróg w okresie 01.01.2026 r. do 30.06.2026 r. </text:span><text:span text:style-name="T30">(Dyr. PZD w Busku – Zdroju, Skarbnik Powiatu).</text:span></text:p>
      <text:p text:style-name="P26" loext:marker-style-name="T22"><text:span text:style-name="T29">14. </text:span><text:span text:style-name="T22">Rozpatrzenie w trybie pozakonkursowym uproszonej oferty realizacji zadnia publicznego </text:span><text:span text:style-name="T30">(Nacz. Wydz. EK, Skarbnik Powiatu).</text:span></text:p>
      <text:p text:style-name="P26" loext:marker-style-name="T22"><text:span text:style-name="T29">15. </text:span><text:span text:style-name="T22">Rozpatrzenie wniosku Dyrektora I Liceum Ogólnokształcącego w Busku – Zdroju w sprawie zatwierdzenia wysokości stypendium motywacyjnego</text:span><text:span text:style-name="T30"> (Nacz. Wydz. EK).</text:span></text:p>
      <text:p text:style-name="P27" loext:marker-style-name="T22"><text:span text:style-name="T29">16. </text:span><text:span text:style-name="T22">Rozpatrzenie wniosków o przyznanie Stypendium Starosty Buskiego za wyniki w nauce </text:span><text:span text:style-name="T30">(Nacz.</text:span><text:span text:style-name="T37"> </text:span><text:span text:style-name="T30">Wydz. EK).</text:span></text:p>
      <text:p text:style-name="P26" loext:marker-style-name="T22"><text:span text:style-name="T29">17. </text:span><text:span text:style-name="T22">Rozpatrzenie wniosku Dyrektora Powiatowego Ośrodka Doradztwa i Doskonalenia Nauczycieli w Busku – Zdroju w sprawie zatwierdzenia Planu Pracy Ośrodka na rok szkolny 2026/2027 </text:span><text:span text:style-name="T30">(Nacz.</text:span><text:span text:style-name="T37"> </text:span><text:span text:style-name="T30">Wydz. EK).</text:span></text:p>
      <text:p text:style-name="P27" loext:marker-style-name="T22"><text:span text:style-name="T29">18. </text:span><text:span text:style-name="T22">Zapoznanie ze sprawozdaniem Dyrektora Poradni Psychologiczno – Pedagogicznej w Busku – Zdroju z realizacji projektu pn.: </text:span><text:span text:style-name="T38">„Perspektywa 3P dla Województwa Świętokrzyskiego”</text:span><text:span text:style-name="T22"> </text:span><text:span text:style-name="T30">(Nacz.</text:span><text:span text:style-name="T37"> </text:span><text:span text:style-name="T30">Wydz. EK).</text:span></text:p>
      <text:p text:style-name="P26" loext:marker-style-name="T22"><text:soft-page-break/><text:span text:style-name="T29">19. </text:span><text:span text:style-name="T39">Ro</text:span><text:span text:style-name="T22">zpatrzenie wniosku Radnego Rady Powiatu w Busku – Zdroju Andrzeja Bydłosza dotyczącego wydanej decyzji Znak: RLO.6122.1.2025 z dn. 13.11.2025 r. w sprawie rekultywacji działek położonych w m. Szaniec </text:span><text:span text:style-name="T30">(Nacz. Wydz. RLO).</text:span></text:p>
      <text:p text:style-name="P26" loext:marker-style-name="T22"><text:span text:style-name="T29">20. </text:span><text:span text:style-name="T22">Rozpatrzenie wniosku Dyrektora Zespołu Szkół Techniczno – Informatycznych w Busku – Zdroju o przesunięcie wolnych środków finansowych pomiędzy paragrafami wydatków bieżących klasyfikacji budżetowej w ramach projektu FERS </text:span><text:span text:style-name="T38">„Zagraniczne praktyki – drogą do kariery 5”</text:span><text:span text:style-name="T22"> </text:span><text:span text:style-name="T30">(Skarbnik Powiatu).</text:span></text:p>
      <text:p text:style-name="P26" loext:marker-style-name="T22"><text:span text:style-name="T29">21. </text:span><text:span text:style-name="T22">Rozpatrzenie wniosku Dyrektora Zespołu Szkół Ponadpodstawowych w Busku – Zdroju o dokonanie przesunięcia środków finansowych w planach wydatków budżetowych na 2026 rok </text:span><text:span text:style-name="T30">(Skarbnik Powiatu).</text:span></text:p>
      <text:p text:style-name="P28" loext:marker-style-name="T22"><text:span text:style-name="T29">22. </text:span><text:span text:style-name="T22">Rozpatrzenie wniosku Komendanta Powiatowego Państwowej Straży Pożarnej w Busku – Zdroju Znak: PF.0332.8.2026 z dn. 02.07.2026 r. o przekwalifikowanie wydatków w planie budżetu na 2026 rok </text:span><text:span text:style-name="T30">(Skarbnik Powiatu).</text:span></text:p>
      <text:p text:style-name="P28" loext:marker-style-name="T22"><text:span text:style-name="T40">23. </text:span><text:span text:style-name="T22">Rozpatrzenie wniosku Komendanta Powiatowego Państwowej Straży Pożarnej w Busku – Zdroju Znak: PF.0332.10.2026 z dn. 16.07.2026 r. o przekwalifikowanie wydatków </text:span><text:span text:style-name="T4">w planie</text:span><text:span text:style-name="T22"> budżetu na 2026 rok </text:span><text:span text:style-name="T30">(Skarbnik Powiatu</text:span><text:span text:style-name="T41">).</text:span></text:p>
      <text:p text:style-name="P28" loext:marker-style-name="T22"><text:span text:style-name="Strong_20_Emphasis"><text:span text:style-name="T42">24</text:span></text:span><text:span text:style-name="Strong_20_Emphasis"><text:span text:style-name="T43">. </text:span></text:span><text:span text:style-name="Strong_20_Emphasis"><text:span text:style-name="T44">Podjęcie </text:span></text:span><text:span text:style-name="T4">uchwały Zarządu Powiatu w Busku – Zdroju w sprawie zmian w budżecie Powiatu Buskiego na rok 2026 </text:span><text:span text:style-name="Strong_20_Emphasis"><text:span text:style-name="T4">(Skarbnik Powiatu)</text:span></text:span><text:span text:style-name="T4">.</text:span></text:p>
      <text:p text:style-name="P28" loext:marker-style-name="T22"><text:span text:style-name="Strong_20_Emphasis"><text:span text:style-name="T45">25.</text:span></text:span><text:span text:style-name="Strong_20_Emphasis"><text:span text:style-name="T46"> </text:span></text:span><text:span text:style-name="Strong_20_Emphasis"><text:span text:style-name="T44">Podjęcie </text:span></text:span><text:span text:style-name="T4">uchwały Zarządu Powiatu w Busku – Zdroju w sprawie zmian w budżecie Powiatu Buskiego na rok 2026 </text:span><text:span text:style-name="Strong_20_Emphasis"><text:span text:style-name="T4">(Skarbnik Powiatu)</text:span></text:span><text:span text:style-name="T4">.</text:span></text:p>
      <text:p text:style-name="P28" loext:marker-style-name="T22"><text:span text:style-name="T45">26.</text:span><text:span text:style-name="T47"> </text:span><text:span text:style-name="T4">Podjęcie uchwały Zarządu Powiatu w Busku – Zdroju w sprawie przeniesień w planie wydatków budżetu Powiatu Buskiego w 2026 roku </text:span><text:span text:style-name="Strong_20_Emphasis"><text:span text:style-name="T4">(Skarbnik Powiatu)</text:span></text:span><text:span text:style-name="T4">.</text:span></text:p>
      <text:p text:style-name="P28" loext:marker-style-name="T22"><text:span text:style-name="T45">27.</text:span><text:span text:style-name="T47"> </text:span><text:span text:style-name="T4">Podjęcie uchwały Zarządu Powiatu w Busku – Zdroju w sprawie przeniesień w planie wydatków budżetu Powiatu Buskiego w 2026 roku </text:span><text:span text:style-name="Strong_20_Emphasis"><text:span text:style-name="T4">(Skarbnik Powiatu)</text:span></text:span><text:span text:style-name="T4">.</text:span></text:p>
      <text:p text:style-name="P28" loext:marker-style-name="T22"><text:span text:style-name="T45">28.</text:span><text:span text:style-name="T47"> </text:span><text:span text:style-name="T4">Podjęcie uchwały Zarządu Powiatu w Busku – Zdroju w sprawie zmian planu wydatków w podległych jednostkach budżetowych </text:span><text:span text:style-name="Strong_20_Emphasis"><text:span text:style-name="T4">(Skarbnik Powiatu)</text:span></text:span><text:span text:style-name="T4">.</text:span></text:p>
      <text:p text:style-name="P29" loext:marker-style-name="T22"><text:span text:style-name="T48">29.</text:span><text:span text:style-name="T49"> </text:span><text:span text:style-name="T5">Sprawy różne.</text:span></text:p>
      <text:p text:style-name="P30" loext:marker-style-name="T22"><text:span text:style-name="T50">30.</text:span><text:span text:style-name="T51"> </text:span>Zamknięcie posiedzenia.</text:p>
      <text:p text:style-name="P31" loext:marker-style-name="T16"/>
      <text:p text:style-name="P32" loext:marker-style-name="T15"/>
      <text:p text:style-name="P32" loext:marker-style-name="T15"/>
      <text:p text:style-name="P33" loext:marker-style-name="T52"><text:span text:style-name="T53">Ad. 1 </text:span></text:p>
      <text:p text:style-name="P17" loext:marker-style-name="T54"><text:span text:style-name="T54">Obradom Zarządu przewodniczył Przewodniczący Zarządu Jerzy Kolarz, który powitał zebranych i</text:span><text:span text:style-name="T55"> </text:span><text:span text:style-name="T54">o godzinie </text:span><text:span text:style-name="T55">8:00</text:span><text:span text:style-name="T56"> </text:span><text:span text:style-name="T54">otworzył 10</text:span><text:span text:style-name="T55">1</text:span><text:span text:style-name="T54"> posiedzenie Zarządu Powiatu.</text:span></text:p>
      <text:p text:style-name="P34" loext:marker-style-name="T53"/>
      <text:p text:style-name="P17" loext:marker-style-name="T54"><text:span text:style-name="T53">Ad. 2</text:span></text:p>
      <text:p text:style-name="P17" loext:marker-style-name="T54"><text:span text:style-name="T54">Przewodniczący Zarządu Jerzy Kolarz oświadczył, iż zgodnie z listą obecności aktualnie w posiedzeniu uczestniczy 5 Członków Zarządu, co stanowi quorum pozwalające na podejmowanie prawomocnych uchwał i decyzji </text:span><text:span text:style-name="T57">– </text:span><text:span text:style-name="T58">listy obecności Członków Zarządu oraz zaproszonych osób stanowią załączniki nr 1 i 2 do niniejszego protokołu.</text:span></text:p>
      <text:p text:style-name="P34" loext:marker-style-name="T53"/>
      <text:p text:style-name="P17" loext:marker-style-name="T54"><text:span text:style-name="T53">Ad. 3</text:span></text:p>
      <text:p text:style-name="P17" loext:marker-style-name="T54"><text:span text:style-name="T54">Proponowany przez Przewodniczącego Zarządu porządek obrad Członkowie Zarządu przyjęli bez uwag w głosowaniu przy 5 głosach –za, 0 głosach –przeciw i 0 głosach –wstrzymał się.</text:span></text:p>
      <text:p text:style-name="P34" loext:marker-style-name="T53"><text:soft-page-break/></text:p>
      <text:p text:style-name="P17" loext:marker-style-name="T54"><text:span text:style-name="T53">Ad. 4</text:span></text:p>
      <text:p text:style-name="P17" loext:marker-style-name="T59"><text:span text:style-name="T59">Protokół Nr </text:span><text:span text:style-name="T60">100</text:span><text:span text:style-name="T59">/2026 z dnia </text:span><text:span text:style-name="T60">9</text:span><text:span text:style-name="T59"> </text:span><text:span text:style-name="T60">lipca</text:span><text:span text:style-name="T59"> 2026 roku został przyjęty przez Członków Zarządu Powiatu bez uwag w głosowaniu przy 5 głosach –za, 0 głosach –przeciw i 0 głosach –wstrzymał się.</text:span></text:p>
      <text:p text:style-name="P35" loext:marker-style-name="T54"><text:span text:style-name="T61">Ad. </text:span><text:span text:style-name="T62">5</text:span></text:p>
      <text:p text:style-name="P36">Dyrektor <text:span text:style-name="T63">Poradni Psychologiczno - Pedagogicznej w Busku - Zdroju Jolanta Zdziarska oraz </text:span><text:span text:style-name="T13">Starszy </text:span><text:span text:style-name="T64">Inspektor w Wydziale</text:span><text:span text:style-name="T63"> Organizacyjn</text:span><text:span text:style-name="T64">ym</text:span><text:span text:style-name="T63"> i Kadr </text:span><text:span text:style-name="T64">Anna Pyrz</text:span><text:span text:style-name="T63"> </text:span>zapozna<text:span text:style-name="T13">ły</text:span> Zarząd Powiatu<text:span text:style-name="T63"> </text:span>z<text:span text:style-name="T63"> </text:span>wnioskiem Znak: <text:span text:style-name="T63">PPP.054.1.2026</text:span> z dnia <text:span text:style-name="T63">10</text:span>.0<text:span text:style-name="T65">6</text:span>.2026 r. <text:span text:style-name="T66">w sprawie przedłużenia od 01.09.2026 r. na czas nieokreślony "</text:span><text:span text:style-name="T67">U</text:span><text:span text:style-name="T66">mowy użyczenia" zawartej w dniu 21.08.2023 r</text:span><text:span text:style-name="T67">oku</text:span><text:span text:style-name="T66"> pomiędzy Powiatem Buskim a</text:span><text:span text:style-name="T68"> </text:span><text:span text:style-name="T69">P</text:span><text:span text:style-name="T66">oradnią Psychologiczno - </text:span><text:span text:style-name="T69">P</text:span><text:span text:style-name="T66">edagogiczną w </text:span><text:span text:style-name="T69">B</text:span><text:span text:style-name="T66">usku - Zdroju</text:span><text:span text:style-name="T69">. Umowa </text:span><text:span text:style-name="T66">dotyczy użyczenia </text:span><text:span text:style-name="T69">dla </text:span><text:span text:style-name="T66">Porad</text:span><text:span text:style-name="T69">n</text:span><text:span text:style-name="T66">i </text:span><text:span text:style-name="T63">Psychologiczno - Pedagogicznej </text:span><text:span text:style-name="T66">pomieszczenia w budynku C </text:span><text:span text:style-name="T67">przy</text:span><text:span text:style-name="T66"> ulicy Bohaterów </text:span><text:span text:style-name="T69">W</text:span><text:span text:style-name="T66">arszawy 12</text:span><text:span text:style-name="T69">0</text:span><text:span text:style-name="T66"> w Busku - Zdroju. </text:span></text:p>
      <text:p text:style-name="P36">Dyrektor <text:span text:style-name="T63">Poradni Psychologiczno - Pedagogicznej w Busku - Zdroju Jolanta Zdziarska</text:span><text:span text:style-name="T70"> poinformowała, iż na podstawie porozumienia </text:span><text:span text:style-name="T67">N</text:span><text:span text:style-name="T70">r MEN/2022/DWEW/335 zawartego w dniu 6 kwietnia 2022 roku, Poradnia jest wiodącym ośrodkiem koordynacyjno - rehabilitacyjno - opiekuńczym w zakresie wczesnego wspomagania rozwoju dziecka w Powiecie Buskim, a</text:span><text:span text:style-name="T71"> </text:span><text:span text:style-name="T70">pomieszczenie, o którym mowa znacząco podniosło jakość świadczonych usług. </text:span></text:p>
      <text:p text:style-name="P36"><text:span text:style-name="T70">Wniosek w przedmiotowej sprawie</text:span><text:span text:style-name="T65"> </text:span>stanowi <text:span text:style-name="Strong_20_Emphasis"><text:span text:style-name="T72">załącznik nr </text:span></text:span><text:span text:style-name="Strong_20_Emphasis"><text:span text:style-name="T73">3</text:span></text:span> do niniejszego protokołu<text:span text:style-name="T65">.</text:span> </text:p>
      <text:p text:style-name="P37"><text:span text:style-name="T74">Starszy </text:span><text:span text:style-name="T75">Inspektor w Wydziale</text:span><text:span text:style-name="T76"> Organizacyjn</text:span><text:span text:style-name="T75">ym</text:span><text:span text:style-name="T76"> i Kadr </text:span><text:span text:style-name="T75">Anna Pyrz </text:span><text:span text:style-name="T77">pozytywnie zarekomendował</text:span><text:span text:style-name="T78">a</text:span><text:span text:style-name="T77"> </text:span><text:span text:style-name="T79">przedłużeni</text:span><text:span text:style-name="T80">e</text:span><text:span text:style-name="T79"> od </text:span><text:span text:style-name="T81">dnia </text:span><text:span text:style-name="T79">01.09.2026 r</text:span><text:span text:style-name="T81">oku</text:span><text:span text:style-name="T82"> umowy użyczenia</text:span><text:span text:style-name="T81"> </text:span><text:span text:style-name="T79">pomieszczenia w budynku C </text:span><text:span text:style-name="T80">przy</text:span><text:span text:style-name="T79"> ulicy Bohaterów </text:span><text:span text:style-name="T83">W</text:span><text:span text:style-name="T79">arszawy 12</text:span><text:span text:style-name="T83">0</text:span><text:span text:style-name="T79"> w Busku - Zdroju</text:span><text:span text:style-name="T81"> dla potrzeb Poradni, jednakże z uwagi na planowany </text:span><text:span text:style-name="T84">w przyszłości </text:span><text:span text:style-name="T81">remont</text:span><text:span text:style-name="T84">, zaproponowała zawarcie umowy użyczenia na okres 3 lat z 3 miesięcznym okresem wypowiedzenia. </text:span></text:p>
      <text:p text:style-name="P38">Po przeanalizowaniu, powyższy wniosek został pozytywnie zaopiniowany przez Zarząd Powiatu w głosowaniu przy 5 głosach –za, 0 głosach –przeciw i 0 głosach –wstrzymał się.</text:p>
      <text:p text:style-name="P39" loext:marker-style-name="T54"><text:span text:style-name="T85">Ad. </text:span><text:span text:style-name="T86">6</text:span></text:p>
      <text:p text:style-name="P36">Dyrektor <text:span text:style-name="T87">Zespołu Szkół Techniczno - Informatycznych</text:span> w Busku <text:span text:style-name="T88">-</text:span> Zdroju <text:span text:style-name="T87">Sylwester Pałka</text:span> zapoznał Zarząd Powiatu<text:span text:style-name="T63"> </text:span>z<text:span text:style-name="T63"> </text:span> wnioskiem Znak: <text:span text:style-name="T87">ZST-I</text:span>.07<text:span text:style-name="T87">1</text:span>.2<text:span text:style-name="T87">39</text:span>.2026 z dnia <text:span text:style-name="T89">0</text:span><text:span text:style-name="T87">7</text:span>.0<text:span text:style-name="T87">7</text:span>.2026 r<text:span text:style-name="T88">oku</text:span> <text:span text:style-name="T63">- </text:span>w brzmieniu stanowiącym <text:span text:style-name="Strong_20_Emphasis"><text:span text:style-name="T72">załącznik nr </text:span></text:span><text:span text:style-name="Strong_20_Emphasis"><text:span text:style-name="T90">4</text:span></text:span> do niniejszego protokołu <text:span text:style-name="T63">- </text:span>o wyrażenie zgody na zatrudnienie<text:span text:style-name="T91"> od dnia 01.09.2026 roku</text:span><text:span text:style-name="T87">:</text:span></text:p>
      <text:p text:style-name="P40">- konserwatora-portiera w szkole (na pełnym etacie) z powodu odejścia z dniem 24.07.2026 r. na emeryturę pracownika pracującego na tym stanowisku - <text:span text:style-name="T92">na </text:span>pełnym etacie;<text:span text:style-name="T92"> </text:span></text:p>
      <text:p text:style-name="P41">- sprzątaczki w szkole (na pełnym etacie) z powodu odejścia z dniem 24.07.2026 r. na emeryturę pracownika pracującego na tym stanowisku;</text:p>
      <text:p text:style-name="P42"><text:span text:style-name="T93">- sprzątaczki w warsztatach szkolnych i w internacie (1/2 etatu warsztaty + 1/2 etatu internat) z</text:span><text:span text:style-name="T94"> </text:span><text:span text:style-name="T93">powodu </text:span><text:span text:style-name="T94">przesunięcia pracownika pracującego na w/w warunkach w miejsce kucharki, która przechodzi na emeryturę z dniem 29.07.2026 r. </text:span></text:p>
      <text:p text:style-name="P38"/>
      <text:p text:style-name="P43"><text:soft-page-break/>Dyrektor <text:span text:style-name="T87">Zespołu Szkół Techniczno - Informatycznych</text:span> w Busku – Zdroju <text:span text:style-name="T87">Sylwester Pałka</text:span><text:span text:style-name="T95"> <text:s/>zapewnił, iż dołoży wszelkich starań, aby zatrudnieni</text:span><text:span text:style-name="T96">a</text:span><text:span text:style-name="T95"> odbył</text:span><text:span text:style-name="T96">y</text:span><text:span text:style-name="T95"> się w ramach prac interwencyjnych, jeśli tylko w Powiatowym Urzędzie Pracy w Busku - Zdroju pojawi</text:span><text:span text:style-name="T97">ą</text:span><text:span text:style-name="T95"> się tak</text:span><text:span text:style-name="T97">ie</text:span><text:span text:style-name="T95"> możliwoś</text:span><text:span text:style-name="T97">ci</text:span><text:span text:style-name="T95">.</text:span></text:p>
      <text:p text:style-name="P44" loext:marker-style-name="T6">Naczelnik Wydziału Edukacji, Kultury<text:span text:style-name="T98"> </text:span>i <text:span text:style-name="T98"> </text:span>Kultury Fizycznej<text:span text:style-name="T98"> </text:span>Renata Krzemień <text:span text:style-name="T98">pozytywnie zarekomendowała rozpatrzenie przedmiotowego wniosku.</text:span></text:p>
      <text:p text:style-name="P45" loext:marker-style-name="T6"/>
      <text:p text:style-name="P46" loext:marker-style-name="T6">Skarbnik Powiatu Artur Polniak<text:span text:style-name="T99"> </text:span><text:span text:style-name="T100">wskazał, że kierując się zasadą racjonalnego gospodarowania środkami publicznymi oraz koniecznością ograniczania wydatków bieżących, negatywnie opini</text:span><text:span text:style-name="T97">uje </text:span><text:span text:style-name="T100">przedmiotowe zatrudnienie. Podkreślił potrzebę</text:span><text:span text:style-name="T101"> prowadzenia polityki oszczędnościowej i</text:span><text:span text:style-name="T97"> </text:span><text:span text:style-name="T101">poszukiwania rozwiązań pozwalających na optymalizację kosztów funkcjonowania jednostek organizacyjnych powiatu. Zwrócił uwagę na możliwość przeprowadzenia analizy zasadności utworzenia Centrum Usług Wspólnych, które mogłoby zapewnić bardziej efektywną organizację realizacji wybranych zadań wspólnych. Skarbnik Powiatu wskazał również na możliwość powierzenia wykonywania niektórych usług, w szczególności usług sprzątania oraz innych zadań pomocniczych, podmiotom zewnętrznym, o ile analiza ekonomiczna potwierdzi zasadność i</text:span><text:span text:style-name="T102"> </text:span><text:span text:style-name="T101">opłacalność takiego rozwiązania.</text:span><text:span text:style-name="T102"> Przedstawione propozycje mają na celu ograniczenie kosztów funkcjonowania jednostek oraz zwiększenie</text:span><text:span text:style-name="T101"> </text:span><text:span text:style-name="T102">efektywności organizacyjnej. </text:span><text:span text:style-name="T103">Skarbnik Powiatu podkreślił, iż ostateczne decyzje dotyczące sposobu realizacji zadań, w tym zwiększenia zatrudnienia, utworzenia </text:span><text:span text:style-name="T104">C</text:span><text:span text:style-name="T103">entrum Usług Wspólnych lub zlecenia usług podmiotom zewnętrznym pozostają w kompetencji Zarządu Powiatu. <text:s/></text:span></text:p>
      <text:p text:style-name="P47" loext:marker-style-name="T6"/>
      <text:p text:style-name="P47" loext:marker-style-name="T6">W odniesieniu do powyższego Przewodniczący Zarządu Powiatu Jerzy Kolarz <text:span text:style-name="T105">poinformował, iż Zarząd Powiatu przeprowadzi rozmowę i </text:span><text:span text:style-name="T106">zleci Sekretarzowi Powiatu oraz Naczelnikowi Wydziału Organizacyjnego i Kadr przygotowanie stosownej </text:span><text:span text:style-name="T107">rekomendacji</text:span><text:span text:style-name="T106"> </text:span><text:span text:style-name="T108">i ram prawnych </text:span><text:span text:style-name="T106">w powyższym zakresie.</text:span></text:p>
      <text:p text:style-name="P46" loext:marker-style-name="T6"/>
      <text:p text:style-name="P48" loext:marker-style-name="T6">Po analiz<text:span text:style-name="T104">ie i dyskusji</text:span> <text:span text:style-name="T109">Zarząd Powiatu </text:span>pozytywnie <text:span text:style-name="T109">zaopiniował wniosek </text:span><text:span text:style-name="T93">Dyrektor</text:span><text:span text:style-name="T110">a</text:span><text:span text:style-name="T93"> </text:span><text:span text:style-name="T111">Zespołu Szkół Techniczno - Informatycznych</text:span><text:span text:style-name="T93"> w Busku – Zdroju</text:span><text:span text:style-name="T110"> -</text:span> w głosowaniu przy 5 głosach –za, 0 głosach –przeciw i 0 głosach –wstrzymał się<text:span text:style-name="T109">, z zastrzeżeniem</text:span><text:span text:style-name="T112"> zatrudnienia </text:span><text:span text:style-name="T113">w/w pracowników </text:span><text:span text:style-name="T114">w terminie </text:span><text:span text:style-name="T112">do </text:span><text:span text:style-name="T115">końca </text:span><text:span text:style-name="T105">miesiąca</text:span><text:span text:style-name="T112"> marca 2027 roku, a </text:span><text:span text:style-name="T113"> </text:span><text:span text:style-name="T112">następnie wykorzystania instrumentów rynku pracy</text:span>, jakim<text:span text:style-name="T116">i</text:span> <text:span text:style-name="T112">są prace interwencyjne </text:span>finansowane przez Powiatowy Urząd Pracy <text:span text:style-name="T112">w Busku - Zdroju</text:span>. </text:p>
      <text:p text:style-name="P49" loext:marker-style-name="T6"/>
      <text:p text:style-name="P50" loext:marker-style-name="T54"><text:span text:style-name="T85">Ad. </text:span><text:span text:style-name="T117">7</text:span></text:p>
      <text:p text:style-name="P51"><text:span text:style-name="T118">Dyrektor</text:span><text:span text:style-name="T119"> Domu Pomocy Społecznej w Zborowie Jolanta Kałucka zwróciła się do Zarządu Powiatu z wnioskiem</text:span><text:span text:style-name="T120"> </text:span><text:span text:style-name="T119">w sprawie wyrażenia zgody na zatrudnienie</text:span><text:span text:style-name="T120"> osoby na stanowisku kucharki.</text:span><text:span text:style-name="T119"> </text:span><text:span text:style-name="T121"><text:s/></text:span><text:span text:style-name="T119">Dyrektor poinformowała, że osoba zatrudniona na stanowisku </text:span><text:span text:style-name="T121">kucharki - 1/1 etat - złożyła wniosek o</text:span><text:span text:style-name="T122"> </text:span><text:span text:style-name="T121">zmianę stanowiska pracy z kucharki na praczkę ze względów zdrowotnych. Z uwagi na to, że osoba pracująca w pralni rezygnuje z pracy z dni</text:span><text:span text:style-name="T122">em </text:span><text:span text:style-name="T121">30 września 2026 roku pojawi się wakat, a tym samym możliwość wewnętrznego przesunięcia pracownika na wnioskowa</text:span><text:span text:style-name="T123">ne</text:span><text:span text:style-name="T121"> st</text:span><text:span text:style-name="T123">a</text:span><text:span text:style-name="T121">nowisko. Praczka rezygnująca z pracy jest zatrudniona na 3/4 etatu</text:span><text:span text:style-name="T124">,</text:span><text:span text:style-name="T121"> jednak z uwagi na zwiększenie miejsc w D</text:span><text:span text:style-name="T123">omu </text:span><text:span text:style-name="T121">P</text:span><text:span text:style-name="T123">omocy </text:span><text:span text:style-name="T121">S</text:span><text:span text:style-name="T123">połecznej</text:span><text:span text:style-name="T121"> zasadnym jest zwiększenie zatrudnienia </text:span><text:span text:style-name="T124">w</text:span><text:span text:style-name="T121"> pralni do całego etatu na tym stanowisku (w sumie 3</text:span><text:span text:style-name="T123"> </text:span><text:span text:style-name="T121">et</text:span><text:span text:style-name="T123">a</text:span><text:span text:style-name="T121">ty </text:span><text:span text:style-name="T125">w</text:span><text:span text:style-name="T121"> pralni). W obecnej chwili na kuchni <text:s/>zatrudnionych </text:span><text:span text:style-name="T124">jest </text:span><text:span text:style-name="T121">5 kucharek na 5 eta</text:span><text:span text:style-name="T124">tach</text:span><text:span text:style-name="T121"> oraz jedna osoba na umowę - zlecenie, której czas pracy jest uzależniony od bieżących </text:span><text:soft-page-break/><text:span text:style-name="T121">potrzeb i wynosi średnio 80 godzin w miesiącu (od 40 do nawet</text:span><text:span text:style-name="T126"> </text:span><text:span text:style-name="T121">160 godzin).</text:span><text:span text:style-name="T123"> </text:span><text:span text:style-name="T126">Osoba zatrudniona na umowę zlecenie na stanowisku kucharka posiada kwalifikacje dietetyka </text:span><text:span text:style-name="T127">oraz jest technikiem żywienia. Dała się poznać jako dobry pracownik, sumiennie</text:span><text:span text:style-name="T128"> wykonujący swoje obowiązki. W związku z tym Dyrektor wnioskuje o zatrudnienie Jej na umowę o pracę od 1 sierpnia 2026 roku na cały etat jako szefa kuchni oraz dodatkowo powierzenie Jej obowiązków dietetyka, rezygnując tym samym z usług osoby zatrudnionej na umowę zlecenie jako dietetyk. </text:span></text:p>
      <text:p text:style-name="P52"><text:span text:style-name="T129">Wniosek Dyrektora Domu Pomocy Społecznej w Zborowie </text:span><text:span text:style-name="T130">Znak: DPS.0710.18.2026.JK z dnia 09.07.2026</text:span><text:span text:style-name="T131"> </text:span><text:span text:style-name="T130">roku</text:span><text:span text:style-name="T131"> </text:span><text:span text:style-name="T129">wraz z</text:span><text:span text:style-name="T132"> </text:span><text:span text:style-name="T133">pozytywną </text:span><text:span text:style-name="T129">opinią Dyrektora</text:span><text:span text:style-name="T132"> </text:span><text:span text:style-name="T129">P</text:span><text:span text:style-name="T134">owiatowego </text:span><text:span text:style-name="T135">C</text:span><text:span text:style-name="T134">entrum Pomocy Rodzinie</text:span><text:span text:style-name="T132"> w</text:span><text:span text:style-name="T129"> Busku </text:span><text:span text:style-name="T135">- </text:span><text:span text:style-name="T129">Zdroju </text:span><text:span text:style-name="T132"> </text:span><text:span text:style-name="T129">Znak: PCPR.ZRP.4700.DPS.</text:span><text:span text:style-name="T135">78</text:span><text:span text:style-name="T129">.202</text:span><text:span text:style-name="T135">6</text:span><text:span text:style-name="T129"> z dnia </text:span><text:span text:style-name="T135">17</text:span><text:span text:style-name="T129">.07.202</text:span><text:span text:style-name="T135">6</text:span><text:span text:style-name="T129"> r. w przedmiotowym zakresie stanowi </text:span><text:span text:style-name="T135"><text:s/></text:span><text:span text:style-name="Emphasis"><text:span text:style-name="Strong_20_Emphasis"><text:span text:style-name="T136">załącznik nr </text:span></text:span></text:span><text:span text:style-name="Emphasis"><text:span text:style-name="Strong_20_Emphasis"><text:span text:style-name="T137">5</text:span></text:span></text:span><text:span text:style-name="Emphasis"><text:span text:style-name="T129"> </text:span></text:span><text:span text:style-name="T129">do niniejszego protokołu.</text:span></text:p>
      <text:p text:style-name="P52"><text:span text:style-name="T138">Naczelnik Wydziału Spraw Obywatelskich, Zdrowia i Obrony Cywilnej Sławomir Dalach <text:s/></text:span><text:span text:style-name="T139">pozytywnie zarekomendował rozpatrzenie przedmiotowego wniosku.</text:span></text:p>
      <text:p text:style-name="P53" loext:marker-style-name="T6">Skarbnik Powiatu Artur Polniak<text:span text:style-name="T99"> </text:span><text:span text:style-name="T140">podobnie jak w poprzednim punkcie </text:span><text:span text:style-name="T100">wskazał, że kierując się zasadą racjonalnego gospodarowania środkami publicznymi oraz koniecznością ograniczania wydatków bieżących, negatywnie opini</text:span><text:span text:style-name="T97">uje </text:span><text:span text:style-name="T100">przedmiotowe zatrudnienie. Podkreślił potrzebę</text:span><text:span text:style-name="T101"> prowadzenia polityki oszczędnościowej i</text:span><text:span text:style-name="T97"> </text:span><text:span text:style-name="T101">poszukiwania rozwiązań pozwalających na optymalizację kosztów funkcjonowania jednostek organizacyjnych powiatu.</text:span></text:p>
      <text:p text:style-name="P54"><text:span text:style-name="T141">Po analiz</text:span><text:span text:style-name="T104">ie i dyskusji</text:span><text:span text:style-name="T141"> </text:span><text:span text:style-name="T109">Zarząd Powiatu </text:span><text:span text:style-name="T141">pozytywnie </text:span><text:span text:style-name="T109">zaopiniował wniosek </text:span><text:span text:style-name="T142">Dyrektor </text:span><text:span text:style-name="T143">Domu Pomocy Społecznej w Zborowie</text:span><text:span text:style-name="T144"> -</text:span><text:span text:style-name="T141"> w głosowaniu przy 5 głosach –za, 0 głosach –przeciw i 0 głosach –wstrzymał się</text:span><text:span text:style-name="T140">.</text:span></text:p>
      <text:p text:style-name="P55" loext:marker-style-name="T54"><text:span text:style-name="T145">Ad. </text:span><text:span text:style-name="T146">8</text:span></text:p>
      <text:p text:style-name="P56" loext:marker-style-name="T6">Kierownik Zespołu <text:span text:style-name="T9">Rodzinnej Pieczy Zastępczej, Wypłaty Świadczeń oraz Pomocy Instytucjonalnej</text:span> w Powiatowym Centrum Pomocy Rodzinie w Busku <text:span text:style-name="T11">-</text:span> Zdroju<text:span text:style-name="T147"> </text:span><text:span text:style-name="T9">Justyna Zięba</text:span> <text:span text:style-name="T147">oraz</text:span> <text:span text:style-name="T148">Podinspektor w</text:span><text:span text:style-name="T149"> Zespo</text:span><text:span text:style-name="T148">le</text:span><text:span text:style-name="T149"> Pomocy Osobom Niepełnosprawnym i Obsługi Programów PFRON w</text:span><text:span text:style-name="T150"> </text:span><text:span text:style-name="T149">Powiatowym Centrum Pomocy Rodzinie w Busku </text:span><text:span text:style-name="T151">-</text:span><text:span text:style-name="T149"> Zdroju</text:span><text:span text:style-name="T150"> </text:span><text:span text:style-name="T148">Edyta Borek</text:span><text:span text:style-name="T149"> zapoznał</text:span><text:span text:style-name="T150">y</text:span><text:span text:style-name="T149"> Zarząd Powiatu z </text:span><text:span text:style-name="T152"> </text:span><text:span text:style-name="T149">Planem Pracy </text:span><text:span text:style-name="T153">PCPR </text:span><text:span text:style-name="T149">na II półrocze 202</text:span><text:span text:style-name="T153">6</text:span><text:span text:style-name="T149"> roku wraz z Planem Kontroli w Domach Pomocy Społecznej, Warsztatach Terapii Zajęciowej i </text:span><text:span text:style-name="T154"> </text:span><text:span text:style-name="T149">Rodzinach Zastępczych </text:span><text:span text:style-name="T150">-</text:span><text:span text:style-name="T149"> w brzmieniu stanowiącym </text:span><text:span text:style-name="Strong_20_Emphasis"><text:span text:style-name="T155">załącznik nr </text:span></text:span><text:span text:style-name="Strong_20_Emphasis"><text:span text:style-name="T156">6</text:span></text:span><text:span text:style-name="T149"> do niniejszego protokołu</text:span><text:span text:style-name="T150">.</text:span></text:p>
      <text:p text:style-name="P57"><text:span text:style-name="T138">Naczelnik Wydziału Spraw Obywatelskich, Zdrowia i Obrony Cywilnej Sławomir Dalach <text:s/></text:span><text:span text:style-name="T139">pozytywnie zarekomendował </text:span><text:span text:style-name="T157">powyższy </text:span><text:span text:style-name="T158">Plan Pracy </text:span><text:span text:style-name="T159">PCPR </text:span><text:span text:style-name="T158">na II półrocze 202</text:span><text:span text:style-name="T159">6</text:span><text:span text:style-name="T158"> roku wraz z Planem Kontroli w Domach Pomocy Społecznej, Warsztatach Terapii Zajęciowej i Rodzinach Zastępczych</text:span><text:span text:style-name="T160">.</text:span><text:span text:style-name="T158"> </text:span></text:p>
      <text:p text:style-name="P58">Plan Pracy P<text:span text:style-name="T161">owiatowego </text:span><text:span text:style-name="T162">C</text:span><text:span text:style-name="T161">entrum Pomocy Rodzinie</text:span> w Busku <text:span text:style-name="T147">-</text:span> Zdroju na II półrocze 202<text:span text:style-name="T163">6</text:span> roku wraz z<text:span text:style-name="T164"> </text:span> Planem Kontroli w<text:span text:style-name="T164"> </text:span> Domach Pomocy Społecznej, Warsztatach Terapii Zajęciowej i Rodzinach Zastępczych  <text:span text:style-name="T164">- </text:span>został przyjęty przez Członków Zarządu Powiatu do wiadomości.</text:p>
      <text:p text:style-name="P59"/>
      <text:p text:style-name="P39" loext:marker-style-name="T54"><text:soft-page-break/><text:span text:style-name="T85">Ad. </text:span><text:span text:style-name="T86">9</text:span></text:p>
      <text:p text:style-name="P60">Kierownik Zespołu <text:span text:style-name="T9">Rodzinnej Pieczy Zastępczej, Wypłaty Świadczeń oraz Pomocy Instytucjonalnej</text:span> w Powiatowym Centrum Pomocy Rodzinie w Busku <text:span text:style-name="T11">-</text:span> Zdroju<text:span text:style-name="T147"> </text:span><text:span text:style-name="T9">Justyna Zięba</text:span><text:span text:style-name="T161">,</text:span> <text:span text:style-name="T165">Podinspektor w</text:span><text:span text:style-name="T166"> Zespo</text:span><text:span text:style-name="T165">le</text:span><text:span text:style-name="T166"> Pomocy Osobom Niepełnosprawnym i Obsługi Programów PFRON w</text:span><text:span text:style-name="T167"> </text:span><text:span text:style-name="T166">Powiatowym Centrum Pomocy Rodzinie w Busku </text:span><text:span text:style-name="T168">-</text:span><text:span text:style-name="T166"> Zdroju</text:span><text:span text:style-name="T167"> </text:span><text:span text:style-name="T165">Edyta Borek</text:span><text:span text:style-name="T169">, </text:span>Skarbnik Powiatu Artur Polniak oraz Naczelnik Wydziału SOZ Sławomir Dalach przedstawili <text:span text:style-name="Emphasis">Sprawozdanie rzeczowo – finansowe samorządu powiatowego o zadaniach zrealizowanych ze środków P</text:span><text:span text:style-name="Emphasis"><text:span text:style-name="T170">aństwowego </text:span></text:span><text:span text:style-name="Emphasis">F</text:span><text:span text:style-name="Emphasis"><text:span text:style-name="T170">unduszu </text:span></text:span><text:span text:style-name="Emphasis">R</text:span><text:span text:style-name="Emphasis"><text:span text:style-name="T170">ehabilitacji </text:span></text:span><text:span text:style-name="Emphasis">O</text:span><text:span text:style-name="Emphasis"><text:span text:style-name="T170">sób </text:span></text:span><text:span text:style-name="Emphasis">N</text:span><text:span text:style-name="Emphasis"><text:span text:style-name="T170">iepełnosprawnych</text:span></text:span><text:span text:style-name="Emphasis"> w okresie pierwszego półrocza 202</text:span><text:span text:style-name="Emphasis"><text:span text:style-name="T171">6</text:span></text:span><text:span text:style-name="Emphasis"> roku</text:span> – w brzmieniu stanowiącym <text:span text:style-name="Strong_20_Emphasis"><text:span text:style-name="T72">załącznik nr </text:span></text:span><text:span text:style-name="Strong_20_Emphasis"><text:span text:style-name="T172">7</text:span></text:span> do niniejszego protokołu.</text:p>
      <text:p text:style-name="P61">Po przeanalizowaniu, powyższe sprawozdanie zostało przyjęte przez Członków Zarządu Powiatu w głosowaniu przy 5 głosach –za, 0 głosach –przeciw i 0 głosach –wstrzymał się.</text:p>
      <text:p text:style-name="P62"><text:span text:style-name="T173"/></text:p>
      <text:p text:style-name="P39" loext:marker-style-name="T54"><text:span text:style-name="T85">Ad. </text:span><text:span text:style-name="T86">10</text:span></text:p>
      <text:p text:style-name="P36">Dyrektor Zespołu Opieki Zdrowotnej w Busku <text:span text:style-name="T174">-</text:span> Zdroju Janina Dobaj oraz Główna Księgowa w Zespole Opieki Zdrowotnej w Busku <text:span text:style-name="T174">-</text:span> Zdroju Jolanta Kamińska zapoznały Zarząd Powiatu <text:span text:style-name="T175">z</text:span><text:span text:style-name="T176"> </text:span><text:span text:style-name="T177">n/w</text:span><text:span text:style-name="T176"> </text:span>informacj<text:span text:style-name="T175">ami</text:span>: </text:p>
      <text:p text:style-name="P36"><text:span text:style-name="T178">- </text:span>Rb-Z <text:span text:style-name="T177">- </text:span>kwartalnym sprawozdaniem Zespołu Opieki Zdrowotnej w Busku – Zdroju o stanie zobowiązań wg tytułów dłużnych oraz poręczeń i gwarancji wg stanu na koniec I<text:span text:style-name="T178">I</text:span> kwartału 202<text:span text:style-name="T178">6</text:span> roku<text:span text:style-name="T177">;</text:span> </text:p>
      <text:p text:style-name="P36"><text:span text:style-name="T178">- </text:span>R<text:span text:style-name="T179">b</text:span>-N <text:span text:style-name="T177">- </text:span>kwartalnym sprawozdaniem Zespołu Opieki Zdrowotnej w Busku – Zdroju o stanie należności oraz wybranych aktywów finansowych wg stanu na koniec I<text:span text:style-name="T179">I</text:span> kwartału 202<text:span text:style-name="T179">6</text:span> roku<text:span text:style-name="T177">;</text:span></text:p>
      <text:p text:style-name="P36"><text:s/>– w brzmieniu stanowiącym<text:span text:style-name="T72"> </text:span><text:span text:style-name="Strong_20_Emphasis"><text:span text:style-name="T72">załącznik nr </text:span></text:span><text:span text:style-name="Strong_20_Emphasis"><text:span text:style-name="T180">8</text:span></text:span><text:span text:style-name="T72"> </text:span>do niniejszego protokołu.</text:p>
      <text:p text:style-name="P63">Główna Księgowa w Zespole Opieki Zdrowotnej w Busku <text:span text:style-name="T174">-</text:span> Zdroju Jolanta Kamińska<text:span text:style-name="T175"> szczegółowo omówiła powyższe sprawozdania</text:span><text:span text:style-name="T181">, przedstawiając ich strukturę oraz poszczególne pozycje finansowe. Określiła wysokość poszczególnych kwot</text:span><text:span text:style-name="T175"> </text:span><text:span text:style-name="T182">oraz udzieliła Członkom Zarządu Powiatu wyjaśnień dotyczących najważniejszych pozycji wpływających na wynik finansowy Szpitala.</text:span></text:p>
      <text:p text:style-name="P64" loext:marker-style-name="T54">Informacja w powyższym zakresie została przyjęta przez Członków Zarządu Powiatu do wiadomości.</text:p>
      <text:p text:style-name="P64" loext:marker-style-name="T54"/>
      <text:p text:style-name="P65">Ponadto <text:span text:style-name="T118">Dyrektor Zespołu Opieki Zdrowotnej w Busku </text:span><text:span text:style-name="T183">-</text:span><text:span text:style-name="T118"> Zdroju Janina Dobaj </text:span><text:span text:style-name="T93">zapoznała Zarząd Powiatu z pismem Znak: ZOZ/DO/63/BDM/2026 z dnia 20 lipca 2026 roku</text:span><text:span text:style-name="T184"> - </text:span><text:span text:style-name="T118">w brzmieniu stanowiącym</text:span><text:span text:style-name="T185"> </text:span><text:span text:style-name="Strong_20_Emphasis"><text:span text:style-name="T186">załącznik nr </text:span></text:span><text:span text:style-name="Strong_20_Emphasis"><text:span text:style-name="T187">9</text:span></text:span><text:span text:style-name="T185"> </text:span><text:span text:style-name="T118">do niniejszego protokołu</text:span><text:span text:style-name="T184"> -</text:span><text:span text:style-name="T93"> informującym o braku wolnych </text:span><text:span text:style-name="T184">łóżek w Oddziale Chirurgicznym Ogólnym.</text:span></text:p>
      <text:p text:style-name="P66">Informacja w powyższym zakresie została przyjęta przez Członków Zarządu Powiatu do wiadomości.</text:p>
      <text:p text:style-name="P67"><text:span text:style-name="T188">W dalszej części </text:span><text:span text:style-name="T189">posiedzenia </text:span><text:span text:style-name="T141">Dyrektor Zespołu Opieki Zdrowotnej w Busku </text:span><text:span text:style-name="T174">-</text:span><text:span text:style-name="T141"> Zdroju Janina Dobaj </text:span>zapoznała <text:span text:style-name="T190">Członków </text:span><text:span text:style-name="T191"><text:s/></text:span>Zarząd<text:span text:style-name="T190">u</text:span> Powiatu<text:span text:style-name="T190"> z </text:span><text:span text:style-name="T191">bieżącą działalnością Szpitala, przedstawiając informacje dotyczące funkcjonowania poszczególnych </text:span><text:span text:style-name="T192">o</text:span><text:span text:style-name="T191">ddziałów</text:span><text:span text:style-name="T193"> oraz</text:span><text:span text:style-name="T191"> realizacji świadczeń zdrowotnych</text:span><text:span text:style-name="T193">. Jednocześnie </text:span><text:span text:style-name="T194">Dyrektor </text:span><text:span text:style-name="T193">zwróciła uwagę na najważniejsze wyzwania i trudności</text:span><text:span text:style-name="T195"> z jakimi mierzy się </text:span><text:soft-page-break/><text:span text:style-name="T195">Szpital</text:span><text:span text:style-name="T188"> oraz zapewniła, że p</text:span><text:span text:style-name="T195">odejmowane s</text:span><text:span text:style-name="T188">ą</text:span><text:span text:style-name="T195"> działania mające na celu</text:span><text:span text:style-name="T188"> utrzymanie wysokiej jakości opieki nad pacjentami.</text:span><text:span text:style-name="T194"> <text:s/></text:span><text:span text:style-name="T141">Dyrektor Zespołu Opieki Zdrowotnej w Busku </text:span><text:span text:style-name="T174">-</text:span><text:span text:style-name="T141"> Zdroju Janina Dobaj</text:span><text:span text:style-name="T196"> zwróciła się do Zarządu Powiatu z prośbą o wsparcie działań w związku z prowadzonymi rozmowami dotyczącymi utworzeni</text:span><text:span text:style-name="T197">a w Szpitalu w Busku - Zdroju </text:span><text:span text:style-name="T196">Kardiologii</text:span><text:span text:style-name="T198">, która pozwoli</text:span><text:span text:style-name="T199">łaby</text:span><text:span text:style-name="T198"> na rozwój potencjału placówki i podniesienia jakości świadczonych usług medycznych.</text:span></text:p>
      <text:p text:style-name="P68"><text:span text:style-name="T189">Ponadto, </text:span><text:span text:style-name="T141">Dyrektor Zespołu Opieki Zdrowotnej w </text:span><text:span text:style-name="T200"> </text:span><text:span text:style-name="T141">Busku </text:span><text:span text:style-name="T174">-</text:span><text:span text:style-name="T141"> Zdroju Janina Dobaj</text:span><text:span text:style-name="T201"> </text:span><text:span text:style-name="T202">poinformowała, iż otrzymała </text:span><text:span text:style-name="T201">od Wojewody Świętokrzyskiego zawiadomienie dotycząc</text:span><text:span text:style-name="T202">e</text:span><text:span text:style-name="T201"> planowanych działań związanych z konsolidacją szpitali</text:span><text:span text:style-name="T203"> (zestawienie ogólnopolskie)</text:span><text:span text:style-name="T204">. Na pierwszej pozycji tego zestawienia </text:span><text:span text:style-name="T203">znajduje się</text:span><text:span text:style-name="T204"> Szpital w Proszowicach, który</text:span><text:span text:style-name="T205"> podobno</text:span><text:span text:style-name="T204"> ma zamiar skonsolidować </text:span><text:span text:style-name="T205">się </text:span><text:span text:style-name="T204">w</text:span><text:span text:style-name="T202"> </text:span><text:span text:style-name="T204">całości z jednym ze </text:span><text:span text:style-name="T203">s</text:span><text:span text:style-name="T204">zpitali w województwie świętokrzyskim. </text:span><text:span text:style-name="T205"><text:s/></text:span><text:span text:style-name="T204">Dyrektor </text:span><text:span text:style-name="T205">ZOZ </text:span><text:span text:style-name="T204">zwróciła si</text:span><text:span text:style-name="T203">ę</text:span><text:span text:style-name="T204"> z</text:span><text:span text:style-name="T202"> </text:span><text:span text:style-name="T204">pytaniem czy dotyczy to Szpitala w Busku - Zdroju?</text:span></text:p>
      <text:p text:style-name="P69">Przewodniczący Zarządu Jerzy Kolarz poinformował, iż w przedmiotowej sprawie brak jest na dzień dzisiejszy jakichkolwiek informacji<text:span text:style-name="T205"> </text:span>oraz zaznaczył, i<text:span text:style-name="T205">ż</text:span> powyższe <text:span text:style-name="T205">działania </text:span>wi<text:span text:style-name="T205">ą</text:span>zał<text:span text:style-name="T205">y</text:span>by si<text:span text:style-name="T205">ę</text:span> z<text:span text:style-name="T205"> </text:span>koniecznością <text:span text:style-name="T205">wyrażenia odpowiednich zgód</text:span><text:span text:style-name="T206">,</text:span><text:span text:style-name="T205"> a także </text:span>wszczęcia odpowiednich procedur. </text:p>
      <text:p text:style-name="P70" loext:marker-style-name="T6"><text:span text:style-name="T207">W związku z powyższym Zarząd Powiatu zobowiązał </text:span><text:span text:style-name="T6"><text:s/>Naczelnik</text:span><text:span text:style-name="T207">a</text:span><text:span text:style-name="T6"> Wydziału Spraw Obywatelskich, Zdrowia i Obrony Cywilnej</text:span><text:span text:style-name="T207"> Sławomira Dalacha do sprawdzenia powyższej informacji w merytorycznym Wydziale </text:span><text:span text:style-name="T208">Świętokrzyskiego </text:span><text:span text:style-name="T207">Urzędu Wojewódzkiego</text:span><text:span text:style-name="T208"> w Kielcach</text:span><text:span text:style-name="T207">.</text:span></text:p>
      <text:p text:style-name="P71" loext:marker-style-name="T6"/>
      <text:p text:style-name="P71" loext:marker-style-name="T6">Jednocześnie <text:span text:style-name="T209">Zarząd Powiatu zobowiązał </text:span>Naczelnik<text:span text:style-name="T209">a</text:span> Wydziału Spraw Obywatelskich, Zdrowia i Obrony Cywilnej<text:span text:style-name="T209"> Sławomira Dalacha</text:span>, po wcześniejszej konsultacji z Dyrektor Zespołu Opieki Zdrowotnej w Busku - Zdroju do zasygnalizowania <text:span text:style-name="T210">właściwym </text:span><text:span text:style-name="T211">służbom Wojewody Świętokrzyskiego </text:span>problemu dotycząc<text:span text:style-name="T210">ego</text:span><text:span text:style-name="T212"> </text:span><text:span text:style-name="T210">procesu </text:span><text:span text:style-name="T212">ustalania map potrzeb zdrowotnych</text:span> <text:span text:style-name="T210">oraz</text:span> wyra<text:span text:style-name="T212">żenia</text:span> zaniepokojeni<text:span text:style-name="T212">a </text:span><text:span text:style-name="T210">w tym zakresie, w szczególności w kontekście wpływu tych działań na funkcjonowanie Szpitala w Busku - Zdroju oraz planowanie jego dalszego rozwoju. Wystąpienie to winno również zawierać prośbę o przedstawienie jasnego i spójnego planu działań na przyszłość, uwzględniającego potrzeby jednostek ochrony</text:span><text:span text:style-name="T213"> </text:span><text:span text:style-name="T210">zdrowia. </text:span></text:p>
      <text:p text:style-name="P72" loext:marker-style-name="T6"/>
      <text:p text:style-name="P73">Po<text:span text:style-name="T209">wyższe stanowisko</text:span> zostało przyjęte przez Członków Zarządu Powiatu w głosowaniu przy 5<text:span text:style-name="T209"> </text:span>głosach –za, 0 głosach –przeciw i 0 głosach –wstrzymał się.</text:p>
      <text:p text:style-name="P55" loext:marker-style-name="T54"><text:span text:style-name="T145">Ad. </text:span><text:span text:style-name="T146">11</text:span></text:p>
      <text:p text:style-name="P74"><text:span text:style-name="T214">Dyrektor Powiatowego </text:span><text:span text:style-name="T215">Z</text:span><text:span text:style-name="T214">arządu Dróg w Busku - Zdroju </text:span><text:span text:style-name="T215">Krzysztof Tułak oraz </text:span><text:span text:style-name="T216">Naczelnik Wydziału Geodezji, Katastru i Gospodarki Nieruchomościami</text:span><text:span text:style-name="T214"> </text:span><text:span text:style-name="T216">Grzegorz Zięba </text:span><text:span text:style-name="T214">zapozna</text:span><text:span text:style-name="T215">li</text:span><text:span text:style-name="T214"> Członków Zarządu Powiatu z</text:span><text:span text:style-name="T149"> wniosk</text:span><text:span text:style-name="T217">iem</text:span><text:span text:style-name="T149"> o nabycie przez Powiat Buski nieruchomości położonych w obrębie 0003 Czyżów, gm. Stopnica </text:span><text:span text:style-name="T218">- </text:span><text:span text:style-name="T219">w brzmieniu </text:span><text:span text:style-name="T220">stanowi</text:span><text:span text:style-name="T221">ącym</text:span><text:span text:style-name="T220"> </text:span><text:span text:style-name="Strong_20_Emphasis"><text:span text:style-name="T222">załącznik nr </text:span></text:span><text:span text:style-name="Strong_20_Emphasis"><text:span text:style-name="T223">1</text:span></text:span><text:span text:style-name="Strong_20_Emphasis"><text:span text:style-name="T224">0</text:span></text:span><text:span text:style-name="T220"> do niniejszego protokołu</text:span><text:span text:style-name="T225">, wyrażając negatywną rekomendację w powyższym zakresie.</text:span></text:p>
      <text:p text:style-name="P75"/>
      <text:p text:style-name="P76"><text:span text:style-name="T141">Po analiz</text:span><text:span text:style-name="T104">ie i dyskusji</text:span><text:span text:style-name="T141"> powyższy wniosek został </text:span><text:span text:style-name="T226">negatywnie</text:span><text:span text:style-name="T141"> zaopiniowany przez Zarząd Powiatu w głosowaniu przy 5 głosach –za, 0 głosach –przeciw i 0 głosach –wstrzymał się</text:span><text:span text:style-name="T227">, z uwagi na brak <text:s/>zabezpieczonych środków finansowych w budżecie Powiatu Buskiego</text:span><text:span text:style-name="T228"> na wykup </text:span><text:span text:style-name="T199">przedmiotowych <text:s/></text:span><text:span text:style-name="T229">nieruchomości</text:span><text:span text:style-name="T228">. </text:span></text:p>
      <text:p text:style-name="P77"/>
      <text:p text:style-name="P77"/>
      <text:p text:style-name="P39" loext:marker-style-name="T54"><text:soft-page-break/><text:span text:style-name="T85">Ad. </text:span><text:span text:style-name="T86">12</text:span></text:p>
      <text:p text:style-name="P78">Dyrektor Powiatowego Zarządu Dróg w Busku <text:span text:style-name="T228">-</text:span> Zdroju Krzysztof Tułak zapoznał Zarząd Powiatu z <text:span text:style-name="T230">petycją</text:span> <text:span text:style-name="T230">M</text:span>ieszkańców m<text:span text:style-name="T230">iejscowości Zagórzany i Sołtysa m. </text:span><text:span text:style-name="T231">Z</text:span><text:span text:style-name="T230">agórzany </text:span><text:span text:style-name="T231">w sprawie wykonania chodnika przy drodze powiatowej Nr 1059T Solec - Zdrój - </text:span><text:span text:style-name="T232">Z</text:span><text:span text:style-name="T231">agórzany - Ostrowce dł.</text:span><text:span text:style-name="T226"> </text:span><text:span text:style-name="T231">ok. 800 m przez miejscowość </text:span><text:span text:style-name="T232">Z</text:span><text:span text:style-name="T231">agórzany. </text:span></text:p>
      <text:p text:style-name="P78"><text:span text:style-name="T232">Petycja</text:span> <text:span text:style-name="T232">M</text:span>ieszkańców m<text:span text:style-name="T230">iejscowości Zagórzany i Sołtysa m. </text:span><text:span text:style-name="T231">Z</text:span><text:span text:style-name="T230">agórzany </text:span>wraz z pismem Dyrektora Powiatowego Zarządu Dróg w Busku – Zdroju Znak: PZD-S3.0<text:span text:style-name="T232">50</text:span>.<text:span text:style-name="T232">14</text:span>.2026 z dn<text:span text:style-name="T229">ia</text:span> 1<text:span text:style-name="T232">6</text:span>.0<text:span text:style-name="T232">7</text:span>.2026 r. stanowi <text:span text:style-name="Strong_20_Emphasis"><text:span text:style-name="T72">załącznik nr </text:span></text:span><text:span text:style-name="Strong_20_Emphasis"><text:span text:style-name="T233">11</text:span></text:span> do niniejszego protokołu. </text:p>
      <text:p text:style-name="P78"><text:span text:style-name="T230">M</text:span>ieszkań<text:span text:style-name="T234">cy</text:span> m<text:span text:style-name="T230">iejscowości Zagórzany i Sołtys m. </text:span><text:span text:style-name="T231">Z</text:span><text:span text:style-name="T230">agórzany</text:span><text:span text:style-name="T234"> żądają niezwłocznego podjęcia inwestycji polegającej na budowie chodników, bezpiecznych poboczy oraz modernizacji nawierzchni drogi powiatowej Nr 1059T w miejscowości </text:span><text:span text:style-name="T235">Z</text:span><text:span text:style-name="T234">agórzany. O</text:span><text:span text:style-name="T235">b</text:span><text:span text:style-name="T234">ecny stan infrastruktury drogowej w </text:span><text:span text:style-name="T235">Z</text:span><text:span text:style-name="T234">agórzanach jest niedopuszczalny i zagraża bezpośrednio życiu ludzi. Petycja zawiera żądani</text:span><text:span text:style-name="T235">a</text:span><text:span text:style-name="T234">:</text:span></text:p>
      <text:p text:style-name="P79">1. Niezwłocznego włączenia budowy chodnika oraz modernizacji nawierzchni drogi w<text:span text:style-name="T235"> Z</text:span>agórzanach do planu wydatków inwestycyjnych Powiatu Bu<text:span text:style-name="T235">s</text:span>kiego.</text:p>
      <text:p text:style-name="P79">2. Montażu aktywnego oznakowania ostrzegawczego, w szczególności tablic wyświetlaj<text:span text:style-name="T235">ą</text:span>cych prędkość pojazdów oraz aktywnych znaków ostrzegawczych z pulsacyjnym sygnałem świetlnym LED w<text:span text:style-name="T235"> </text:span>punktach o największym zagrożeniu.</text:p>
      <text:p text:style-name="P79">3. Wyjaśnienia dlaczego wielokrotne wnioski mieszkańców z ostatnich 5 lat były ignorowane na rzecz inwestycji o obiektywnie niższym priorytecie bezpieczeństwa.</text:p>
      <text:p text:style-name="P80"/>
      <text:p text:style-name="P81"><text:span text:style-name="T214">Dyrektor Powiatowego </text:span><text:span text:style-name="T215">Z</text:span><text:span text:style-name="T214">arządu Dróg w Busku - Zdroju </text:span><text:span text:style-name="T215">Krzysztof Tułak</text:span><text:span text:style-name="T225"> wyra</text:span><text:span text:style-name="T236">ził</text:span><text:span text:style-name="T225"> negatywną rekomendację w </text:span><text:span text:style-name="T237">zakresie złożonej petycji.</text:span></text:p>
      <text:p text:style-name="P82"/>
      <text:p text:style-name="P83">Zarząd Powiatu po dokonaniu szczegółowej analizy<text:span text:style-name="T235"> </text:span>i dyskusji <text:span text:style-name="T238">negatywnie zaopiniował </text:span><text:span text:style-name="T239">rozpatrzenie </text:span><text:span text:style-name="T238">w/w petycj</text:span><text:span text:style-name="T239">i</text:span><text:span text:style-name="T238"> </text:span>w głosowaniu przy 5 głosach –za, 0<text:span text:style-name="T235"> </text:span>głosach –przeciw i 0 głosach –wstrzymał się<text:span text:style-name="T240">. J</text:span><text:span text:style-name="T241">ednocześnie </text:span><text:span text:style-name="T242">Z</text:span><text:span text:style-name="T240">arząd Powiatu </text:span><text:span text:style-name="T241">zobowiąz</text:span><text:span text:style-name="T240">ał</text:span><text:span text:style-name="T241"> Dyrektora Powiatowego Zarządu Dróg w Busku - Zdroju </text:span><text:span text:style-name="T243">Krzysztofa Tułaka </text:span><text:span text:style-name="T241">do udzielenia Osobom wnoszącym petycję </text:span><text:span text:style-name="T243">stosownej </text:span><text:span text:style-name="T241">odpowiedzi</text:span><text:span text:style-name="T240"> wraz z uzasadnianiem w zakresie jej negatywnego rozpatrzenia.</text:span></text:p>
      <text:p text:style-name="P84" loext:marker-style-name="T54"><text:span text:style-name="T85">Ad. </text:span><text:span text:style-name="T86">1</text:span><text:span text:style-name="T244">3</text:span></text:p>
      <text:p text:style-name="P85" loext:marker-style-name="T54"><text:span text:style-name="T245">1. </text:span><text:span text:style-name="T246">Dyrektor </text:span><text:span text:style-name="T247">Powiatowego Zarządu Dróg w Busku </text:span><text:span text:style-name="T248">-</text:span><text:span text:style-name="T247"> Zdroju Krzysztof Tułak zapoznał Zarząd Powiatu z informacją na temat poniesionych wydatków na bieżące utrzymanie dróg </text:span><text:span text:style-name="T249">w okresie </text:span><text:span text:style-name="T250">od </text:span><text:span text:style-name="T249">01.01.2026 roku do 30.06.2026 roku</text:span><text:span text:style-name="T250">. </text:span><text:span text:style-name="T247">Informacja w </text:span><text:span text:style-name="T251"> </text:span><text:span text:style-name="T247">przedmiotowym zakresie</text:span><text:span text:style-name="T252"> Znak:PZD.S2.3</text:span><text:span text:style-name="T253">011</text:span><text:span text:style-name="T252">.</text:span><text:span text:style-name="T253">25</text:span><text:span text:style-name="T252">.202</text:span><text:span text:style-name="T253">6</text:span><text:span text:style-name="T252"> z dnia </text:span><text:span text:style-name="T253">09</text:span><text:span text:style-name="T252">.07.202</text:span><text:span text:style-name="T253">6 roku </text:span><text:span text:style-name="T252"><text:s/></text:span><text:span text:style-name="T253">-</text:span><text:span text:style-name="T252"> stanowi </text:span><text:span text:style-name="Emphasis"><text:span text:style-name="Strong_20_Emphasis"><text:span text:style-name="T254">załącznik nr</text:span></text:span></text:span><text:span text:style-name="Emphasis"><text:span text:style-name="Strong_20_Emphasis"><text:span text:style-name="T255"> 1</text:span></text:span></text:span><text:span text:style-name="Strong_20_Emphasis"><text:span text:style-name="T256">2</text:span></text:span><text:span text:style-name="T257"> </text:span><text:span text:style-name="T252">do niniejszego protokołu.</text:span></text:p>
      <text:p text:style-name="P86" loext:marker-style-name="T54"/>
      <text:p text:style-name="P87" loext:marker-style-name="T54">Skarbnik Powiatu Artur Polniak zwrócił uwagę na potrzebę<text:span text:style-name="T101"> prowadzenia polityki oszczędnościowej</text:span><text:span text:style-name="T258"> w/w jednos</text:span><text:span text:style-name="T259">tki</text:span><text:span text:style-name="T260">, w związku ze wzrostem cen paliw. <text:s/></text:span></text:p>
      <text:p text:style-name="P88"><text:soft-page-break/>Informacja w powyższym zakresie została przyjęta przez Członków Zarządu Powiatu do wiadomości.</text:p>
      <text:p text:style-name="P89" loext:marker-style-name="T22"><text:span text:style-name="T261">2. </text:span><text:span text:style-name="T262">W dalszej części posiedzenia </text:span>Dyrektor Powiatowego Zarządu Dróg w Busku <text:span text:style-name="T263">-</text:span> Zdroju Krzysztof Tułak zapoznał Zarząd Powiatu<text:span text:style-name="T264"> z pismem </text:span><text:span text:style-name="T265">Znak: PZD-S3.031.11.2026 z dnia 20.07.2026 roku w sprawie wniosku </text:span>Burmistrza Miasta i Gminy Nowy <text:span text:style-name="T266">Korczyn</text:span><text:span text:style-name="T267"> </text:span><text:span text:style-name="T268">dotyczącego</text:span> ponownego zaopiniowania/uzgodnienia projektu planu ogólnego Gminy Nowy Korczyn<text:span text:style-name="T264"> -</text:span> w brzmieniu<text:span text:style-name="T264"> </text:span>stanowiącym <text:span text:style-name="Strong_20_Emphasis"><text:span text:style-name="T72">załącznik nr </text:span></text:span><text:span text:style-name="Strong_20_Emphasis"><text:span text:style-name="T269">13</text:span></text:span><text:span text:style-name="T72"> </text:span>do niniejszego protokołu. </text:p>
      <text:p text:style-name="P90"/>
      <text:p text:style-name="P90">Po analizie i dyskusji, Zarząd Powiatu przychylił się do rekomendacji Dyrektora Powiatowego Zarządu Dróg w Busku – Zdroju<text:span text:style-name="T270"> w zakresie pozytywnego </text:span><text:span text:style-name="T129">zaopiniowania/uzgodnienia projektu planu ogólnego Gminy Nowy Korczyn</text:span><text:span text:style-name="T271">.</text:span></text:p>
      <text:p text:style-name="P90">Powyższe stanowisko zostało przyjęte przez Zarząd Powiatu w głosowaniu przy 5 głosach –za, 0<text:span text:style-name="T272"> </text:span>głosach –przeciw i 0 głosach –wstrzymał się. </text:p>
      <text:p text:style-name="P91"/>
      <text:p text:style-name="P92"><text:span text:style-name="T273">3. </text:span><text:span text:style-name="T274">Dyrektor Powiatowego Zarządu Dróg w Busku </text:span><text:span text:style-name="T275">-</text:span><text:span text:style-name="T274"> Zdroju Krzysztof Tułak </text:span><text:span text:style-name="T276">oraz</text:span><text:span text:style-name="T277"> </text:span><text:span text:style-name="T278">Skarbnik Powiatu Artur Polniak zapozna</text:span><text:span text:style-name="T277">li</text:span><text:span text:style-name="T278"> Zarząd Powiatu z wnioskiem</text:span><text:span text:style-name="T279"> </text:span><text:span text:style-name="T280">Znak: </text:span><text:span text:style-name="T281">PZD.S2.3011.26.2026 z dnia 20.07.2026 roku</text:span><text:span text:style-name="T280"> o </text:span><text:span text:style-name="T281">dokonanie zmian mi</text:span><text:span text:style-name="T282">ę</text:span><text:span text:style-name="T281">dzy paragrafiami w planie wydatków na 2026 rok</text:span><text:span text:style-name="T283"> </text:span><text:span text:style-name="T278">– w</text:span><text:span text:style-name="T284"> </text:span><text:span text:style-name="T278">brzmieniu stanowiącym </text:span><text:span text:style-name="Emphasis"><text:span text:style-name="T285">załącznik nr </text:span></text:span><text:span text:style-name="Emphasis"><text:span text:style-name="T286">14</text:span></text:span><text:span text:style-name="T278"> do niniejszego protokołu.</text:span></text:p>
      <text:p text:style-name="P91"/>
      <text:p text:style-name="P93"><text:span text:style-name="T287">Po przeanalizowaniu, powyższy wniosek został pozytywnie zaopiniowany przez Zarząd Powiatu w</text:span><text:span text:style-name="T288"> </text:span><text:span text:style-name="T287">głosowaniu przy </text:span><text:span text:style-name="T288">5</text:span><text:span text:style-name="T287"> głosach –za, 0 głosach –przeciw i 0 głosach –wstrzymał się.</text:span></text:p>
      <text:p text:style-name="P94"/>
      <text:p text:style-name="P94"/>
      <text:p text:style-name="P95"><text:span text:style-name="T289">4. </text:span>Przewodniczący Zarządu Jerzy Kolarz <text:span text:style-name="T290">przedstawił propozycje </text:span><text:span text:style-name="T291">5 </text:span><text:span text:style-name="T290">odcinków dróg do </text:span><text:span text:style-name="T292">zgłoszenia </text:span><text:span text:style-name="T293">jako </text:span><text:span text:style-name="T290">wniosk</text:span><text:span text:style-name="T293">i</text:span><text:span text:style-name="T290"> na rok 2027</text:span> <text:span text:style-name="T290">w ramach programu</text:span><text:span text:style-name="T291">:</text:span><text:span text:style-name="T290"> Rządowy Fundusz Rozwoju Dróg (dawna nazwa Fundusz Dróg Samorządowych)</text:span><text:span text:style-name="T294"> - w brzmieniu stanowiącym </text:span><text:span text:style-name="T295">załącznik nr 15</text:span><text:span text:style-name="T294"> do niniejszego protokołu.</text:span></text:p>
      <text:p text:style-name="P95"/>
      <text:p text:style-name="P96"><text:span text:style-name="T296">Trzy</text:span><text:span text:style-name="T297"> w</text:span>nioski <text:span text:style-name="T298">na przebudowę</text:span>:</text:p>
      <text:p text:style-name="P97">1. Gmina Busko - Zdrój<text:span text:style-name="T299"> - ciąg drogi Nr 1034T</text:span><text:span text:style-name="T300">:</text:span></text:p>
      <text:p text:style-name="P97"><text:span text:style-name="T301">Przebudowa drogi powiatowej Nr 1034T Młyny - Szaniec</text:span><text:span text:style-name="T300"> </text:span><text:span text:style-name="T301">-</text:span><text:span text:style-name="T300"> </text:span><text:span text:style-name="T301">Nowy </text:span><text:span text:style-name="T300">Folwark</text:span><text:span text:style-name="T301"> od km 0+000 do km</text:span><text:span text:style-name="T300"> 1+800 dł. 1800 m w m. Młyny gmina Busko - Zdrój.</text:span></text:p>
      <text:p text:style-name="P97"><text:span text:style-name="T301">Przebudowa drogi powiatowej Nr 1034T Młyny - Szaniec</text:span><text:span text:style-name="T300"> </text:span><text:span text:style-name="T301">-</text:span><text:span text:style-name="T300"> </text:span><text:span text:style-name="T301">Nowy </text:span><text:span text:style-name="T300">Folwark</text:span><text:span text:style-name="T301"> od km </text:span><text:span text:style-name="T299">4</text:span><text:span text:style-name="T301">+</text:span><text:span text:style-name="T299">971</text:span><text:span text:style-name="T301"> do km</text:span><text:span text:style-name="T300"> </text:span><text:span text:style-name="T299">5</text:span><text:span text:style-name="T300">+</text:span><text:span text:style-name="T299">706</text:span><text:span text:style-name="T300"> dł. </text:span><text:span text:style-name="T299">735</text:span><text:span text:style-name="T300"> m.</text:span></text:p>
      <text:p text:style-name="P97"><text:span text:style-name="T301">Przebudowa drogi powiatowej Nr 1034T Młyny - Szaniec</text:span><text:span text:style-name="T300"> </text:span><text:span text:style-name="T301">-</text:span><text:span text:style-name="T300"> </text:span><text:span text:style-name="T301">Nowy </text:span><text:span text:style-name="T300">Folwark</text:span><text:span text:style-name="T301"> od km </text:span><text:span text:style-name="T299">6</text:span><text:span text:style-name="T301">+</text:span><text:span text:style-name="T299">220</text:span><text:span text:style-name="T301"> do km</text:span><text:span text:style-name="T300"> </text:span><text:span text:style-name="T299">6</text:span><text:span text:style-name="T300">+</text:span><text:span text:style-name="T299">910</text:span><text:span text:style-name="T300"> dł. </text:span><text:span text:style-name="T299">690</text:span><text:span text:style-name="T300"> m.</text:span></text:p>
      <text:p text:style-name="P97"/>
      <text:p text:style-name="P98">2. Gmina Nowy Korczyn <text:span text:style-name="T302">- </text:span>Nr drogi 1083T:</text:p>
      <text:p text:style-name="P99"><text:span text:style-name="T301">Przebudowa drogi powiatowej Nr 10</text:span><text:span text:style-name="T303">83</text:span><text:span text:style-name="T301">T </text:span><text:span text:style-name="T303">Ostrowce</text:span><text:span text:style-name="T301"> - </text:span><text:span text:style-name="T303">Kawęczyn</text:span><text:span text:style-name="T300"> </text:span><text:span text:style-name="T301">-</text:span><text:span text:style-name="T300"> </text:span><text:span text:style-name="T303">Brzostków</text:span><text:span text:style-name="T301"> od km </text:span><text:span text:style-name="T303">4</text:span><text:span text:style-name="T301">+0</text:span><text:span text:style-name="T303">40</text:span><text:span text:style-name="T301"> do km</text:span><text:span text:style-name="T300"> </text:span><text:span text:style-name="T303">4</text:span><text:span text:style-name="T300">+8</text:span><text:span text:style-name="T303">64</text:span><text:span text:style-name="T300"> dł. </text:span><text:span text:style-name="T303">824</text:span><text:span text:style-name="T300"> m </text:span><text:span text:style-name="T303">i </text:span><text:span text:style-name="T301">od km </text:span><text:span text:style-name="T303">4</text:span><text:span text:style-name="T301">+</text:span><text:span text:style-name="T303">874</text:span><text:span text:style-name="T301"> do km</text:span><text:span text:style-name="T300"> </text:span><text:span text:style-name="T303">5</text:span><text:span text:style-name="T300">+</text:span><text:span text:style-name="T303">774</text:span><text:span text:style-name="T300"> dł. </text:span><text:span text:style-name="T303">900</text:span><text:span text:style-name="T300"> m.</text:span></text:p>
      <text:p text:style-name="P100"/>
      <text:p text:style-name="P100"/>
      <text:p text:style-name="P101"><text:soft-page-break/><text:span text:style-name="T304">3</text:span>. Gmina Stopnica -<text:span text:style-name="T303"> </text:span><text:span text:style-name="T299">Nr drogi 10</text:span><text:span text:style-name="T305">26</text:span><text:span text:style-name="T299">T:</text:span></text:p>
      <text:p text:style-name="P101">Przebudowa drogi powiatowej Nr 1026T Widuchowa - Ruczynów - Skrobaczów <text:span text:style-name="T301">od km </text:span><text:span text:style-name="T305">3</text:span><text:span text:style-name="T301">+</text:span><text:span text:style-name="T305">475</text:span><text:span text:style-name="T301"> do km</text:span><text:span text:style-name="T300"> </text:span><text:span text:style-name="T305">7</text:span><text:span text:style-name="T300">+</text:span><text:span text:style-name="T305">450</text:span><text:span text:style-name="T300"> dł. </text:span><text:span text:style-name="T305">3975</text:span><text:span text:style-name="T300"> m</text:span><text:span text:style-name="T305">b</text:span><text:span text:style-name="T300">.</text:span></text:p>
      <text:p text:style-name="P101"/>
      <text:p text:style-name="P102"><text:span text:style-name="T297">Dwa w</text:span>nioski remontowe:</text:p>
      <text:p text:style-name="P103"><text:span text:style-name="T293">1</text:span>. Gmina <text:span text:style-name="T297">Solec - Zdrój i Gmina Pacanów</text:span> -<text:span text:style-name="T303"> </text:span><text:span text:style-name="T297">ciąg drogi </text:span><text:span text:style-name="T299">Nr 10</text:span><text:span text:style-name="T297">61</text:span><text:span text:style-name="T299">T:</text:span></text:p>
      <text:p text:style-name="P103"><text:span text:style-name="T306">Remont</text:span> drogi powiatowej Nr 10<text:span text:style-name="T297">61</text:span>T <text:span text:style-name="T297">Zborów - Włosnowice - Świniary - Trzebica </text:span><text:s/><text:span text:style-name="T301">od km </text:span><text:span text:style-name="T297">4</text:span><text:span text:style-name="T301">+</text:span><text:span text:style-name="T297">970</text:span><text:span text:style-name="T301"> do km</text:span><text:span text:style-name="T300"> </text:span><text:span text:style-name="T297">6</text:span><text:span text:style-name="T300">+</text:span><text:span text:style-name="T297">450</text:span><text:span text:style-name="T300"> dł. </text:span><text:span text:style-name="T297">1480</text:span><text:span text:style-name="T300"> m.</text:span></text:p>
      <text:p text:style-name="P104"><text:span text:style-name="T306">Remont</text:span> drogi powiatowej Nr 10<text:span text:style-name="T297">61</text:span>T <text:span text:style-name="T297">Zborów - Włosnowice - Świniary - Trzebica </text:span><text:s/><text:span text:style-name="T301">od km </text:span><text:span text:style-name="T296">6</text:span><text:span text:style-name="T301">+</text:span><text:span text:style-name="T296">450</text:span><text:span text:style-name="T301"> do km</text:span><text:span text:style-name="T300"> </text:span><text:span text:style-name="T296">8</text:span><text:span text:style-name="T300">+</text:span><text:span text:style-name="T296">020</text:span><text:span text:style-name="T300"> dł. </text:span><text:span text:style-name="T297">1</text:span><text:span text:style-name="T296">570</text:span><text:span text:style-name="T300"> m.</text:span></text:p>
      <text:p text:style-name="P104"/>
      <text:p text:style-name="P105"><text:span text:style-name="T293">2</text:span>. Gmina <text:span text:style-name="T293">Wiślica</text:span> -<text:span text:style-name="T303"> </text:span><text:span text:style-name="T299">Nr drogi 10</text:span><text:span text:style-name="T306">9</text:span><text:span text:style-name="T293">0</text:span><text:span text:style-name="T299">T:</text:span></text:p>
      <text:p text:style-name="P105"><text:span text:style-name="T306">Remont</text:span> drogi powiatowej Nr 10<text:span text:style-name="T306">9</text:span><text:span text:style-name="T307">0</text:span>T <text:span text:style-name="T307">Szczerbaków</text:span> - <text:span text:style-name="T307">Szczytniki</text:span> - <text:span text:style-name="T307">Nowy Korczyn</text:span><text:span text:style-name="T306"> </text:span><text:span text:style-name="T301">od km </text:span><text:span text:style-name="T306">0</text:span><text:span text:style-name="T301">+</text:span><text:span text:style-name="T306">000</text:span><text:span text:style-name="T301"> do km</text:span><text:span text:style-name="T300"> </text:span><text:span text:style-name="T307">0</text:span><text:span text:style-name="T300">+</text:span><text:span text:style-name="T307">94</text:span><text:span text:style-name="T305">0</text:span><text:span text:style-name="T300"> dł. </text:span><text:span text:style-name="T307">940</text:span><text:span text:style-name="T300"> m.</text:span></text:p>
      <text:p text:style-name="P106"/>
      <text:p text:style-name="P107"><text:span text:style-name="T308">Po dokonaniu szczegółowej analizy Członkowie</text:span> Zarządu <text:span text:style-name="T309">w głosowaniu przy 5 głosach –za, 0</text:span><text:span text:style-name="T310"> </text:span><text:span text:style-name="T309">głosach –przeciw i 0 głosach –wstrzymał się</text:span><text:span text:style-name="T311">, </text:span>pozytywnie <text:span text:style-name="T308">zaopiniowali</text:span> przedstawion<text:span text:style-name="T308">e</text:span> wyżej propozycj<text:span text:style-name="T308">e</text:span> odcinków dróg <text:span text:style-name="T312">jako </text:span><text:span text:style-name="T290">wnios</text:span><text:span text:style-name="T312">ki</text:span><text:span text:style-name="T290"> </text:span><text:span text:style-name="T312">do zgłoszenia</text:span><text:span text:style-name="T313"> </text:span><text:span text:style-name="T290">w ramach programu</text:span><text:span text:style-name="T291">:</text:span><text:span text:style-name="T290"> Rządowy Fundusz Rozwoju Dróg</text:span><text:span text:style-name="T312">, zobowiązując jednocześnie</text:span><text:span text:style-name="T314"> </text:span><text:span text:style-name="T312">Dyrektora Powiatowego </text:span><text:span text:style-name="T315">Z</text:span><text:span text:style-name="T312">arządu Dróg w</text:span><text:span text:style-name="T315"> </text:span><text:span text:style-name="T312">Busku - <text:s/>Zdroju </text:span><text:span text:style-name="T316">Krzysztofa Tułaka </text:span><text:span text:style-name="T312">do przygotowania</text:span><text:span text:style-name="T314"> </text:span><text:span text:style-name="T316">oraz do zlecenia w trybie pilnym opracowania stosownej dokumentacji </text:span><text:span text:style-name="T317">w zakresie </text:span><text:span text:style-name="T318">zgłoszeń</text:span><text:span text:style-name="T317"> na budowę </text:span><text:span text:style-name="T316">dla odcinków dróg, które tej dokumentacji nie </text:span><text:span text:style-name="T318">posiadają</text:span><text:span text:style-name="T316">. <text:s/></text:span></text:p>
      <text:p text:style-name="P107"/>
      <text:p text:style-name="P106"><text:span text:style-name="T319">5. </text:span>Wiceprzewodniczący Zarządu Stanisław Klimczak<text:span text:style-name="T320"> </text:span><text:span text:style-name="T321">poinformował, iż zawsze </text:span><text:span text:style-name="T322">pozytywnie odn</text:span><text:span text:style-name="T321">osi</text:span><text:span text:style-name="T322"> się do przedstawi</text:span><text:span text:style-name="T321">a</text:span><text:span text:style-name="T322">nych propozycji</text:span><text:span text:style-name="T321"> w zakresie modernizacji i remontów dróg powiatowych</text:span><text:span text:style-name="T323"> w poszczególnych Gminach Powiatu Buskiego</text:span><text:span text:style-name="T322">. J</text:span>ednocześnie <text:span text:style-name="T322">zwrócił się </text:span><text:span text:style-name="T324">do Członków Zarządu Powiatu </text:span>z prośbą o uwzględnienie<text:span text:style-name="T322"> - </text:span><text:span text:style-name="T325">po zakończeniu procesu weryfikacji </text:span><text:span text:style-name="T317">wniosków </text:span><text:span text:style-name="T325">zgłoszonych</text:span><text:span text:style-name="T317"> </text:span><text:span text:style-name="T325">w</text:span><text:span text:style-name="T326"> </text:span><text:span text:style-name="T325">ramach środków przeznaczonych na usuwanie skutków powodzi</text:span><text:span text:style-name="T322"> - </text:span><text:span text:style-name="T325"><text:s/>remontu </text:span><text:span text:style-name="T322">odcinka </text:span><text:span text:style-name="T325">drogi zlokalizowanej na terenie Gminy Gnojno. </text:span></text:p>
      <text:p text:style-name="P108"/>
      <text:p text:style-name="P108">W wyniku sprzeciwu<text:span text:style-name="T327"> </text:span><text:span text:style-name="T328">zgłoszonego </text:span><text:span text:style-name="T327">ze strony </text:span><text:span text:style-name="T320">Przewodniczącego </text:span><text:span text:style-name="T329">Z</text:span><text:span text:style-name="T320">arządu Jerzego Kol</text:span><text:span text:style-name="T329">arza</text:span><text:span text:style-name="T327">, </text:span><text:span text:style-name="T330">Wiceprzewodniczący Zarządu Stanisław Klimczak</text:span><text:span text:style-name="T329"> </text:span><text:span text:style-name="T327">ponowił swoją prośbę </text:span><text:span text:style-name="T320">zaznaczając jednocześnie, że </text:span><text:span text:style-name="T327">za każdym razem </text:span><text:span text:style-name="T320">spotyka się z odmową ze strony Przewodniczącego </text:span><text:span text:style-name="T329">Z</text:span><text:span text:style-name="T320">arządu</text:span><text:span text:style-name="T331">. </text:span><text:span text:style-name="T320"><text:s/></text:span><text:span text:style-name="T331">W związku z</text:span><text:span text:style-name="T328"> </text:span><text:span text:style-name="T314">powyższym</text:span><text:span text:style-name="T331"> stanowczo wyraził swoje stanowisko,</text:span><text:span text:style-name="T332"> wskazując na konieczność </text:span><text:span text:style-name="T333">obiektywnej oceny sytuacji i uwzględnienia zgł</text:span><text:span text:style-name="T334">o</text:span><text:span text:style-name="T333">sz</text:span><text:span text:style-name="T334">o</text:span><text:span text:style-name="T333">nych przez Niego argumentów. </text:span><text:span text:style-name="T335">W</text:span><text:span text:style-name="T330">iceprzewodniczący Zarządu Stanisław Klimczak </text:span><text:span text:style-name="T336">p</text:span><text:span text:style-name="T337">odkreślił, że podejmowane przez Niego działania </text:span><text:span text:style-name="T338">i zgłaszane wnioski</text:span><text:span text:style-name="T328"> w zakresie remontów i modernizacji dróg</text:span><text:span text:style-name="T338"> </text:span><text:span text:style-name="T337">wynikają </text:span><text:span text:style-name="T314">tylko i wyłącznie </text:span><text:span text:style-name="T337">z</text:span><text:span text:style-name="T314"> </text:span><text:span text:style-name="T337">troski o dobro mieszkańców. </text:span></text:p>
      <text:p text:style-name="P109"/>
      <text:p text:style-name="P110">Członkowie Zarządu Powiatu zdecydowali<text:span text:style-name="T339">, iż powrócą do procedowania przedmiotowej sprawy </text:span><text:span text:style-name="T325">po zakończeniu procesu weryfikacji </text:span><text:span text:style-name="T340">17 </text:span><text:span text:style-name="T317">wniosków </text:span><text:span text:style-name="T325">zgłoszonych</text:span><text:span text:style-name="T317"> </text:span><text:span text:style-name="T325">w</text:span><text:span text:style-name="T326"> </text:span><text:span text:style-name="T325">ramach środków przeznaczonych na usuwanie skutków powodzi</text:span><text:span text:style-name="T339">.</text:span></text:p>
      <text:p text:style-name="P111"/>
      <text:p text:style-name="P111"><text:span text:style-name="T319">6. </text:span>W odpowiedzi na pytanie Członka Zarządu Powiatu Wiesława Marca, Dyrektor Powiatowego Zarządu Dróg w Busku - Zdroju Krzysztof Tułak poinformował, iż pozwolenie na budowę na <text:soft-page-break/>odcinek drogi w miejscowości Wełecz<text:span text:style-name="T341"> jest aktualne</text:span><text:span text:style-name="T342">.</text:span><text:span text:style-name="T343"> </text:span><text:span text:style-name="T344">Z uwagi na fakt, że zadanie zostało ujęte na liście rezerwowej, konieczne jest oczekiwanie na </text:span><text:span text:style-name="T345">o</text:span><text:span text:style-name="T344">stateczną decyzję dotycząc</text:span><text:span text:style-name="T345">ą</text:span><text:span text:style-name="T344"> jego zakwalifikowania</text:span><text:span text:style-name="T345"> do realizacji. Wynika to z obowiązujących </text:span><text:span text:style-name="T346">obecnie </text:span><text:span text:style-name="T345">zasad, zgodnie z którymi wpisanie zadania na inną listę sk</text:span><text:span text:style-name="T347">utkuje jego automatycznym usunięciem z dotychczasowej listy</text:span><text:span text:style-name="T346"> rezerwowej</text:span><text:span text:style-name="T347">. W związku z powyższym do czasu zakończenia procesu weryfikacji i podjęcia ostatecznych rozstrzygnięć, nie jest </text:span><text:span text:style-name="T346">wskazane </text:span><text:span text:style-name="T347">przypisanie zadania do innej listy. </text:span></text:p>
      <text:p text:style-name="P110"/>
      <text:p text:style-name="P55" loext:marker-style-name="T54"><text:span text:style-name="T145">Ad. </text:span><text:span text:style-name="T146">1</text:span><text:span text:style-name="T348">4</text:span></text:p>
      <text:p text:style-name="P112" loext:marker-style-name="T54"><text:span text:style-name="T54">Naczelnik Wydziału Edukacji, Kultury i </text:span><text:span text:style-name="T349"> </text:span><text:span text:style-name="T54">Kultury Fizycznej Renata Krzemień zwróciła się do Zarządu Powiatu </text:span><text:span text:style-name="T350">z prośbą </text:span><text:span text:style-name="T54">o podjęcie decyzji w</text:span><text:span text:style-name="T351"> </text:span><text:span text:style-name="T54">sprawie zatwierdzenia </text:span><text:span text:style-name="T352">uproszczonej </text:span><text:span text:style-name="T54">oferty na realizację zadania publicznego w ramach tzw. „małych grantów”.</text:span></text:p>
      <text:p text:style-name="P113" loext:marker-style-name="T353"><text:span text:style-name="T353"><text:s/></text:span></text:p>
      <text:p text:style-name="P113" loext:marker-style-name="T354"><text:span text:style-name="T54">Fundacja </text:span><text:span text:style-name="T352">Zagaje</text:span><text:span text:style-name="T355"> -</text:span><text:span text:style-name="T356"> Zagaje Stradowskie </text:span><text:span text:style-name="T355">17, 28-506 Czarnocin</text:span><text:span text:style-name="T357">, Powiat Kazimierski</text:span><text:span text:style-name="T355"> - </text:span><text:span text:style-name="T54">złożyła ofertę z</text:span><text:span text:style-name="T357"> </text:span><text:span text:style-name="T54">zakresu</text:span><text:span text:style-name="T356">:</text:span><text:span text:style-name="T54"> </text:span><text:span text:style-name="T358">Kultura, sztuka, ochrona dóbr kultury i dziedzictwa narodowego</text:span><text:span text:style-name="T359">,</text:span><text:span text:style-name="T352"> </text:span><text:span text:style-name="T360">Tytuł zadania publicznego: </text:span><text:span text:style-name="T359">Tabor Ponidziański</text:span><text:span text:style-name="T57"> </text:span><text:span text:style-name="T6">–</text:span><text:span text:style-name="T54"> w brzmieniu stanowiącym </text:span><text:span text:style-name="T58">załącznik nr </text:span><text:span text:style-name="T361">16</text:span><text:span text:style-name="T54"> do niniejszego protokołu.</text:span><text:span text:style-name="T6"> </text:span><text:span text:style-name="T54">Fundacja</text:span><text:span text:style-name="T6"> wnioskuje o udzielenie dotacji w kwocie</text:span><text:span text:style-name="T54"> </text:span><text:span text:style-name="T362"><text:s/></text:span><text:span text:style-name="T54">2 000 zł.</text:span></text:p>
      <text:p text:style-name="P114" loext:marker-style-name="T354"/>
      <text:p text:style-name="P112" loext:marker-style-name="T54">Naczelnik Wydziału Edukacji, Kultury i <text:span text:style-name="T363"> </text:span>Kultury Fizycznej Renata Krzemień<text:span text:style-name="T364"> negaty</text:span><text:span text:style-name="T98">wnie zarekomendowała rozpatrzenie przedmiotowe</text:span><text:span text:style-name="T364">j oferty</text:span><text:span text:style-name="T98">.</text:span></text:p>
      <text:p text:style-name="P112" loext:marker-style-name="T54"/>
      <text:p text:style-name="P115" loext:marker-style-name="T54"><text:span text:style-name="T54">Po przeanalizowaniu, Zarząd Powiatu </text:span><text:span text:style-name="T365">negatywnie zaopiniował powyższą ofertę z uwagi na późny termin </text:span><text:span text:style-name="T366">jej </text:span><text:span text:style-name="T365">złożenia</text:span><text:span text:style-name="T367">, </text:span><text:span text:style-name="T365">ograniczone środki finansowe oraz </text:span><text:span text:style-name="T368">to, </text:span><text:span text:style-name="T369">że</text:span><text:span text:style-name="T368"> </text:span><text:span text:style-name="T369">oferta dotyczy działalności poza Powiatem Buskim. </text:span></text:p>
      <text:p text:style-name="P116" loext:marker-style-name="T54"/>
      <text:p text:style-name="P117"><text:span text:style-name="T370">Powyższe stanowisko zostało przyjęte przez Zarząd Powiatu w głosowaniu przy 5 głosach –za, 0</text:span><text:span text:style-name="T371"> </text:span><text:span text:style-name="T370">głosach –przeciw i 0 głosach –wstrzymał się.</text:span></text:p>
      <text:p text:style-name="P39" loext:marker-style-name="T54"><text:span text:style-name="T85">Ad. </text:span><text:span text:style-name="T86">1</text:span><text:span text:style-name="T372">5</text:span></text:p>
      <text:p text:style-name="P113" loext:marker-style-name="T54"><text:span text:style-name="T54">Naczelnik Wydziału Edukacji, Kultury i </text:span><text:span text:style-name="T349"> </text:span><text:span text:style-name="T54">Kultury Fizycznej Renata Krzemień zapoznała Zarząd Powiatu z wnioskiem Dyrektora</text:span><text:span text:style-name="T369"> </text:span><text:span text:style-name="T373">I </text:span><text:span text:style-name="T369"> </text:span><text:span text:style-name="T373">Liceum Ogólnokształcącego w Busku - Zdroju </text:span><text:span text:style-name="T54">Znak:</text:span><text:span text:style-name="T349"> </text:span><text:span text:style-name="T373">I</text:span><text:span text:style-name="T349"> </text:span><text:span text:style-name="T373">LO.4320.2.2026</text:span><text:span text:style-name="T54"> z dn</text:span><text:span text:style-name="T374">ia</text:span><text:span text:style-name="T54"> </text:span><text:span text:style-name="T373">07</text:span><text:span text:style-name="T54">.0</text:span><text:span text:style-name="T373">7</text:span><text:span text:style-name="T54">.2026 r</text:span><text:span text:style-name="T374">oku</text:span><text:span text:style-name="T54"> w</text:span><text:span text:style-name="T373"> </text:span><text:span text:style-name="T54">sprawie zatwierdzenia kwoty stypendium za wyniki w nauce </text:span><text:span text:style-name="T373">oraz</text:span><text:span text:style-name="T54"> osiągnięcia sportowe</text:span><text:span text:style-name="T374"> -</text:span><text:span text:style-name="T54"> w</text:span><text:span text:style-name="T375"> </text:span><text:span text:style-name="T54">brzmieniu stanowiącym </text:span><text:span text:style-name="T58">załącznik nr </text:span><text:span text:style-name="T361">17</text:span><text:span text:style-name="T58"> </text:span><text:span text:style-name="T54">do niniejszego protokołu.</text:span></text:p>
      <text:p text:style-name="P114" loext:marker-style-name="T54"/>
      <text:p text:style-name="P113" loext:marker-style-name="T54"><text:span text:style-name="T54">Naczelnik Wydziału Edukacji, Kultury i Kultury Fizycznej przekazała, że zaproponowana kwota stypendium w </text:span><text:span text:style-name="T375">I Liceum Ogólnokształcącym w Busku - Zdroju</text:span><text:span text:style-name="T54"> wynosi 200 zł dla ucznia. </text:span><text:span text:style-name="T376"><text:s/></text:span><text:span text:style-name="T54">Do</text:span><text:span text:style-name="T349"> </text:span><text:span text:style-name="T54">stypendium </text:span><text:span text:style-name="T377">za wyniki w nauce</text:span><text:span text:style-name="T54"> wytypowano </text:span><text:span text:style-name="T376">łącznie </text:span><text:span text:style-name="T54">3</text:span><text:span text:style-name="T376">7</text:span><text:span text:style-name="T54"> uczniów, którzy w wyniku klasyfikacji </text:span><text:span text:style-name="T349">śród</text:span><text:span text:style-name="T54">rocznej uzyskali średnią ocen </text:span><text:span text:style-name="T349">co najmniej</text:span><text:span text:style-name="T54"> </text:span><text:span text:style-name="T376">5</text:span><text:span text:style-name="T54">,</text:span><text:span text:style-name="T376">23</text:span><text:span text:style-name="T54"> </text:span><text:span text:style-name="T376">lub wyższą <text:s/>oraz co najmniej dobrą ocenę </text:span><text:span text:style-name="T349">z </text:span><text:span text:style-name="T376">zachowania, jak również 5 wniosków uczniów za osiągnięcia sportowe, którzy spełnili kryteria zawarte w </text:span><text:span text:style-name="T378">Regulaminie przyznawania Stypendium Dyrektora za wyniki w nauce lub osiągnięcia sportowe </text:span><text:span text:style-name="T379">w I Liceum</text:span><text:span text:style-name="T376"> Ogólnokształcącym im. T. Kościuszki w Busku - Zdroju. </text:span></text:p>
      <text:p text:style-name="P114" loext:marker-style-name="T54"/>
      <text:p text:style-name="P118" loext:marker-style-name="T6">Naczelnik Wydziału Edukacji, Kultury<text:span text:style-name="T98"> </text:span>i <text:span text:style-name="T98"> </text:span>Kultury Fizycznej<text:span text:style-name="T98"> </text:span>Renata Krzemień <text:span text:style-name="T98">pozytywnie zarekomendowała rozpatrzenie przedmiotowego wniosku.</text:span></text:p>
      <text:p text:style-name="P118" loext:marker-style-name="T6"><text:soft-page-break/></text:p>
      <text:p text:style-name="P113" loext:marker-style-name="T54"><text:span text:style-name="T54">Po przeanalizowaniu, Zarząd Powiatu zatwierdził w/w kwotę stypendium za wyniki w nauce w</text:span><text:span text:style-name="T380"> </text:span><text:span text:style-name="T375">I</text:span><text:span text:style-name="T380"> </text:span><text:span text:style-name="T375">Liceum Ogólnokształcącym w Busku - Zdroju</text:span><text:span text:style-name="T380">.</text:span></text:p>
      <text:p text:style-name="P114" loext:marker-style-name="T54"/>
      <text:p text:style-name="P119"><text:span text:style-name="T381">Powyższe stanowisko zostało przyjęte przez Zarząd Powiatu w głosowaniu przy 5 głosach –za, 0</text:span><text:span text:style-name="T382"> </text:span><text:span text:style-name="T381">głosach –przeciw i 0 głosach –wstrzymał się.</text:span></text:p>
      <text:p text:style-name="P120"/>
      <text:p text:style-name="P39" loext:marker-style-name="T54"><text:span text:style-name="T85">Ad. </text:span><text:span text:style-name="T86">1</text:span><text:span text:style-name="T372">6</text:span></text:p>
      <text:p text:style-name="P36">Naczelnik <text:span text:style-name="T383">Wydziału Edukacji, Kultury i </text:span><text:span text:style-name="T384"> </text:span><text:span text:style-name="T383">Kultury Fizycznej Renata Krzemień </text:span>przedstawiła wnioski dyrektorów poszczególnych placówek oświatowych prowadzonych przez Powiat Buski o przyznanie Stypendium Starosty Buskiego za wyniki w nauce na rok szkolny 202<text:span text:style-name="T385">6</text:span>/202<text:span text:style-name="T385">7</text:span> – w brzmieniu stanowiącym <text:span text:style-name="Strong_20_Emphasis"><text:span text:style-name="T72">załącznik nr </text:span></text:span><text:span text:style-name="Strong_20_Emphasis"><text:span text:style-name="T386">18</text:span></text:span> do niniejszego protokołu.<text:span text:style-name="T385"> </text:span>Powyższe wnioski złożyli dyrektorzy <text:span text:style-name="T385">n</text:span>/w placówek oświatowych:</text:p>
      <text:list text:style-name="L1">
        <text:list-item>
          <text:p text:style-name="P121">I Liceum Ogólnokształcącego w Busku <text:span text:style-name="T387">-</text:span> Zdroju  (<text:span text:style-name="T385">dwa</text:span> wnios<text:span text:style-name="T385">ki</text:span><text:span text:style-name="T387">); </text:span></text:p>
        </text:list-item>
        <text:list-item>
          <text:p text:style-name="P121">Zespołu Szkół Ponadpodstawowych w Busku - Zdroju (dwa wnioski<text:span text:style-name="T387">); </text:span></text:p>
        </text:list-item>
        <text:list-item>
          <text:p text:style-name="P121">Zespołu Szkół Techniczno-Informatycznych w Busku <text:span text:style-name="T387">-</text:span> Zdroju (jeden wniosek<text:span text:style-name="T387">);</text:span> </text:p>
        </text:list-item>
        <text:list-item>
          <text:p text:style-name="P121">Zespołu Szkół Technicznych i Ogólnokształcących w Busku <text:span text:style-name="T387">-</text:span> Zdroju (trzy wnioski<text:span text:style-name="T387">); </text:span></text:p>
        </text:list-item>
        <text:list-item>
          <text:p text:style-name="P122">Specjalnego Ośrodka Szkolno<text:span text:style-name="T388"> </text:span>- Wychowawczego dla Niepełnosprawnych Ruchowo w Busku <text:span text:style-name="T388">-</text:span> Zdroju (jeden wniosek<text:span text:style-name="T388">). </text:span><text:s/></text:p>
        </text:list-item>
      </text:list>
      <text:p text:style-name="P118" loext:marker-style-name="T6">Naczelnik Wydziału Edukacji, Kultury<text:span text:style-name="T98"> </text:span>i <text:span text:style-name="T98"> </text:span>Kultury Fizycznej<text:span text:style-name="T98"> </text:span>Renata Krzemień <text:span text:style-name="T98">pozytywnie zarekomendowała rozpatrzenie przedmiotow</text:span><text:span text:style-name="T389">ych</text:span><text:span text:style-name="T98"> wniosk</text:span><text:span text:style-name="T389">ów</text:span><text:span text:style-name="T98">.</text:span></text:p>
      <text:p text:style-name="P118" loext:marker-style-name="T6"/>
      <text:p text:style-name="P123">Po przeanalizowaniu, powyższe wnioski zostały zaakceptowane przez Zarząd Powiatu<text:span text:style-name="T388">.</text:span></text:p>
      <text:p text:style-name="P123">Decyzją Zarządu Powiatu kwota Stypendium Starosty Buskiego za wyniki w nauce na rok szkolny 202<text:span text:style-name="T388">6</text:span>/202<text:span text:style-name="T388">7</text:span> została ustalona w wysoko<text:span text:style-name="T266">ści 380 zł dla ucznia.</text:span></text:p>
      <text:p text:style-name="P123">Powyższe stanowisko zostało przyjęte przez Członków Zarządu Powiatu w głosowaniu przy <text:span text:style-name="T388">5</text:span> głosach –za, 0 głosach –przeciw i 0 głosach –wstrzymał się.</text:p>
      <text:p text:style-name="P39" loext:marker-style-name="T54"><text:span text:style-name="T85">Ad. </text:span><text:span text:style-name="T86">1</text:span><text:span text:style-name="T372">7</text:span></text:p>
      <text:p text:style-name="P36">Naczelnik <text:span text:style-name="T383">Wydziału Edukacji, Kultury i </text:span><text:span text:style-name="T384"> </text:span><text:span text:style-name="T383">Kultury Fizycznej Renata Krzemień</text:span><text:span text:style-name="T390"> </text:span>zapoznała Zarząd Powiatu z pozytywnie zaopiniowanym przez Świętokrzyskiego Kurator<text:span text:style-name="T391">a</text:span> Oświaty <text:span text:style-name="T72">Planem Pracy Powiatowego Ośrodka Doradztwa i Doskonalenia Nauczycieli w Busku </text:span><text:span text:style-name="T392">-</text:span><text:span text:style-name="T72"> Zdroju na rok szkolny 202</text:span><text:span text:style-name="T393">6</text:span><text:span text:style-name="T72">/202</text:span><text:span text:style-name="T393">7</text:span>  -<text:span text:style-name="T391"> </text:span>w brzmieniu stanowiącym <text:span text:style-name="Strong_20_Emphasis"><text:span text:style-name="T72">załącznik nr </text:span></text:span><text:span text:style-name="Strong_20_Emphasis"><text:span text:style-name="T386">19</text:span></text:span> do niniejszego protokołu.</text:p>
      <text:p text:style-name="P124" loext:marker-style-name="T6">Naczelnik Wydziału Edukacji, Kultury<text:span text:style-name="T98"> </text:span>i <text:span text:style-name="T98"> </text:span>Kultury Fizycznej<text:span text:style-name="T98"> </text:span>Renata<text:span text:style-name="T394"> Krzemień </text:span><text:span text:style-name="T395">pozytywnie zarekomendowała </text:span><text:span text:style-name="T396">przedstawiony Plan Pracy PODiDN w Busku - Zdroju </text:span><text:span text:style-name="T397">na rok szkolny 202</text:span><text:span text:style-name="T398">6</text:span><text:span text:style-name="T397">/202</text:span><text:span text:style-name="T398">7</text:span><text:span text:style-name="T399">. </text:span></text:p>
      <text:p text:style-name="P124" loext:marker-style-name="T6"/>
      <text:p text:style-name="P123">Po przeanalizowaniu, Zarząd Powiatu<text:span text:style-name="T391"> </text:span>zatwierdził <text:span text:style-name="T391">bez uwag </text:span><text:span text:style-name="T72">Plan Pracy Powiatowego Ośrodka Doradztwa i Doskonalenia Nauczycieli w Busku - Zdroju na rok szkolny 202</text:span><text:span text:style-name="T393">6</text:span><text:span text:style-name="T72">/202</text:span><text:span text:style-name="T393">7,</text:span> w głosowaniu przy <text:span text:style-name="T391">5</text:span><text:span text:style-name="T400"> </text:span>głosach –za, 0 głosach –przeciw i 0 głosach –wstrzymał się.</text:p>
      <text:p text:style-name="P125" loext:marker-style-name="T54"/>
      <text:p text:style-name="P39" loext:marker-style-name="T54"><text:soft-page-break/><text:span text:style-name="T85">Ad. </text:span><text:span text:style-name="T86">1</text:span><text:span text:style-name="T372">8</text:span></text:p>
      <text:p text:style-name="P36">Naczelnik <text:span text:style-name="T383">Wydziału Edukacji, Kultury i </text:span><text:span text:style-name="T384"> </text:span><text:span text:style-name="T383">Kultury Fizycznej Renata Krzemień </text:span>zapoznała Zarząd Powiatu z<text:span text:style-name="T401"> informacją </text:span><text:span text:style-name="T402">przedstawioną przez Dyrektor Poradni Psychologiczno - Pedagogicznej w</text:span><text:span text:style-name="T400"> </text:span><text:span text:style-name="T402">Busku - Zdroju </text:span><text:span text:style-name="T401">o przebiegu realizacji p</text:span><text:span text:style-name="T403">ro</text:span><text:span text:style-name="T401">jektu </text:span><text:span text:style-name="T404">"P</text:span><text:span text:style-name="T405">erspektywa 3P dla województwa świętokrzyskiego"</text:span><text:span text:style-name="T401">, współfinansowanego ze środków Unii Europejskiej w ramach programu Fundusze</text:span><text:span text:style-name="T403"> Europejskie dla Rozwoju Społecznego 2021-2027</text:span> – w brzmieniu stanowiącym <text:span text:style-name="Strong_20_Emphasis"><text:span text:style-name="T72">załącznik nr </text:span></text:span><text:span text:style-name="Strong_20_Emphasis"><text:span text:style-name="T386">20</text:span></text:span> do niniejszego protokołu. </text:p>
      <text:p text:style-name="P38">Informacja w powyższym zakresie została przyjęta przez Członków Zarządu Powiatu do wiadomości.</text:p>
      <text:p text:style-name="P39" loext:marker-style-name="T54"><text:span text:style-name="T85">Ad. </text:span><text:span text:style-name="T406">19</text:span></text:p>
      <text:p text:style-name="P119"><text:span text:style-name="T407">Urzędujący Członek Zarządu</text:span><text:span text:style-name="T408"> </text:span><text:span text:style-name="T409">Powiatu</text:span><text:span text:style-name="T410">/Naczelnik Wydziału Rolnictwa, Leśnictwa i Ochrony Środowiska</text:span><text:span text:style-name="T409"> Andrzej Lasak w</text:span><text:span text:style-name="T411"> nawiązaniu do </text:span><text:span text:style-name="T412">za</text:span>pytania<text:span text:style-name="T413">/wniosku</text:span> Radn<text:span text:style-name="T414">ego</text:span><text:span text:style-name="T415"> </text:span><text:span text:style-name="T416">R</text:span><text:span text:style-name="T415">ady</text:span><text:span text:style-name="T416"> Powiatu w Busku - Zdroju</text:span><text:span text:style-name="T417"> Andrzeja B</text:span><text:span text:style-name="T418">ydłosza,</text:span><text:span text:style-name="T419"> </text:span><text:span text:style-name="T420">dotycząc</text:span><text:span text:style-name="T419">ego</text:span><text:span text:style-name="T420"> </text:span><text:span text:style-name="T421">wydania decyzji </text:span><text:span text:style-name="T419">Z</text:span><text:span text:style-name="T421">nak:</text:span><text:span text:style-name="T419"> </text:span><text:span text:style-name="T422">RLO.6122.1.2025 </text:span><text:span text:style-name="T421">z dnia 13.11.2025 </text:span><text:span text:style-name="T423">r. </text:span><text:span text:style-name="T421">w sprawie </text:span><text:span text:style-name="T424">rekultywacji <text:s/>działek nr e</text:span><text:span text:style-name="T425">wid. </text:span><text:span text:style-name="T426">189, 190, 191</text:span><text:span text:style-name="T425">, położonych w </text:span><text:span text:style-name="T426">miejscowości Szaniec</text:span><text:span text:style-name="T425">, gmina Busko</text:span><text:span text:style-name="T427"> </text:span><text:span text:style-name="T425">-</text:span><text:span text:style-name="T427"> </text:span><text:span text:style-name="T425">Zdrój dla <text:s/>terenów <text:s/></text:span><text:span text:style-name="T428">poeksploatacyjnych, jakie powstaną po zakończeniu eksploatacji złoża piasków dla celów inżynierskich „Szaniec” </text:span><text:span text:style-name="T427">- <text:s/>poinformował, iż:</text:span></text:p>
      <text:p text:style-name="P126"><text:span text:style-name="T429">Zgodnie z art. 20 i 22 ustawy o ochronie gruntów rolnych i leśnych osoba powodująca utratę, albo ograniczenie warto</text:span><text:span text:style-name="T430">ś</text:span><text:span text:style-name="T429">ci u</text:span><text:span text:style-name="T430">ż</text:span><text:span text:style-name="T429">ytkowej gruntów jest obowiązana do rekultywacji gruntów. </text:span><text:span text:style-name="T431">Przepis art. 129 ust.1</text:span><text:span text:style-name="T432">,</text:span><text:span text:style-name="T431"> pkt 5 ustawy Prawo geologiczne i górnicze stanowi, że w przypadku likwidacji zakł</text:span><text:span text:style-name="T433">a</text:span><text:span text:style-name="T431">du górniczego, przedsiębiorca zobowiązany jest przedsięwziąć niezbędne środki w celu ochrony środowiska or</text:span><text:span text:style-name="T433">a</text:span><text:span text:style-name="T431">z rekultywacji gruntów po działalności górniczej</text:span><text:span text:style-name="T433">.</text:span><text:span text:style-name="T431"> </text:span><text:span text:style-name="T429">Decyzję w</text:span><text:span text:style-name="T434"> </text:span><text:span text:style-name="T429">sprawie rekultywacji </text:span><text:span text:style-name="T435">gruntów rolnych </text:span><text:span text:style-name="T429">wydaje starosta wskazując osob</text:span><text:span text:style-name="T430">ę</text:span><text:span text:style-name="T429"> zobowiązaną do rekultywacji, kierunek i termin wykonania rekultywacji. </text:span><text:span text:style-name="T436">Natomiast nie zatwierdza sposobu rekultywacji, ale zobowiązuje do uzyskania stosownych decyzji np. w przypadku odpadów z</text:span><text:span text:style-name="T437"> </text:span><text:span text:style-name="T436">ustawy o odpadach, czy w przypadku zbiornika wodnego</text:span><text:span text:style-name="T433">,</text:span><text:span text:style-name="T436"> pozwolenia wodno</text:span><text:span text:style-name="T438">-</text:span><text:span text:style-name="T436">prawnego.</text:span><text:span text:style-name="T439"> </text:span><text:span text:style-name="T429">Inwestor uzysk</text:span><text:span text:style-name="T440">ał</text:span><text:span text:style-name="T429"> koncesję </text:span><text:span text:style-name="T441">Marszałka Województwa Świętokrzyskiego na wydobycie kopaliny: </text:span><text:span text:style-name="T442">Z</text:span><text:span text:style-name="T441">nak: ŚO-V.7422.</text:span><text:span text:style-name="T443">15</text:span><text:span text:style-name="T441">.2020 z</text:span><text:span text:style-name="T444"> </text:span><text:span text:style-name="T441">dnia </text:span><text:span text:style-name="T443">30.07</text:span><text:span text:style-name="T441">.2020</text:span><text:span text:style-name="T442"> </text:span><text:span text:style-name="T441">r.</text:span><text:span text:style-name="T429"> </text:span><text:span text:style-name="T436">Według obowiązujących przepisów w</text:span><text:span text:style-name="T445">/w koncesja </text:span><text:span text:style-name="T436">nie jest uzgadniana ze starostą. Natomiast </text:span><text:span text:style-name="T445">została uzgodniona z Burmistrzem Miasta i Gminy Busko</text:span><text:span text:style-name="T437"> </text:span><text:span text:style-name="T445">-</text:span><text:span text:style-name="T437"> </text:span><text:span text:style-name="T445">Zdrój. Należy nadmienić, że w</text:span><text:span text:style-name="T432">edług</text:span><text:span text:style-name="T445"> przepisów prawa uzgodnienia są wiążące dla organu wydającego decyzje, </text:span><text:span text:style-name="T446">w</text:span><text:span text:style-name="T439"> </text:span><text:span text:style-name="T446">związku z czym Gmina zdecydowała, że przy wydobyciu znacznej ilości kopaliny powstanie </text:span><text:span text:style-name="T436">duże </text:span><text:span text:style-name="T446">wyrobisko, które należy w przyszłości zrekultywować, a przede wszystkim wypełnić.</text:span><text:span text:style-name="T445"> </text:span><text:span text:style-name="T429">Inwestor uzyskując koncesję automatycznie został zobowiązany do rekultywacji wyrobiska, powstałego w</text:span><text:span text:style-name="T432"> </text:span><text:span text:style-name="T429">wyniku ek</text:span><text:span text:style-name="T430">s</text:span><text:span text:style-name="T429">ploatacji złoża piasków. Inwestor zwrócił się zatem do </text:span><text:span text:style-name="T437">t</text:span><text:span text:style-name="T429">ut. Starostwa o</text:span><text:span text:style-name="T437"> </text:span><text:span text:style-name="T429">wydanie decyzji rekultywacyjnej wskazując rolny kierunek rekultywacji, a do wypełnienia wyrobiska zaproponował </text:span><text:span text:style-name="T441">odpady przewidziane do odzysku w procesie R5, wymienione w</text:span><text:span text:style-name="T442"> </text:span><text:span text:style-name="T441">rozporządzeniu Ministra <text:s/>Środowiska <text:s/>z dnia 11 maja 2015</text:span><text:span text:style-name="T442"> </text:span><text:span text:style-name="T441">r. w sprawie odzysku <text:s/>odpadów poza instalacjami i</text:span><text:span text:style-name="T447"> </text:span><text:span text:style-name="T441">urządzeniami </text:span><text:span text:style-name="T448">oraz</text:span><text:span text:style-name="T442"> </text:span><text:span text:style-name="T448">opcjonalnie produktami ubocznymi dopuszczonymi do rekultywacji</text:span><text:span text:style-name="T429">. </text:span><text:span text:style-name="T441">Zgodnie z</text:span><text:span text:style-name="T447"> </text:span><text:span text:style-name="T441">art. 22 ustawy o ochronie gruntów rolnych i leśnych tut. Starostwo zwróciło się do Dyrektora Okręgowego Urzędu Górniczego w Kielcach oraz Burmistrza Miasta i</text:span><text:span text:style-name="T444"> </text:span><text:span text:style-name="T441">Gminy Busko</text:span><text:span text:style-name="T442"> </text:span><text:span text:style-name="T441">-</text:span><text:span text:style-name="T442"> </text:span><text:span text:style-name="T441">Zdrój o</text:span><text:span text:style-name="T447"> </text:span><text:span text:style-name="T441">wyrażenie opinii, dotyczących ustalenia rolnego kierunku rekultywacji działek nr ewid. </text:span><text:span text:style-name="T449">189, 190, 191</text:span><text:span text:style-name="T441">, położonych w</text:span><text:span text:style-name="T444"> </text:span><text:span text:style-name="T449">miejscowości Szaniec</text:span><text:span text:style-name="T441">, gmina Busko</text:span><text:span text:style-name="T450"> </text:span><text:span text:style-name="T441">-</text:span><text:span text:style-name="T450"> </text:span><text:span text:style-name="T441">Zdrój.</text:span><text:span text:style-name="T444"> </text:span><text:span text:style-name="T426">Burmistrz </text:span><text:span text:style-name="T451">Miasta i Gminy Busko</text:span><text:span text:style-name="T452"> </text:span><text:span text:style-name="T451">-</text:span><text:span text:style-name="T452"> </text:span><text:span text:style-name="T451">Zdrój wydał negatywną opinię w sprawie rolnego kierunku rekultywacji. W uzasadnieniu swojej </text:span><text:soft-page-break/><text:span text:style-name="T451">opinii Burmistrz powołał się na <text:s/>decyzję z dnia 20.02.2020</text:span><text:span text:style-name="T452"> </text:span><text:span text:style-name="T451">r</text:span><text:span text:style-name="T452">.</text:span><text:span text:style-name="T451">, </text:span><text:span text:style-name="T452">Z</text:span><text:span text:style-name="T451">nak:</text:span><text:span text:style-name="T452"> </text:span><text:span text:style-name="T451">BUŚ.6220.9.2019, określającą środowiskowe uwarunkowania realizacji planowanego przedsięwzięcia polegającego na „Eksploatacji piasków ze złoża „Szaniec” w granicach działek <text:s/>nr</text:span><text:span text:style-name="T452"> </text:span><text:span text:style-name="T451">189, 190, 191, położonego na terenie wsi Szaniec. </text:span><text:span text:style-name="T426"><text:s/></text:span><text:span text:style-name="T451">Stwierdzono, że złożony wniosek stoi w</text:span><text:span text:style-name="T452"> </text:span><text:span text:style-name="T451">sprzeczności z treścią w/w decyzji, gdyż m.in. zaproponowano w niej leśny kierunek rekultywacji, a z</text:span><text:span text:style-name="T453">a</text:span><text:span text:style-name="T451">proponowany sposób rekultywacji odpadami </text:span><text:span text:style-name="T453">w ilości 461 440 m</text:span><text:span text:style-name="T454">3</text:span><text:span text:style-name="T453"> stoi w</text:span><text:span text:style-name="T452"> </text:span><text:span text:style-name="T453">sprzeczności z uzdrowiskowym <text:s/>charakterem gminy, jak również może negatywnie wpływać <text:s/>na występujące na jego obszarze środowisko przyrodnicze.</text:span><text:span text:style-name="T455"> </text:span><text:span text:style-name="T456">Wnioskodawca złożył do Samorządowego Kolegium Odwoławczego zażalenie na w/w postanowienie, wnosząc o jego uchylenie w całości, </text:span><text:span text:style-name="T457">uzasadniając m</text:span><text:span text:style-name="T452">.</text:span><text:span text:style-name="T457">in., że najbardziej <text:s/>właściwym <text:s/>kierunkiem rekultywacji, będzie kierunek rolny, a nie leśny.</text:span><text:span text:style-name="T455"> </text:span><text:span text:style-name="T458">Samorządowe Kolegium Odwoławcze postanowieniem </text:span><text:span text:style-name="T459">Z</text:span><text:span text:style-name="T458">nak: SKO.RL-62/1733/10/2025 z dnia 03.10.2025</text:span><text:span text:style-name="T459"> </text:span><text:span text:style-name="T458">r. utrzymało w</text:span><text:span text:style-name="T444"> </text:span><text:span text:style-name="T458">mocy zaskarżone postanowienie.</text:span><text:span text:style-name="T429"> </text:span><text:span text:style-name="T460">Kolegium <text:s/></text:span><text:span text:style-name="T461">odniosło się do opinii organu w trybie art.</text:span><text:span text:style-name="T462"> </text:span><text:span text:style-name="T461">106 </text:span><text:span text:style-name="T462">K</text:span><text:span text:style-name="T461">pa, zauważając, że stanowisko organu opiniującego nie rozstrzyga o istocie sprawy, ani nie kończy jej w instancji administracyjnej, w</text:span><text:span text:style-name="T463"> </text:span><text:span text:style-name="T461">orzecznictwie sądowo</text:span><text:span text:style-name="T463"> </text:span><text:span text:style-name="T461">-</text:span><text:span text:style-name="T463"> </text:span><text:span text:style-name="T461">administracyjnym <text:s/>przyjęto, że taka opinia ma charakter niewiążący. Treść decyzji w sprawie rekultywacji należy natomiast do wyłącznej kompetencji starosty, który w</text:span><text:span text:style-name="T463"> </text:span><text:span text:style-name="T461">pełni samodzielnie akceptuje (bądź nie) przedstawiony sposób rekultywacji. Kryteria opinii organu opiniującego nie muszą opierać się <text:s/>więc na tych samych przesłankach, co podstawa prawna <text:s/>decyzji rekultywacyjnej.</text:span><text:span text:style-name="T455"> </text:span><text:span text:style-name="T453">Okręgowy Urząd Górniczy postanowieniem </text:span><text:span text:style-name="T463">Z</text:span><text:span text:style-name="T453">nak: KIE.536.39.2025.MN z dnia 17 marca 2025</text:span><text:span text:style-name="T463"> </text:span><text:span text:style-name="T453">r</text:span><text:span text:style-name="T463">.</text:span><text:span text:style-name="T453"> pozytywnie zaopiniował rolny kierunek rekultywacji z możliwością <text:s/>wykorzystania do rekultywacji wyrobiska górniczego odpadów po uzyskaniu stosownych decyzji w tym zakresie. </text:span><text:span text:style-name="T464">Biorąc pod uwagę konieczność wykonania rekultywacji </text:span><text:span text:style-name="T465">oraz funkcję jaką pełnił teren przed uzyskaniem koncesji</text:span><text:span text:style-name="T463">,</text:span><text:span text:style-name="T465"> a także</text:span><text:span text:style-name="T466"> że teren przylegający do wyrobiska stanowi grunty rolne, <text:s/>tut. Starostwo</text:span><text:span text:style-name="T463"> </text:span><text:span text:style-name="T466">uznało, że najbardziej właściwym <text:s/>kierunkiem <text:s/>rekultywacji terenów poeksploatacyjnych <text:s/>na tym złożu <text:s/>będzie kierunek rolny jako kontynuacja <text:s/>funkcji terenu. </text:span><text:span text:style-name="T429">W dniu 13.11.2025</text:span><text:span text:style-name="T467"> </text:span><text:span text:style-name="T429">r</text:span><text:span text:style-name="T467">.</text:span><text:span text:style-name="T429"> Starosta Buski wydał decyzję </text:span><text:span text:style-name="T467">Z</text:span><text:span text:style-name="T429">nak</text:span><text:span text:style-name="T467">:</text:span><text:span text:style-name="T429"> RLO.6122.1.2025</text:span><text:span text:style-name="T467">,</text:span><text:span text:style-name="T429"> </text:span><text:span text:style-name="T430">w której z</text:span><text:span text:style-name="T441">obowiąza</text:span><text:span text:style-name="T468">ł</text:span><text:span text:style-name="T441"> </text:span><text:span text:style-name="T469">Właściciela </text:span><text:span text:style-name="T470">Firmy</text:span><text:span text:style-name="T471"> -</text:span><text:span text:style-name="T472"> </text:span><text:span text:style-name="T471">Usługi <text:s/>Ziemne i Budowlane „MIKOP”</text:span><text:span text:style-name="T470"> w Wełczu</text:span><text:span text:style-name="T473">, 28-100 Busko</text:span><text:span text:style-name="T472"> </text:span><text:span text:style-name="T473">-</text:span><text:span text:style-name="T472"> </text:span><text:span text:style-name="T473">Zdrój do re</text:span><text:span text:style-name="T441">kultywacji i zagospodarowania gruntów </text:span><text:span text:style-name="T474">poeksploatacyjnych, jakie powstaną po zakończeniu eksploatacji złoża piasków dla celów inżynierskich „Szaniec”</text:span><text:span text:style-name="T441">, obejmującego działki nr</text:span><text:span text:style-name="T475"> </text:span><text:span text:style-name="T441">ewid. </text:span><text:span text:style-name="T449">189, 190, 191</text:span><text:span text:style-name="T441">, położon</text:span><text:span text:style-name="T476">e</text:span><text:span text:style-name="T441"> w </text:span><text:span text:style-name="T449">miejscowości Szaniec</text:span><text:span text:style-name="T441">, gmina Busko</text:span><text:span text:style-name="T475"> </text:span><text:span text:style-name="T441">-</text:span><text:span text:style-name="T475"> </text:span><text:span text:style-name="T441">Zdrój <text:s/>na <text:s/>powierzchni </text:span><text:span text:style-name="T474">6,18</text:span><text:span text:style-name="T441"> ha. </text:span><text:span text:style-name="T477">U</text:span><text:span text:style-name="T478">stal</text:span><text:span text:style-name="T466">ono </text:span><text:span text:style-name="T478"><text:s/>rolny kierunek rekultywacji dla działek nr ewid. </text:span><text:span text:style-name="T426">189, 190, 191</text:span><text:span text:style-name="T478">, położonych w</text:span><text:span text:style-name="T479"> </text:span><text:span text:style-name="T426">miejscowości Szaniec</text:span><text:span text:style-name="T478">, gmina Busko</text:span><text:span text:style-name="T479"> </text:span><text:span text:style-name="T478">-</text:span><text:span text:style-name="T479"> </text:span><text:span text:style-name="T478">Zdrój <text:s/>oraz </text:span><text:span text:style-name="T480">zobowiąza</text:span><text:span text:style-name="T481">no</text:span><text:span text:style-name="T480"> </text:span><text:span text:style-name="T482">Właściciela Firmy</text:span><text:span text:style-name="T483"> -</text:span><text:span text:style-name="T484"> </text:span><text:span text:style-name="T483">Usługi <text:s/>Ziemne i Budowlane „MIKOP”</text:span><text:span text:style-name="T482"> w</text:span><text:span text:style-name="T480"> </text:span><text:span text:style-name="T483">Wełcz</text:span><text:span text:style-name="T482">u</text:span><text:span text:style-name="T480">, 28-100 Busko</text:span><text:span text:style-name="T484"> </text:span><text:span text:style-name="T480">-</text:span><text:span text:style-name="T484"> </text:span><text:span text:style-name="T480">Zdrój </text:span><text:span text:style-name="T478">do opracowania projektu rekultywacji w/w terenów poeksploatacyjnych z</text:span><text:span text:style-name="T455"> </text:span><text:span text:style-name="T478">wykorzystaniem odpadów do wypełnienia wyrobiska po wcześniejszym uzyskaniu stosownego </text:span><text:span text:style-name="T485">zez</text:span><text:span text:style-name="T478">wolenia na </text:span><text:span text:style-name="T485">przetwarzanie</text:span><text:span text:style-name="T478"> odpadów zgodnie z przepisami ustawy o odpadach. </text:span><text:span text:style-name="T456">Ustalono również <text:s/>termin rekultywacji </text:span><text:span text:style-name="T428">5 lat</text:span><text:span text:style-name="T456"> <text:s/>po zakończeniu </text:span><text:span text:style-name="T428">eksploatacji złoża, </text:span><text:span text:style-name="T456">rozliczeniu złoża i wygaszeniu koncesji Marszałka Województwa Świętokrzyskiego na wydobycie kopaliny: </text:span><text:span text:style-name="T479">Z</text:span><text:span text:style-name="T456">nak: ŚO-V.7422.</text:span><text:span text:style-name="T485">15</text:span><text:span text:style-name="T456">.2020 z</text:span><text:span text:style-name="T486"> </text:span><text:span text:style-name="T456">dnia </text:span><text:span text:style-name="T485">30.07</text:span><text:span text:style-name="T456">.2020</text:span><text:span text:style-name="T479"> </text:span><text:span text:style-name="T456">r.</text:span><text:span text:style-name="T487"> </text:span><text:span text:style-name="T476">Starosta Buski p</text:span><text:span text:style-name="T468">ouczył także o obowiązku zgłaszania w</text:span><text:span text:style-name="T488"> </text:span><text:span text:style-name="T468">terminie do 28 lutego każdego roku o</text:span><text:span text:style-name="T475"> </text:span><text:span text:style-name="T468">powstałych w ubiegłym roku zmianach w zakresie gruntów podlegających rekultywacji (art. 22, ust. 3 ustawy o ochronie gruntów rolnych i leśnych)</text:span><text:span text:style-name="T441">.</text:span></text:p>
      <text:p text:style-name="P127">Reasumując, zgodnie z przepisami ustawy o ochronie gruntów rolnych i leśnych, starosta ustala osobę zobowiązaną do rekultywacji, a jeżeli tego nie zrobi to obowiązek rekultywacji spoczywa na staroście, gdyż rekultywacji gruntów rolnych zdewastowanych lub zdegradowanych przez nieustalone osoby dokonuje starosta przy wykorzystaniu środków budżetu województwa.</text:p>
      <text:p text:style-name="P119"><text:soft-page-break/></text:p>
      <text:p text:style-name="P119"><text:span text:style-name="T489">Z</text:span><text:span text:style-name="T414">a</text:span>pytani<text:span text:style-name="T489">e/wniosek</text:span> Radn<text:span text:style-name="T414">ego</text:span><text:span text:style-name="T415"> </text:span><text:span text:style-name="T416">R</text:span><text:span text:style-name="T415">ady</text:span><text:span text:style-name="T416"> Powiatu w Busku - Zdroju</text:span><text:span text:style-name="T417"> Andrzeja B</text:span><text:span text:style-name="T418">ydłosza</text:span><text:span text:style-name="T490"> - stanowi </text:span><text:span text:style-name="T491">załącznik n</text:span><text:span text:style-name="T492">r 21</text:span><text:span text:style-name="T490"> do niniejszego protokołu.</text:span></text:p>
      <text:p text:style-name="P128" loext:marker-style-name="T493"/>
      <text:p text:style-name="P128" loext:marker-style-name="T493">Zarząd Powiatu nie wniósł żadnych uwag do wyjaśnień <text:span text:style-name="T494">przedstawionych przez </text:span>Urzędującego Członka Zarządu Powiatu<text:span text:style-name="T495">/Naczelnik</text:span><text:span text:style-name="T496">a</text:span><text:span text:style-name="T495"> Wydziału Rolnictwa, Leśnictwa i Ochrony Środowiska</text:span> Andrzeja Lasaka<text:span text:style-name="T497"> w</text:span><text:span text:style-name="T498"> </text:span><text:span text:style-name="T413"> </text:span><text:span text:style-name="T497">przedmiotowym zakresie</text:span><text:span text:style-name="T499">, zobowiązując Go jednocześnie do przekazania </text:span><text:span text:style-name="T500">R</text:span><text:span text:style-name="T499">adnemu Andrzejowi Bydłoszowi s</text:span><text:span text:style-name="T500">tosownej odpowiedzi w powyższym zakresie</text:span><text:span text:style-name="T494">.</text:span><text:span text:style-name="T501"> </text:span></text:p>
      <text:p text:style-name="P129" loext:marker-style-name="T493"/>
      <text:p text:style-name="P129" loext:marker-style-name="T493"><text:span text:style-name="T502">Powyższe stanowisko zostało przyjęte przez Członków Zarządu Powiatu w głosowaniu przy </text:span><text:span text:style-name="T503">5</text:span><text:span text:style-name="T502"> głosach –za, 0 głosach –przeciw i 0 głosach –wstrzymał się.</text:span></text:p>
      <text:p text:style-name="P130" loext:marker-style-name="T493"/>
      <text:p text:style-name="P131" loext:marker-style-name="T493"/>
      <text:p text:style-name="P131" loext:marker-style-name="T493">Od godz. 10:20 Członek Zarządu Tomasz Mierzwa, za zgodą Przewodniczącego Zarządu nie brał udziału w dalszej części posiedzenia. <text:s/></text:p>
      <text:p text:style-name="P39" loext:marker-style-name="T54"><text:span text:style-name="T85">Ad. </text:span><text:span text:style-name="T86">2</text:span><text:span text:style-name="T504">0</text:span></text:p>
      <text:p text:style-name="P132"><text:span text:style-name="T278">Skarbnik Powiatu Artur Polniak zapoznał Zarząd Powiatu z wnioskiem </text:span><text:span text:style-name="T280">Dyrektora Zespołu Szkół </text:span><text:span text:style-name="T505">T</text:span><text:span text:style-name="T506">echniczno - Informatycznych</text:span><text:span text:style-name="T280"> w Busku – Zdroju Znak: ZS</text:span><text:span text:style-name="T505">T-I - </text:span><text:span text:style-name="T280">071.</text:span><text:span text:style-name="T505">36</text:span><text:span text:style-name="T280">.</text:span><text:span text:style-name="T505">244</text:span><text:span text:style-name="T280">.202</text:span><text:span text:style-name="T505">6</text:span><text:span text:style-name="T280"> z dn. 10.0</text:span><text:span text:style-name="T505">7</text:span><text:span text:style-name="T280">.202</text:span><text:span text:style-name="T505">6</text:span><text:span text:style-name="T280"> r. o </text:span><text:span text:style-name="T505">przesunięcie wolnych środków</text:span><text:span text:style-name="T280"> finansowych </text:span><text:span text:style-name="T505">pomiędzy paragrafami wydatków bieżących klasyfikacji budżetowej w ramach projektu FERS </text:span><text:span text:style-name="T507">"</text:span><text:span text:style-name="T508">Z</text:span><text:span text:style-name="T507">agraniczne praktyki - drogą do kariery 5"</text:span><text:span text:style-name="T509"> -</text:span><text:span text:style-name="T510"> </text:span><text:span text:style-name="T278"><text:s/>w</text:span><text:span text:style-name="T511"> </text:span><text:span text:style-name="T278">brzmieniu stanowiącym </text:span><text:span text:style-name="Emphasis"><text:span text:style-name="T285">załącznik nr </text:span></text:span><text:span text:style-name="Emphasis"><text:span text:style-name="T512">22</text:span></text:span><text:span text:style-name="T278"> do niniejszego protokołu.</text:span></text:p>
      <text:p text:style-name="P133"/>
      <text:p text:style-name="P119"><text:span text:style-name="T287">Po przeanalizowaniu, powyższy wniosek został pozytywnie zaopiniowany przez Zarząd Powiatu w</text:span><text:span text:style-name="T288"> </text:span><text:span text:style-name="T287">głosowaniu przy </text:span><text:span text:style-name="T513">4</text:span><text:span text:style-name="T287"> głosach –za, 0 głosach –przeciw i 0 głosach –wstrzymał się.</text:span></text:p>
      <text:p text:style-name="P39" loext:marker-style-name="T54"><text:span text:style-name="T85">Ad. </text:span><text:span text:style-name="T86">2</text:span><text:span text:style-name="T514">1</text:span></text:p>
      <text:p text:style-name="P132"><text:span text:style-name="T278">Skarbnik Powiatu Artur Polniak zapoznał Zarząd Powiatu z wnioskiem </text:span><text:span text:style-name="T280">Dyrektora Zespołu </text:span><text:span text:style-name="T515">Szkół </text:span><text:span text:style-name="T516">Ponadpodstawowych</text:span><text:span text:style-name="T280"> w Busku – Zdroju Znak: ZS</text:span><text:span text:style-name="T516">P</text:span><text:span text:style-name="T505"> - </text:span><text:span text:style-name="T280">071.</text:span><text:span text:style-name="T516">7</text:span><text:span text:style-name="T280">.</text:span><text:span text:style-name="T516">9</text:span><text:span text:style-name="T280">.202</text:span><text:span text:style-name="T505">6</text:span><text:span text:style-name="T280"> z dn. 1</text:span><text:span text:style-name="T516">6</text:span><text:span text:style-name="T280">.0</text:span><text:span text:style-name="T505">7</text:span><text:span text:style-name="T280">.202</text:span><text:span text:style-name="T505">6</text:span><text:span text:style-name="T280"> r. o </text:span><text:span text:style-name="T516">dokonanie </text:span><text:span text:style-name="T505">przesunięci</text:span><text:span text:style-name="T516">a</text:span><text:span text:style-name="T505"> środków</text:span><text:span text:style-name="T280"> finansowych </text:span><text:span text:style-name="T516">w planach wydatków budżetowych na 2026 rok. Przesunięcie środków wynika z ró</text:span><text:span text:style-name="T517">ż</text:span><text:span text:style-name="T516">nicy wskaźnika</text:span><text:span text:style-name="T280"> </text:span><text:span text:style-name="T517">wyliczonego zgodnie z Rozporządzeniem Ministra Rozwoju i</text:span><text:span text:style-name="T518"> </text:span><text:span text:style-name="T517">Finansów z 21.07.2017 r. <text:s/>Niewykorzystane środki w rozdziale 80140 zostaną przeznaczone na przeprowadzenie prac remontowych w łazienkach na II pi</text:span><text:span text:style-name="T519">ę</text:span><text:span text:style-name="T517">trze budynku szkoły </text:span><text:span text:style-name="T519">-</text:span><text:span text:style-name="T278"> w brzmieniu stanowiącym </text:span><text:span text:style-name="Emphasis"><text:span text:style-name="T285">załącznik nr </text:span></text:span><text:span text:style-name="Emphasis"><text:span text:style-name="T512">23</text:span></text:span><text:span text:style-name="T278"> do niniejszego protokołu.</text:span></text:p>
      <text:p text:style-name="P133"/>
      <text:p text:style-name="P119"><text:span text:style-name="T287">Po przeanalizowaniu, powyższy wniosek został pozytywnie zaopiniowany przez Zarząd Powiatu w</text:span><text:span text:style-name="T288"> </text:span><text:span text:style-name="T287">głosowaniu przy </text:span><text:span text:style-name="T513">4</text:span><text:span text:style-name="T287"> głosach –za, 0 głosach –przeciw i 0 głosach –wstrzymał się.</text:span></text:p>
      <text:p text:style-name="P39" loext:marker-style-name="T54"><text:span text:style-name="T85">Ad. </text:span><text:span text:style-name="T86">2</text:span><text:span text:style-name="T520">2</text:span></text:p>
      <text:p text:style-name="P132"><text:span text:style-name="T278">Skarbnik Powiatu Artur Polniak zapoznał Zarząd Powiatu z wnioskiem </text:span><text:span text:style-name="T279">Komendanta Powiatowego Państwowej Straży Pożarnej w Busku - Zdroju </text:span><text:span text:style-name="T280">Znak: </text:span><text:span text:style-name="T518">PF.</text:span><text:span text:style-name="T280">0</text:span><text:span text:style-name="T518">332</text:span><text:span text:style-name="T280">.</text:span><text:span text:style-name="T518">8</text:span><text:span text:style-name="T280">.202</text:span><text:span text:style-name="T505">6</text:span><text:span text:style-name="T280"> z dn. </text:span><text:span text:style-name="T518">2</text:span><text:span text:style-name="T280">.0</text:span><text:span text:style-name="T505">7</text:span><text:span text:style-name="T280">.202</text:span><text:span text:style-name="T505">6</text:span><text:span text:style-name="T280"> r. o </text:span><text:span text:style-name="T283">przekwalifikowanie wydatków w planie budżetu na 2026 rok. Przeniesienia podyktowane są potrzebą zabezpieczenia środków finansowych na wypłatę świadczeń dla funkcjonariuszy KP PSP w Busku - Zdroju </text:span><text:span text:style-name="T278">– w brzmieniu stanowiącym </text:span><text:span text:style-name="Emphasis"><text:span text:style-name="T285">załącznik nr </text:span></text:span><text:span text:style-name="Emphasis"><text:span text:style-name="T512">24</text:span></text:span><text:span text:style-name="T278"> do niniejszego protokołu.</text:span></text:p>
      <text:p text:style-name="P133"/>
      <text:p text:style-name="P119"><text:soft-page-break/><text:span text:style-name="T287">Po przeanalizowaniu, powyższy wniosek został pozytywnie zaopiniowany przez Zarząd Powiatu w</text:span><text:span text:style-name="T288"> </text:span><text:span text:style-name="T287">głosowaniu przy </text:span><text:span text:style-name="T521">4</text:span><text:span text:style-name="T287"> głosach –za, 0 głosach –przeciw i 0 głosach –wstrzymał się.</text:span></text:p>
      <text:p text:style-name="P39" loext:marker-style-name="T54"><text:span text:style-name="T85">Ad. </text:span><text:span text:style-name="T86">2</text:span><text:span text:style-name="T520">3</text:span></text:p>
      <text:p text:style-name="P132"><text:span text:style-name="T278">Skarbnik Powiatu Artur Polniak zapoznał Zarząd Powiatu z wnioskiem </text:span><text:span text:style-name="T279">Komendanta Powiatowego Państwowej Straży Pożarnej w Busku - Zdroju </text:span><text:span text:style-name="T280">Znak: </text:span><text:span text:style-name="T518">PF.</text:span><text:span text:style-name="T280">0</text:span><text:span text:style-name="T518">332</text:span><text:span text:style-name="T280">.</text:span><text:span text:style-name="T522">10</text:span><text:span text:style-name="T280">.202</text:span><text:span text:style-name="T505">6</text:span><text:span text:style-name="T280"> z dn. </text:span><text:span text:style-name="T522">16</text:span><text:span text:style-name="T280">.0</text:span><text:span text:style-name="T505">7</text:span><text:span text:style-name="T280">.202</text:span><text:span text:style-name="T505">6</text:span><text:span text:style-name="T280"> r. o </text:span><text:span text:style-name="T283">przekwalifikowanie wydatków w planie budżetu na 2026 rok. Przeniesienia podyktowane są potrzebą zabezpieczenia środków finansowych na wypłatę świadczeń dla funkcjonariuszy KP PSP w Busku - Zdroju </text:span><text:span text:style-name="T278">– w brzmieniu stanowiącym </text:span><text:span text:style-name="Emphasis"><text:span text:style-name="T285">załącznik nr </text:span></text:span><text:span text:style-name="Emphasis"><text:span text:style-name="T512">25</text:span></text:span><text:span text:style-name="T278"> do niniejszego protokołu.</text:span></text:p>
      <text:p text:style-name="P133"/>
      <text:p text:style-name="P119"><text:span text:style-name="T287">Po przeanalizowaniu, powyższy wniosek został pozytywnie zaopiniowany przez Zarząd Powiatu w</text:span><text:span text:style-name="T288"> </text:span><text:span text:style-name="T287">głosowaniu przy </text:span><text:span text:style-name="T521">4</text:span><text:span text:style-name="T287"> głosach –za, 0 głosach –przeciw i 0 głosach –wstrzymał się.</text:span></text:p>
      <text:p text:style-name="P39" loext:marker-style-name="T54"><text:span text:style-name="T85">Ad. </text:span><text:span text:style-name="T86">2</text:span><text:span text:style-name="T520">4</text:span></text:p>
      <text:p text:style-name="P133">Skarbnik Powiatu Artur Polniak przedstawił projekt uchwały Zarządu Powiatu w Busku – Zdroju w<text:span text:style-name="T523"> </text:span>sprawie <text:span text:style-name="T523">zmian w budżecie </text:span>Powiatu Buskiego <text:span text:style-name="T523">na rok 2026</text:span>.</text:p>
      <text:p text:style-name="P133"/>
      <text:p text:style-name="P133">Po analizie, powyższa uchwała została pozytywnie zaopiniowana przez Członków Zarządu w głosowaniu przy <text:span text:style-name="T524">4</text:span> głosach –za, 0 głosach –przeciw i 0 głosach –wstrzymał się.</text:p>
      <text:p text:style-name="P133"/>
      <text:p text:style-name="P119"><text:span text:style-name="T287">Uchwała Nr </text:span><text:span text:style-name="T525">418</text:span><text:span text:style-name="T526">/20</text:span><text:span text:style-name="T287">2</text:span><text:span text:style-name="T527">6</text:span><text:span text:style-name="T287"> Zarządu Powiatu w Busku – Zdroju z dnia 2</text:span><text:span text:style-name="T527">4</text:span><text:span text:style-name="T287"> l</text:span><text:span text:style-name="T527">ipca</text:span><text:span text:style-name="T287"> 202</text:span><text:span text:style-name="T527">6</text:span><text:span text:style-name="T287"> roku w sprawie w</text:span><text:span text:style-name="T527"> </text:span><text:span text:style-name="T287">sprawie </text:span><text:span text:style-name="T527">zmian w budżecie </text:span><text:span text:style-name="T287">Powiatu Buskiego </text:span><text:span text:style-name="T527">na rok 2026 </text:span><text:span text:style-name="T528"><text:s/>- </text:span><text:span text:style-name="T287">stanowi </text:span><text:span text:style-name="Strong_20_Emphasis"><text:span text:style-name="T529">załącznik nr </text:span></text:span><text:span text:style-name="Strong_20_Emphasis"><text:span text:style-name="T530">26</text:span></text:span><text:span text:style-name="Strong_20_Emphasis"><text:span text:style-name="T287"> </text:span></text:span><text:span text:style-name="T287">do niniejszego protokołu.</text:span></text:p>
      <text:p text:style-name="P39" loext:marker-style-name="T54"><text:span text:style-name="T85">Ad. </text:span><text:span text:style-name="T86">2</text:span><text:span text:style-name="T520">5</text:span></text:p>
      <text:p text:style-name="P133">Skarbnik Powiatu Artur Polniak przedstawił projekt uchwały Zarządu Powiatu w Busku – Zdroju w<text:span text:style-name="T523"> </text:span>sprawie <text:span text:style-name="T523">zmian w budżecie </text:span>Powiatu Buskiego <text:span text:style-name="T523">na rok 2026</text:span>.</text:p>
      <text:p text:style-name="P133"/>
      <text:p text:style-name="P133">Po analizie, powyższa uchwała została pozytywnie zaopiniowana przez Członków Zarządu w głosowaniu przy <text:span text:style-name="T524">4</text:span> głosach –za, 0 głosach –przeciw i 0 głosach –wstrzymał się.</text:p>
      <text:p text:style-name="P133"/>
      <text:p text:style-name="P119"><text:span text:style-name="T287">Uchwała Nr</text:span><text:span text:style-name="T526"> </text:span><text:span text:style-name="T531">419</text:span><text:span text:style-name="T526">/2</text:span><text:span text:style-name="T287">02</text:span><text:span text:style-name="T527">6</text:span><text:span text:style-name="T287"> Zarządu Powiatu w Busku – Zdroju z dnia 2</text:span><text:span text:style-name="T527">4</text:span><text:span text:style-name="T287"> l</text:span><text:span text:style-name="T527">ipca</text:span><text:span text:style-name="T287"> 202</text:span><text:span text:style-name="T527">6</text:span><text:span text:style-name="T287"> roku w sprawie w</text:span><text:span text:style-name="T527"> </text:span><text:span text:style-name="T287">sprawie </text:span><text:span text:style-name="T527">zmian w budżecie </text:span><text:span text:style-name="T287">Powiatu Buskiego </text:span><text:span text:style-name="T527">na rok 2026 </text:span><text:span text:style-name="T528"><text:s/>- </text:span><text:span text:style-name="T287">stanowi </text:span><text:span text:style-name="Strong_20_Emphasis"><text:span text:style-name="T529">załącznik nr </text:span></text:span><text:span text:style-name="Strong_20_Emphasis"><text:span text:style-name="T532">27</text:span></text:span><text:span text:style-name="Strong_20_Emphasis"><text:span text:style-name="T287"> </text:span></text:span><text:span text:style-name="T287">do niniejszego protokołu.</text:span></text:p>
      <text:p text:style-name="P39" loext:marker-style-name="T54"><text:span text:style-name="T85">Ad. </text:span><text:span text:style-name="T86">2</text:span><text:span text:style-name="T520">6</text:span></text:p>
      <text:p text:style-name="P133">Skarbnik Powiatu Artur Polniak przedstawił projekt uchwały Zarządu Powiatu w Busku – Zdroju w<text:span text:style-name="T533"> </text:span>sprawie przeniesień w planie wydatków budżetu Powiatu Buskiego w 202<text:span text:style-name="T533">6</text:span> roku.</text:p>
      <text:p text:style-name="P133"/>
      <text:p text:style-name="P133">Po analizie, powyższa uchwała została pozytywnie zaopiniowana przez Członków Zarządu w głosowaniu przy <text:span text:style-name="T524">4</text:span> głosach –za, 0 głosach –przeciw i 0 głosach –wstrzymał się.</text:p>
      <text:p text:style-name="P133"/>
      <text:p text:style-name="P119"><text:span text:style-name="T287">Uchwała N</text:span><text:span text:style-name="T526">r </text:span><text:span text:style-name="T531">420</text:span><text:span text:style-name="T526">/20</text:span><text:span text:style-name="T287">2</text:span><text:span text:style-name="T528">6</text:span><text:span text:style-name="T287"> Zarządu Powiatu w Busku – Zdroju z dnia 2</text:span><text:span text:style-name="T528">4</text:span><text:span text:style-name="T287"> l</text:span><text:span text:style-name="T528">ipca</text:span><text:span text:style-name="T287"> 202</text:span><text:span text:style-name="T528">6</text:span><text:span text:style-name="T287"> roku w sprawie przeniesień w planie wydatków budżetu Powiatu Buskiego w 202</text:span><text:span text:style-name="T528">6</text:span><text:span text:style-name="T287"> roku </text:span><text:span text:style-name="T528">- </text:span><text:span text:style-name="T287">stanowi </text:span><text:span text:style-name="Strong_20_Emphasis"><text:span text:style-name="T529">załącznik nr </text:span></text:span><text:span text:style-name="Strong_20_Emphasis"><text:span text:style-name="T532">28</text:span></text:span><text:span text:style-name="Strong_20_Emphasis"><text:span text:style-name="T287"> </text:span></text:span><text:span text:style-name="T287">do niniejszego protokołu.</text:span></text:p>
      <text:p text:style-name="P39" loext:marker-style-name="T54"><text:soft-page-break/><text:span text:style-name="T85">Ad. </text:span><text:span text:style-name="T86">2</text:span><text:span text:style-name="T520">7</text:span></text:p>
      <text:p text:style-name="P133">Skarbnik Powiatu Artur Polniak przedstawił projekt uchwały Zarządu Powiatu w Busku – Zdroju w<text:span text:style-name="T533"> </text:span>sprawie przeniesień w planie wydatków budżetu Powiatu Buskiego w 202<text:span text:style-name="T533">6</text:span> roku.</text:p>
      <text:p text:style-name="P133"/>
      <text:p text:style-name="P133">Po analizie, powyższa uchwała została pozytywnie zaopiniowana przez Członków Zarządu w głosowaniu przy <text:span text:style-name="T524">4</text:span> głosach –za, 0 głosach –przeciw i 0 głosach –wstrzymał się.</text:p>
      <text:p text:style-name="P39" loext:marker-style-name="T54"><text:span text:style-name="T534">Uchwała Nr </text:span><text:span text:style-name="T535">421</text:span><text:span text:style-name="T536">/2</text:span><text:span text:style-name="T534">02</text:span><text:span text:style-name="T537">6</text:span><text:span text:style-name="T534"> Zarządu Powiatu w Busku – Zdroju z dnia 2</text:span><text:span text:style-name="T537">4</text:span><text:span text:style-name="T534"> l</text:span><text:span text:style-name="T537">ipca</text:span><text:span text:style-name="T534"> 202</text:span><text:span text:style-name="T537">6</text:span><text:span text:style-name="T534"> roku w sprawie przeniesień w planie wydatków budżetu Powiatu Buskiego w 202</text:span><text:span text:style-name="T537">6</text:span><text:span text:style-name="T534"> roku </text:span><text:span text:style-name="T537">- </text:span><text:span text:style-name="T534">stanowi </text:span><text:span text:style-name="Strong_20_Emphasis"><text:span text:style-name="T538">załącznik nr </text:span></text:span><text:span text:style-name="Strong_20_Emphasis"><text:span text:style-name="T539">29</text:span></text:span><text:span text:style-name="Strong_20_Emphasis"><text:span text:style-name="T381"> </text:span></text:span><text:span text:style-name="T534">do niniejszego protokołu.</text:span></text:p>
      <text:p text:style-name="P39" loext:marker-style-name="T54"><text:span text:style-name="T85">Ad. </text:span><text:span text:style-name="T86">2</text:span><text:span text:style-name="T540">8</text:span></text:p>
      <text:p text:style-name="P133">Skarbnik Powiatu Artur Polniak przedstawił projekt uchwały Zarządu Powiatu w Busku – Zdroju w<text:span text:style-name="T541"> </text:span>sprawie <text:span text:style-name="T541">zmian planu wydatków w podległych jednostkach budżetowych. </text:span></text:p>
      <text:p text:style-name="P133"/>
      <text:p text:style-name="P133">Po analizie, powyższa uchwała została pozytywnie zaopiniowana przez Członków Zarządu w głosowaniu przy <text:span text:style-name="T542">4</text:span> głosach –za, 0 głosach –przeciw i 0 głosach –wstrzymał się.</text:p>
      <text:p text:style-name="P133"/>
      <text:p text:style-name="P119"><text:span text:style-name="T287">Uchwała Nr</text:span><text:span text:style-name="T526"> </text:span><text:span text:style-name="T531">422</text:span><text:span text:style-name="T526">/20</text:span><text:span text:style-name="T287">2</text:span><text:span text:style-name="T543">6</text:span><text:span text:style-name="T287"> Zarządu Powiatu w Busku – Zdroju z dnia 2</text:span><text:span text:style-name="T543">4</text:span><text:span text:style-name="T287"> l</text:span><text:span text:style-name="T543">ipca</text:span><text:span text:style-name="T287"> 202</text:span><text:span text:style-name="T543">6</text:span><text:span text:style-name="T287"> roku w sprawie </text:span><text:span text:style-name="T543">zmian planu wydatków w podległych jednostkach budżetowych -</text:span><text:span text:style-name="T287"> stanowi </text:span><text:span text:style-name="Strong_20_Emphasis"><text:span text:style-name="T529">załącznik nr </text:span></text:span><text:span text:style-name="Strong_20_Emphasis"><text:span text:style-name="T532">30</text:span></text:span><text:span text:style-name="Strong_20_Emphasis"><text:span text:style-name="T287"> </text:span></text:span><text:span text:style-name="T287">do niniejszego protokołu.</text:span></text:p>
      <text:p text:style-name="P39" loext:marker-style-name="T54"><text:span text:style-name="T85">Ad. </text:span><text:span text:style-name="T544">29</text:span></text:p>
      <text:p text:style-name="P134">W sprawach różnych<text:span text:style-name="T545"> nie zgłoszono żadnych wniosków.</text:span></text:p>
      <text:p text:style-name="P39" loext:marker-style-name="T54"><text:span text:style-name="T85">Ad. </text:span><text:span text:style-name="T546">3</text:span><text:span text:style-name="T544">0</text:span></text:p>
      <text:p text:style-name="P78">Po zrealizowaniu porządku obrad Przewodniczący Zarządu Jerzy Kolarz podziękował obecnym za udział i o godzini<text:span text:style-name="T266">e 10:</text:span><text:span text:style-name="T547">3</text:span><text:span text:style-name="T266">0 z</text:span>amknął posiedzenie Zarządu Powiatu.</text:p>
      <text:p text:style-name="P135"><text:line-break/>Protokół sporządziła:<text:line-break/><text:span text:style-name="T548">Barbara Banaś</text:span></text:p>
      <text:p text:style-name="P119"/>
      <text:p text:style-name="P34" loext:marker-style-name="T54"/>
      <text:p text:style-name="P34" loext:marker-style-name="T54"/>
      <text:p text:style-name="P34" loext:marker-style-name="T54"/>
      <text:p text:style-name="P34" loext:marker-style-name="T54"/>
      <text:p text:style-name="P34" loext:marker-style-name="T54"/>
      <text:p text:style-name="P15" loext:marker-style-name="T5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No_20_Spacing" style:display-name="No Spacing" style:family="paragraph">
      <style:paragraph-properties fo:margin-top="0cm" fo:margin-bottom="0cm" style:contextual-spacing="false" fo:line-height="100%" fo:text-align="start" style:justify-single-word="false" fo:orphans="2" fo:widows="2" style:writing-mode="lr-tb"/>
    </style:style>
    <style:style style:name="Normal_20__28_Web_29_" style:display-name="Normal (Web)" style:family="paragraph" style:parent-style-name="Standard">
      <style:paragraph-properties fo:margin-top="0.494cm" fo:margin-bottom="0.494cm" style:contextual-spacing="false" fo:line-height="100%"/>
      <style:text-properties style:font-name-asian="Times New Roman1" style:font-family-asian="'Times New Roman'" style:font-family-generic-asian="system" style:font-pitch-asian="variable" style:language-asian="pl" style:country-asian="PL" style:font-name-complex="Times New Roman1" style:font-family-complex="'Times New Roman'" style:font-family-generic-complex="system"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tru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ListLabel_20_1" style:display-name="ListLabel 1" style:family="text">
      <style:text-properties fo:font-weight="bold" style:font-weight-asian="bold"/>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text-line-through-style="none" style:text-line-through-type="none" style:font-name="Times New Roman" fo:font-family="'Times New Roman'" style:font-family-generic="roman" style:font-pitch="variable" fo:font-size="12pt" fo:font-style="normal" fo:font-weight="bold" style:font-size-asian="12pt" style:font-style-asian="normal" style:font-weight-asian="bold" style:font-name-complex="Times New Roman1" style:font-family-complex="'Times New Roman'" style:font-family-generic-complex="system" style:font-pitch-complex="variable" style:font-size-complex="12pt"/>
    </style:style>
    <style:style style:name="ListLabel_20_65" style:display-name="ListLabel 65" style:family="text">
      <style:text-properties style:font-name="Calibri" fo:font-family="Calibri" style:font-family-generic="roman" style:font-pitch="variable" fo:font-size="10pt" style:font-size-asian="10pt"/>
    </style:style>
    <style:style style:name="ListLabel_20_66" style:display-name="ListLabel 66" style:family="text">
      <style:text-properties fo:font-size="10pt" style:font-size-asian="10pt"/>
    </style:style>
    <style:style style:name="ListLabel_20_67" style:display-name="ListLabel 67" style:family="text">
      <style:text-properties fo:font-size="10pt" style:font-size-asian="10pt"/>
    </style:style>
    <style:style style:name="ListLabel_20_68" style:display-name="ListLabel 68" style:family="text">
      <style:text-properties fo:font-size="10pt" style:font-size-asian="10pt"/>
    </style:style>
    <style:style style:name="ListLabel_20_69" style:display-name="ListLabel 69" style:family="text">
      <style:text-properties fo:font-size="10pt" style:font-size-asian="10pt"/>
    </style:style>
    <style:style style:name="ListLabel_20_70" style:display-name="ListLabel 70" style:family="text">
      <style:text-properties fo:font-size="10pt" style:font-size-asian="10pt"/>
    </style:style>
    <style:style style:name="ListLabel_20_71" style:display-name="ListLabel 71" style:family="text">
      <style:text-properties fo:font-size="10pt" style:font-size-asian="10pt"/>
    </style:style>
    <style:style style:name="ListLabel_20_72" style:display-name="ListLabel 72" style:family="text">
      <style:text-properties fo:font-size="10pt" style:font-size-asian="10pt"/>
    </style:style>
    <style:style style:name="ListLabel_20_73" style:display-name="ListLabel 73" style:family="text">
      <style:text-properties fo:font-size="10pt" style:font-size-asian="10pt"/>
    </style:style>
    <style:style style:name="Default_20_Paragraph_20_Font" style:display-name="Default Paragraph Font" style:family="text"/>
    <style:style style:name="t286pc" style:family="text" style:parent-style-name="Default_20_Paragraph_20_Font"/>
    <style:style style:name="Strong_20_Emphasis" style:display-name="Strong Emphasis" style:family="text" style:parent-style-name="Default_20_Paragraph_20_Font">
      <style:text-properties fo:font-weight="bold" style:font-weight-asian="bold" style:font-weight-complex="bold"/>
    </style:style>
    <style:style style:name="ListLabel_20_29" style:display-name="ListLabel 29" style:family="text">
      <style:text-properties style:font-name="Calibri" fo:font-family="Calibri" style:font-family-generic="roman" style:font-pitch="variable"/>
    </style:style>
    <style:style style:name="ListLabel_20_30" style:display-name="ListLabel 30" style:family="text">
      <style:text-properties style:font-name-complex="Courier New" style:font-family-complex="'Courier New'" style:font-family-generic-complex="system" style:font-pitch-complex="variable"/>
    </style:style>
    <style:style style:name="ListLabel_20_31" style:display-name="ListLabel 31" style:family="text"/>
    <style:style style:name="ListLabel_20_32" style:display-name="ListLabel 32" style:family="text">
      <style:text-properties style:font-name="Calibri" fo:font-family="Calibri" style:font-family-generic="roman" style:font-pitch="variable"/>
    </style:style>
    <style:style style:name="ListLabel_20_33" style:display-name="ListLabel 33" style:family="text">
      <style:text-properties style:font-name-complex="Courier New" style:font-family-complex="'Courier New'" style:font-family-generic-complex="system" style:font-pitch-complex="variable"/>
    </style:style>
    <style:style style:name="ListLabel_20_34" style:display-name="ListLabel 34" style:family="text"/>
    <style:style style:name="ListLabel_20_35" style:display-name="ListLabel 35" style:family="text">
      <style:text-properties style:font-name="Calibri" fo:font-family="Calibri" style:font-family-generic="roman" style:font-pitch="variable"/>
    </style:style>
    <style:style style:name="ListLabel_20_36" style:display-name="ListLabel 36" style:family="text">
      <style:text-properties style:font-name-complex="Courier New" style:font-family-complex="'Courier New'" style:font-family-generic-complex="system" style:font-pitch-complex="variable"/>
    </style:style>
    <style:style style:name="ListLabel_20_37" style:display-name="ListLabel 37"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Emphasis" style:family="text" style:parent-style-name="Default_20_Paragraph_20_Font">
      <style:text-properties fo:font-style="italic" style:font-style-asian="italic" style:font-style-complex="italic"/>
    </style:style>
    <style:style style:name="ListLabel_20_20" style:display-name="ListLabel 20" style:family="text">
      <style:text-properties style:font-name="Calibri" fo:font-family="Calibri" style:font-family-generic="roman" style:font-pitch="variable" fo:font-size="10pt" style:font-size-asian="10pt"/>
    </style:style>
    <style:style style:name="ListLabel_20_21" style:display-name="ListLabel 21" style:family="text">
      <style:text-properties fo:font-size="10pt" style:font-size-asian="10pt"/>
    </style:style>
    <style:style style:name="ListLabel_20_22" style:display-name="ListLabel 22" style:family="text">
      <style:text-properties fo:font-size="10pt" style:font-size-asian="10pt"/>
    </style:style>
    <style:style style:name="ListLabel_20_23" style:display-name="ListLabel 23" style:family="text">
      <style:text-properties fo:font-size="10pt" style:font-size-asian="10pt"/>
    </style:style>
    <style:style style:name="ListLabel_20_24" style:display-name="ListLabel 24" style:family="text">
      <style:text-properties fo:font-size="10pt" style:font-size-asian="10pt"/>
    </style:style>
    <style:style style:name="ListLabel_20_25" style:display-name="ListLabel 25" style:family="text">
      <style:text-properties fo:font-size="10pt" style:font-size-asian="10pt"/>
    </style:style>
    <style:style style:name="ListLabel_20_26" style:display-name="ListLabel 26" style:family="text">
      <style:text-properties fo:font-size="10pt" style:font-size-asian="10pt"/>
    </style:style>
    <style:style style:name="ListLabel_20_27" style:display-name="ListLabel 27" style:family="text">
      <style:text-properties fo:font-size="10pt" style:font-size-asian="10pt"/>
    </style:style>
    <style:style style:name="ListLabel_20_28" style:display-name="ListLabel 28" style:family="text">
      <style:text-properties fo:font-size="10pt" style:font-size-asian="10pt"/>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text:style-name="Numbering_20_Symbols" loext:num-list-format="%1%." style:num-suffix="." style:num-format="1">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5.636cm" fo:text-indent="-0.635cm" fo:margin-left="5.63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65"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ny" style:font-family-generic="roman" style:font-pitch="variable" style:font-charset="x-symbol"/>
      </text:list-level-style-bullet>
      <text:list-level-style-bullet text:level="2" text:style-name="ListLabel_20_66"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ny" style:font-family-generic="modern" style:font-pitch="fixed"/>
      </text:list-level-style-bullet>
      <text:list-level-style-bullet text:level="3" text:style-name="ListLabel_20_67"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68"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6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70"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71"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72"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73"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29"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ny" style:font-family-generic="roman" style:font-pitch="variable" style:font-charset="x-symbol"/>
      </text:list-level-style-bullet>
      <text:list-level-style-bullet text:level="2" text:style-name="ListLabel_20_3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ny" style:font-family-generic="modern" style:font-pitch="fixed"/>
      </text:list-level-style-bullet>
      <text:list-level-style-bullet text:level="3" text:style-name="ListLabel_20_31"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32"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ny" style:font-family-generic="roman" style:font-pitch="variable" style:font-charset="x-symbol"/>
      </text:list-level-style-bullet>
      <text:list-level-style-bullet text:level="5" text:style-name="ListLabel_20_3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ny" style:font-family-generic="modern" style:font-pitch="fixed"/>
      </text:list-level-style-bullet>
      <text:list-level-style-bullet text:level="6" text:style-name="ListLabel_20_34"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35"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ny" style:font-family-generic="roman" style:font-pitch="variable" style:font-charset="x-symbol"/>
      </text:list-level-style-bullet>
      <text:list-level-style-bullet text:level="8" text:style-name="ListLabel_20_3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ny" style:font-family-generic="modern" style:font-pitch="fixed"/>
      </text:list-level-style-bullet>
      <text:list-level-style-bullet text:level="9" text:style-name="ListLabel_20_37"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74"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75"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76"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7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78"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79"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8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1"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82"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ny" style:font-family-generic="roman" style:font-pitch="variable" style:font-charset="x-symbol"/>
      </text:list-level-style-bullet>
      <text:list-level-style-bullet text:level="2" text:style-name="ListLabel_20_2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ny" style:font-family-generic="modern" style:font-pitch="fixed"/>
      </text:list-level-style-bullet>
      <text:list-level-style-bullet text:level="3" text:style-name="ListLabel_20_2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2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2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2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2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2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2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fo:font-size="9pt" style:font-size-asian="9pt" style:font-size-complex="9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Domyślny styl strony3"/><text:page-number text:select-page="current">18</text:page-number><text:bookmark-end text:name="PageNumWizard_FOOTER_Domyślny styl strony3"/></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7-23T09:00:07.956884300</meta:creation-date>
    <dc:date>2026-08-11T12:15:34.992235800</dc:date>
    <meta:editing-duration>PT4H27M56S</meta:editing-duration>
    <meta:editing-cycles>77</meta:editing-cycles>
    <meta:generator>LibreOffice/25.8.1.1$Windows_X86_64 LibreOffice_project/54047653041915e595ad4e45cccea684809c77b5</meta:generator>
    <meta:print-date>2026-08-11T09:26:16.414403500</meta:print-date>
    <meta:document-statistic meta:table-count="0" meta:image-count="0" meta:object-count="0" meta:page-count="18" meta:paragraph-count="226" meta:word-count="6535" meta:character-count="47370" meta:non-whitespace-character-count="40876"/>
  </office:meta>
</office:document-meta>
</file>