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_20_Spacing">
      <style:paragraph-properties fo:line-height="115%" fo:text-align="justify" style:justify-single-word="false"/>
      <style:text-properties style:font-name="Times New Roman" fo:font-size="12pt" officeooo:paragraph-rsid="001c0734" style:font-size-asian="12pt" style:font-size-complex="12pt"/>
    </style:style>
    <style:style style:name="P2" style:family="paragraph" style:parent-style-name="No_20_Spacing">
      <style:paragraph-properties fo:line-height="115%" fo:text-align="justify" style:justify-single-word="false" fo:text-indent="1.249cm" style:auto-text-indent="false"/>
      <style:text-properties style:font-name="Times New Roman" fo:font-size="12pt" officeooo:paragraph-rsid="001c0734" style:font-size-asian="12pt" style:font-name-complex="Times New Roman1" style:font-size-complex="12pt"/>
    </style:style>
    <style:style style:name="P3" style:family="paragraph" style:parent-style-name="No_20_Spacing">
      <style:paragraph-properties fo:line-height="115%" fo:text-align="justify" style:justify-single-word="false"/>
      <style:text-properties style:font-name="Times New Roman" fo:font-size="12pt" officeooo:paragraph-rsid="001c0734" style:font-size-asian="12pt" style:font-name-complex="Times New Roman1" style:font-size-complex="12pt"/>
    </style:style>
    <style:style style:name="P4" style:family="paragraph" style:parent-style-name="No_20_Spacing">
      <style:paragraph-properties fo:line-height="115%" fo:text-align="center" style:justify-single-word="false"/>
      <style:text-properties style:font-name="Times New Roman" fo:font-size="12pt" officeooo:paragraph-rsid="001c0734" style:font-size-asian="12pt" style:font-size-complex="12pt"/>
    </style:style>
    <style:style style:name="P5" style:family="paragraph" style:parent-style-name="No_20_Spacing">
      <style:paragraph-properties fo:line-height="115%" fo:text-align="justify" style:justify-single-word="false"/>
      <style:text-properties style:font-name="Times New Roman" fo:font-size="12pt" fo:font-weight="bold" officeooo:paragraph-rsid="001c0734" style:font-size-asian="12pt" style:font-weight-asian="bold" style:font-name-complex="Times New Roman1" style:font-size-complex="12pt"/>
    </style:style>
    <style:style style:name="P6" style:family="paragraph" style:parent-style-name="No_20_Spacing" style:list-style-name="WWNum1">
      <style:paragraph-properties fo:margin-left="1.259cm" fo:line-height="115%" fo:text-align="justify" style:justify-single-word="false" fo:text-indent="-0.63cm" style:auto-text-indent="false"/>
      <style:text-properties style:font-name="Times New Roman" fo:font-size="12pt" officeooo:paragraph-rsid="00759150" style:font-size-asian="12pt" style:font-size-complex="12pt"/>
    </style:style>
    <style:style style:name="P7" style:family="paragraph" style:parent-style-name="No_20_Spacing" style:list-style-name="WWNum1">
      <style:paragraph-properties fo:margin-left="0cm" fo:line-height="115%" fo:text-align="justify" style:justify-single-word="false" fo:text-indent="0cm" style:auto-text-indent="false"/>
      <style:text-properties style:font-name="Times New Roman" fo:font-size="12pt" fo:font-weight="bold" officeooo:paragraph-rsid="001c0734" style:font-size-asian="12pt" style:font-weight-asian="bold" style:font-name-complex="Times New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1c0734" style:font-size-asian="12pt" style:font-name-complex="Times New Roman1" style:font-size-complex="12pt"/>
    </style:style>
    <style:style style:name="P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7779ae" style:font-size-asian="12pt" style:font-name-complex="Times New Roman1" style:font-size-complex="12pt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officeooo:paragraph-rsid="00780018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759150" style:font-size-asian="12pt" style:font-name-complex="Times New Roman1" style:font-size-complex="12pt"/>
    </style:style>
    <style:style style:name="P1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1a0c4c" officeooo:paragraph-rsid="00759150" style:font-name-asian="Times New Roman1" style:font-size-asian="12pt" style:language-asian="pl" style:country-asian="PL" style:font-name-complex="Times New Roman1" style:font-size-complex="12pt"/>
    </style:style>
    <style:style style:name="P1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b569a9" style:font-size-asian="12pt" style:font-size-complex="12pt"/>
    </style:style>
    <style:style style:name="P14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759150" style:font-size-asian="12pt" style:font-size-complex="12pt"/>
    </style:style>
    <style:style style:name="P15" style:family="paragraph" style:parent-style-name="Standard">
      <style:paragraph-properties fo:line-height="115%" fo:text-align="justify" style:justify-single-word="false"/>
      <style:text-properties style:font-name="Times New Roman" fo:font-size="12pt" fo:font-weight="bold" officeooo:paragraph-rsid="001c0734" style:font-name-asian="Times New Roman1" style:font-size-asian="12pt" style:font-weight-asian="bold" style:font-name-complex="Times New Roman1" style:font-size-complex="12pt"/>
    </style:style>
    <style:style style:name="P16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04bf82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1cf5ca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286318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2710c5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294fbd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3b7577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1aaa8d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1b1a28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officeooo:paragraph-rsid="0068896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 style:list-style-name="L1">
      <style:paragraph-properties fo:text-align="justify" style:justify-single-word="false"/>
      <style:text-properties officeooo:paragraph-rsid="0068896e"/>
    </style:style>
    <style:style style:name="P26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officeooo:paragraph-rsid="0068896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style:writing-mode="lr-tb"/>
      <style:text-properties style:font-name="Times New Roman" fo:font-size="12pt" fo:font-weight="normal" officeooo:rsid="00143d48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 style:list-style-name="L1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0697e4" officeooo:paragraph-rsid="0068896e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 style:list-style-name="L2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0697e4" officeooo:paragraph-rsid="001cae5d" style:font-name-asian="Times New Roman1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line-height="115%" fo:text-align="justify" style:justify-single-word="false"/>
      <style:text-properties style:font-name="Times New Roman" fo:font-size="12pt" fo:font-weight="normal" officeooo:rsid="0015ef40" officeooo:paragraph-rsid="001c0734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P31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officeooo:paragraph-rsid="001cae5d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1cae5d" style:font-size-asian="12pt" style:font-size-complex="12pt"/>
    </style:style>
    <style:style style:name="P3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bold" officeooo:paragraph-rsid="001cae5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P34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68896e" style:font-size-asian="12pt" style:font-size-complex="12pt"/>
    </style:style>
    <style:style style:name="P35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fo:color="#111111" loext:opacity="100%" style:font-name="Times New Roman" fo:font-size="12pt" officeooo:paragraph-rsid="001cae5d" style:font-size-asian="12pt" style:font-size-complex="12pt"/>
    </style:style>
    <style:style style:name="P36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fo:color="#111111" loext:opacity="100%" style:font-name="Times New Roman" fo:font-size="12pt" fo:font-weight="bold" officeooo:paragraph-rsid="001cae5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P37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bold" officeooo:rsid="001cb983" officeooo:paragraph-rsid="001cb983" style:font-size-asian="12pt" style:font-weight-asian="bold" style:font-size-complex="12pt" style:font-weight-complex="bold"/>
    </style:style>
    <style:style style:name="P38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1cb983" officeooo:paragraph-rsid="00216c4c" style:font-size-asian="12pt" style:font-weight-asian="normal" style:font-size-complex="12pt" style:font-weight-complex="normal"/>
    </style:style>
    <style:style style:name="P3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1cb983" officeooo:paragraph-rsid="001ffddc" style:font-size-asian="12pt" style:font-weight-asian="normal" style:font-size-complex="12pt" style:font-weight-complex="normal"/>
    </style:style>
    <style:style style:name="P40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1cb983" officeooo:paragraph-rsid="00217f14" style:font-size-asian="12pt" style:font-weight-asian="normal" style:font-size-complex="12pt" style:font-weight-complex="normal"/>
    </style:style>
    <style:style style:name="P4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italic" fo:font-weight="normal" officeooo:rsid="00217f14" officeooo:paragraph-rsid="00217f14" style:font-size-asian="12pt" style:font-style-asian="italic" style:font-weight-asian="normal" style:font-size-complex="12pt" style:font-style-complex="italic" style:font-weight-complex="normal"/>
    </style:style>
    <style:style style:name="P4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bae7c3" officeooo:paragraph-rsid="0129ba01" style:font-size-asian="12pt" style:font-weight-asian="normal" style:font-size-complex="12pt" style:font-weight-complex="normal"/>
    </style:style>
    <style:style style:name="P4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normal" officeooo:rsid="00bae7c3" officeooo:paragraph-rsid="0129ba01" style:font-size-asian="12pt" style:font-style-asian="normal" style:font-weight-asian="normal" style:font-size-complex="12pt" style:font-style-complex="normal" style:font-weight-complex="normal"/>
    </style:style>
    <style:style style:name="P44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7dbf85" officeooo:paragraph-rsid="00bbceb3" style:font-size-asian="12pt" style:font-weight-asian="normal" style:font-size-complex="12pt" style:font-weight-complex="normal"/>
    </style:style>
    <style:style style:name="P45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normal" officeooo:rsid="00bbb620" officeooo:paragraph-rsid="00bbb620" style:font-size-asian="12pt" style:font-style-asian="normal" style:font-weight-asian="normal" style:font-size-complex="12pt" style:font-style-complex="normal" style:font-weight-complex="normal"/>
    </style:style>
    <style:style style:name="P46" style:family="paragraph" style:parent-style-name="Standard">
      <style:paragraph-properties fo:line-height="115%" fo:text-align="justify" style:justify-single-word="false"/>
      <style:text-properties fo:color="#111111" loext:opacity="100%" style:font-name="Times New Roman" fo:font-size="12pt" fo:font-weight="normal" officeooo:rsid="009a364a" officeooo:paragraph-rsid="00baf839" style:font-size-asian="12pt" style:font-weight-asian="normal" style:font-size-complex="12pt" style:font-weight-complex="normal"/>
    </style:style>
    <style:style style:name="P47" style:family="paragraph" style:parent-style-name="Standard">
      <style:paragraph-properties fo:line-height="115%" fo:text-align="justify" style:justify-single-word="false"/>
      <style:text-properties fo:color="#111111" loext:opacity="100%" style:font-name="Times New Roman" fo:font-size="12pt" fo:font-weight="normal" officeooo:rsid="0095eaa9" officeooo:paragraph-rsid="00baf839" style:font-size-asian="12pt" style:font-weight-asian="normal" style:font-size-complex="12pt" style:font-weight-complex="normal"/>
    </style:style>
    <style:style style:name="P48" style:family="paragraph" style:parent-style-name="Standard">
      <style:paragraph-properties fo:line-height="115%" fo:text-align="justify" style:justify-single-word="false"/>
      <style:text-properties fo:color="#111111" loext:opacity="100%" style:font-name="Times New Roman" fo:font-size="12pt" fo:font-weight="normal" officeooo:rsid="009858f5" officeooo:paragraph-rsid="00baf839" style:font-size-asian="12pt" style:font-weight-asian="normal" style:font-size-complex="12pt" style:font-weight-complex="normal"/>
    </style:style>
    <style:style style:name="P49" style:family="paragraph" style:parent-style-name="Standard">
      <style:paragraph-properties fo:line-height="115%" fo:text-align="justify" style:justify-single-word="false"/>
      <style:text-properties fo:color="#111111" loext:opacity="100%" style:font-name="Times New Roman" fo:font-size="12pt" fo:font-weight="normal" officeooo:rsid="0095eaa9" officeooo:paragraph-rsid="01106893" style:font-size-asian="12pt" style:font-weight-asian="normal" style:font-size-complex="12pt" style:font-weight-complex="normal"/>
    </style:style>
    <style:style style:name="P50" style:family="paragraph" style:parent-style-name="Standard">
      <style:paragraph-properties fo:line-height="115%" fo:text-align="justify" style:justify-single-word="false"/>
      <style:text-properties fo:color="#111111" loext:opacity="100%" style:font-name="Times New Roman" fo:font-size="12pt" fo:font-weight="normal" officeooo:rsid="0127c652" officeooo:paragraph-rsid="0127c652" style:font-size-asian="12pt" style:font-weight-asian="normal" style:font-size-complex="12pt" style:font-weight-complex="normal"/>
    </style:style>
    <style:style style:name="P5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normal" officeooo:rsid="00bae7c3" officeooo:paragraph-rsid="0106f932" style:font-size-asian="12pt" style:font-style-asian="normal" style:font-weight-asian="normal" style:font-size-complex="12pt" style:font-style-complex="normal" style:font-weight-complex="normal"/>
    </style:style>
    <style:style style:name="P52" style:family="paragraph" style:parent-style-name="Text_20_body">
      <style:paragraph-properties fo:margin-top="0cm" fo:margin-bottom="0.146cm" style:contextual-spacing="false" fo:line-height="115%" fo:text-align="justify" style:justify-single-word="false"/>
      <style:text-properties style:font-name="Times New Roman" fo:font-size="12pt" officeooo:rsid="00136842" officeooo:paragraph-rsid="00be8a16" style:font-size-asian="12pt" style:font-size-complex="12pt"/>
    </style:style>
    <style:style style:name="P5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bold" officeooo:rsid="00373b15" officeooo:paragraph-rsid="00373b15" style:font-size-asian="12pt" style:font-style-asian="normal" style:font-weight-asian="bold" style:font-size-complex="12pt" style:font-style-complex="normal" style:font-weight-complex="bold"/>
    </style:style>
    <style:style style:name="P54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1cb983" officeooo:paragraph-rsid="00bfec80" style:font-size-asian="12pt" style:font-weight-asian="normal" style:font-size-complex="12pt" style:font-weight-complex="normal"/>
    </style:style>
    <style:style style:name="P55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3b40a3" officeooo:paragraph-rsid="00c151a4" style:font-size-asian="12pt" style:font-weight-asian="normal" style:font-size-complex="12pt" style:font-weight-complex="normal"/>
    </style:style>
    <style:style style:name="P56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bfec80" officeooo:paragraph-rsid="00bfec80" style:font-size-asian="12pt" style:font-weight-asian="normal" style:font-size-complex="12pt" style:font-weight-complex="normal"/>
    </style:style>
    <style:style style:name="P57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7eff60" officeooo:paragraph-rsid="00373b15" style:font-size-asian="12pt" style:font-weight-asian="normal" style:font-size-complex="12pt" style:font-weight-complex="normal"/>
    </style:style>
    <style:style style:name="P58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117fd2b" officeooo:paragraph-rsid="0117fd2b" style:font-size-asian="12pt" style:font-weight-asian="normal" style:font-size-complex="12pt" style:font-weight-complex="normal"/>
    </style:style>
    <style:style style:name="P5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7eff60" officeooo:paragraph-rsid="015b20d0" style:font-size-asian="12pt" style:font-weight-asian="normal" style:font-size-complex="12pt" style:font-weight-complex="normal"/>
    </style:style>
    <style:style style:name="P60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7eff60" officeooo:paragraph-rsid="00c5f193" style:font-size-asian="12pt" style:font-weight-asian="normal" style:font-size-complex="12pt" style:font-weight-complex="normal"/>
    </style:style>
    <style:style style:name="P6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1cb983" officeooo:paragraph-rsid="00373b15" style:font-size-asian="12pt" style:font-weight-asian="normal" style:font-size-complex="12pt" style:font-weight-complex="normal"/>
    </style:style>
    <style:style style:name="P6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bold" officeooo:rsid="003b40a3" officeooo:paragraph-rsid="003b40a3" style:font-size-asian="12pt" style:font-style-asian="normal" style:font-weight-asian="bold" style:font-size-complex="12pt" style:font-style-complex="normal" style:font-weight-complex="bold"/>
    </style:style>
    <style:style style:name="P63" style:family="paragraph" style:parent-style-name="Standard">
      <style:paragraph-properties fo:margin-top="0cm" fo:margin-bottom="0cm" style:contextual-spacing="false" fo:line-height="115%" fo:text-align="justify" style:justify-single-word="false" style:writing-mode="lr-tb"/>
      <style:text-properties style:font-name="Times New Roman" fo:font-size="12pt" fo:font-weight="normal" officeooo:rsid="001cb983" officeooo:paragraph-rsid="003e038a" style:font-size-asian="12pt" style:font-weight-asian="normal" style:font-size-complex="12pt" style:font-weight-complex="normal"/>
    </style:style>
    <style:style style:name="P64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3b40a3" officeooo:paragraph-rsid="00cac67f" style:font-size-asian="12pt" style:font-weight-asian="normal" style:font-size-complex="12pt" style:font-weight-complex="normal"/>
    </style:style>
    <style:style style:name="P65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3b40a3" officeooo:paragraph-rsid="003f9901" style:font-size-asian="12pt" style:font-weight-asian="normal" style:font-size-complex="12pt" style:font-weight-complex="normal"/>
    </style:style>
    <style:style style:name="P66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299e31" officeooo:paragraph-rsid="00cbbe3d" style:font-size-asian="12pt" style:font-size-complex="12pt"/>
    </style:style>
    <style:style style:name="P67" style:family="paragraph" style:parent-style-name="Text_20_body">
      <style:paragraph-properties fo:line-height="115%" fo:text-align="justify" style:justify-single-word="false"/>
      <style:text-properties style:font-name="Times New Roman" fo:font-size="12pt" officeooo:rsid="00136842" officeooo:paragraph-rsid="0082bf2f" style:font-size-asian="12pt" style:font-size-complex="12pt"/>
    </style:style>
    <style:style style:name="P68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bold" officeooo:rsid="003f9901" officeooo:paragraph-rsid="003f9901" style:font-size-asian="12pt" style:font-weight-asian="bold" style:font-size-complex="12pt" style:font-weight-complex="bold"/>
    </style:style>
    <style:style style:name="P6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1cb983" officeooo:paragraph-rsid="003f9901" style:font-size-asian="12pt" style:font-weight-asian="normal" style:font-size-complex="12pt" style:font-weight-complex="normal"/>
    </style:style>
    <style:style style:name="P70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40edd1" officeooo:paragraph-rsid="0040edd1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P7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3b40a3" officeooo:paragraph-rsid="0040edd1" style:font-size-asian="12pt" style:font-weight-asian="normal" style:font-size-complex="12pt" style:font-weight-complex="normal"/>
    </style:style>
    <style:style style:name="P7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bold" officeooo:rsid="00217f14" officeooo:paragraph-rsid="00217f14" style:font-size-asian="12pt" style:font-style-asian="normal" style:font-weight-asian="bold" style:font-size-complex="12pt" style:font-style-complex="normal" style:font-weight-complex="bold"/>
    </style:style>
    <style:style style:name="P7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299e31" officeooo:paragraph-rsid="00cf687a" style:font-size-asian="12pt" style:font-size-complex="12pt"/>
    </style:style>
    <style:style style:name="P74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848305" style:font-size-asian="12pt" style:font-size-complex="12pt"/>
    </style:style>
    <style:style style:name="P75" style:family="paragraph" style:parent-style-name="Text_20_body">
      <style:paragraph-properties fo:line-height="115%" fo:text-align="justify" style:justify-single-word="false"/>
      <style:text-properties style:font-name="Times New Roman" fo:font-size="12pt" officeooo:rsid="00136842" officeooo:paragraph-rsid="0079f1dc" style:font-size-asian="12pt" style:font-size-complex="12pt"/>
    </style:style>
    <style:style style:name="P76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bold" officeooo:rsid="00651733" officeooo:paragraph-rsid="00651733" style:font-size-asian="12pt" style:font-style-asian="normal" style:font-weight-asian="bold" style:font-size-complex="12pt" style:font-style-complex="normal" style:font-weight-complex="bold"/>
    </style:style>
    <style:style style:name="P77" style:family="paragraph" style:parent-style-name="Text_20_body">
      <style:paragraph-properties fo:margin-top="0cm" fo:margin-bottom="0cm" style:contextual-spacing="false" fo:line-height="115%" fo:text-align="justify" style:justify-single-word="false" style:writing-mode="lr-tb"/>
      <style:text-properties style:font-name="Times New Roman" fo:font-weight="bold" officeooo:rsid="00651733" officeooo:paragraph-rsid="00651733" style:font-weight-asian="bold" style:font-weight-complex="bold"/>
    </style:style>
    <style:style style:name="P78" style:family="paragraph" style:parent-style-name="Text_20_body">
      <style:paragraph-properties fo:line-height="115%" fo:text-align="justify" style:justify-single-word="false" style:writing-mode="lr-tb"/>
      <style:text-properties style:font-name="Times New Roman" fo:font-size="12pt" fo:font-weight="normal" officeooo:rsid="00651733" style:font-size-asian="12pt" style:font-weight-asian="normal" style:font-size-complex="12pt" style:font-weight-complex="normal"/>
    </style:style>
    <style:style style:name="P79" style:family="paragraph" style:parent-style-name="Text_20_body">
      <style:paragraph-properties fo:margin-top="0cm" fo:margin-bottom="0.046cm" style:contextual-spacing="false" fo:line-height="115%" fo:text-align="justify" style:justify-single-word="false" style:writing-mode="lr-tb"/>
      <style:text-properties style:font-name="Times New Roman" fo:font-size="12pt" officeooo:rsid="00651733" officeooo:paragraph-rsid="012fed22" style:font-size-asian="12pt" style:font-size-complex="12pt"/>
    </style:style>
    <style:style style:name="P80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bold" officeooo:rsid="0042b956" officeooo:paragraph-rsid="0042b956" style:font-size-asian="12pt" style:font-style-asian="normal" style:font-weight-asian="bold" style:font-size-complex="12pt" style:font-style-complex="normal" style:font-weight-complex="bold"/>
    </style:style>
    <style:style style:name="P8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officeooo:rsid="001cb983" officeooo:paragraph-rsid="00d29b39" style:font-size-asian="12pt" style:font-weight-asian="normal" style:font-size-complex="12pt" style:font-weight-complex="normal"/>
    </style:style>
    <style:style style:name="P8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italic" officeooo:rsid="00217f14" officeooo:paragraph-rsid="00434b49" style:font-size-asian="12pt" style:font-style-asian="italic" style:font-size-complex="12pt" style:font-style-complex="italic"/>
    </style:style>
    <style:style style:name="P83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officeooo:rsid="00217f14" style:font-size-asian="12pt" style:font-style-asian="normal" style:font-size-complex="12pt" style:font-style-complex="normal"/>
    </style:style>
    <style:style style:name="P84" style:family="paragraph" style:parent-style-name="Text_20_body">
      <style:paragraph-properties fo:margin-top="0cm" fo:margin-bottom="0.046cm" style:contextual-spacing="false" fo:line-height="115%" fo:text-align="justify" style:justify-single-word="false"/>
      <style:text-properties style:font-name="Times New Roman" fo:font-size="12pt" fo:font-style="normal" officeooo:rsid="00217f14" style:font-size-asian="12pt" style:font-style-asian="normal" style:font-size-complex="12pt" style:font-style-complex="normal"/>
    </style:style>
    <style:style style:name="P85" style:family="paragraph" style:parent-style-name="Text_20_body">
      <style:paragraph-properties fo:line-height="115%" fo:text-align="justify" style:justify-single-word="false"/>
      <style:text-properties style:font-name="Times New Roman" fo:font-size="12pt" fo:font-style="normal" officeooo:rsid="00217f14" style:font-size-asian="12pt" style:font-style-asian="normal" style:font-size-complex="12pt" style:font-style-complex="normal"/>
    </style:style>
    <style:style style:name="P86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normal" officeooo:rsid="0022db82" officeooo:paragraph-rsid="00d29b39" style:font-size-asian="12pt" style:font-style-asian="normal" style:font-weight-asian="normal" style:font-size-complex="12pt" style:font-style-complex="normal" style:font-weight-complex="normal"/>
    </style:style>
    <style:style style:name="P87" style:family="paragraph" style:parent-style-name="Standard">
      <style:paragraph-properties fo:line-height="115%" fo:text-align="justify" style:justify-single-word="false"/>
      <style:text-properties style:font-name="Times New Roman" fo:font-size="12pt" fo:font-weight="normal" officeooo:rsid="001cae5d" officeooo:paragraph-rsid="001cae5d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P88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299e31" officeooo:paragraph-rsid="00d29b39" style:font-size-asian="12pt" style:font-size-complex="12pt"/>
    </style:style>
    <style:style style:name="P8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136842" officeooo:paragraph-rsid="00d29b39" style:font-size-asian="12pt" style:font-size-complex="12pt"/>
    </style:style>
    <style:style style:name="P90" style:family="paragraph" style:parent-style-name="Standard">
      <style:paragraph-properties fo:line-height="115%" fo:text-align="justify" style:justify-single-word="false"/>
      <style:text-properties style:font-name="Times New Roman" fo:font-size="12pt" fo:font-weight="bold" officeooo:rsid="0023f500" officeooo:paragraph-rsid="0023f500" style:font-name-asian="Calibri" style:font-size-asian="12pt" style:language-asian="ar" style:country-asian="SA" style:font-weight-asian="bold" style:font-name-complex="Times New Roman1" style:font-size-complex="12pt" style:font-weight-complex="bold"/>
    </style:style>
    <style:style style:name="P9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normal" officeooo:rsid="0022db82" officeooo:paragraph-rsid="00d50aa0" style:font-size-asian="12pt" style:font-style-asian="normal" style:font-weight-asian="normal" style:font-size-complex="12pt" style:font-style-complex="normal" style:font-weight-complex="normal"/>
    </style:style>
    <style:style style:name="P92" style:family="paragraph" style:parent-style-name="Standard">
      <style:paragraph-properties fo:line-height="115%" fo:text-align="justify" style:justify-single-word="false"/>
      <style:text-properties style:font-name="Times New Roman" fo:font-size="12pt" fo:font-weight="normal" officeooo:rsid="001cae5d" officeooo:paragraph-rsid="00d50aa0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P9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299e31" officeooo:paragraph-rsid="00d50aa0" style:font-size-asian="12pt" style:font-size-complex="12pt"/>
    </style:style>
    <style:style style:name="P94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136842" officeooo:paragraph-rsid="00d50aa0" style:font-size-asian="12pt" style:font-size-complex="12pt"/>
    </style:style>
    <style:style style:name="P95" style:family="paragraph" style:parent-style-name="Text_20_body">
      <style:paragraph-properties fo:line-height="115%" fo:text-align="justify" style:justify-single-word="false"/>
      <style:text-properties style:font-name="Times New Roman" fo:font-size="12pt" officeooo:rsid="00136842" officeooo:paragraph-rsid="00d50aa0" style:font-size-asian="12pt" style:font-size-complex="12pt"/>
    </style:style>
    <style:style style:name="P96" style:family="paragraph" style:parent-style-name="Standard">
      <style:paragraph-properties fo:line-height="115%" fo:text-align="justify" style:justify-single-word="false"/>
      <style:text-properties style:font-name="Times New Roman" fo:font-size="12pt" officeooo:rsid="001cae5d" officeooo:paragraph-rsid="0023f500" style:font-size-asian="12pt" style:font-name-complex="Times New Roman1" style:font-size-complex="12pt"/>
    </style:style>
    <style:style style:name="P97" style:family="paragraph" style:parent-style-name="Standard">
      <style:paragraph-properties fo:margin-left="0.63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-0.63cm" style:auto-text-indent="false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weight="bold" officeooo:rsid="00256e06" officeooo:paragraph-rsid="00256e06" style:font-size-asian="12pt" style:font-weight-asian="bold" style:font-name-complex="Times New Roman1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8" style:family="paragraph" style:parent-style-name="Standard" style:master-page-name="">
      <style:paragraph-properties fo:margin-top="0cm" fo:margin-bottom="0cm" style:contextual-spacing="false" fo:line-height="115%" fo:text-align="justify" style:justify-single-word="false" style:page-number="auto"/>
      <style:text-properties style:font-name="Times New Roman" fo:font-size="12pt" fo:font-style="normal" fo:font-weight="normal" officeooo:rsid="0022db82" officeooo:paragraph-rsid="00d50aa0" style:font-size-asian="12pt" style:font-style-asian="normal" style:font-weight-asian="normal" style:font-size-complex="12pt" style:font-style-complex="normal" style:font-weight-complex="normal"/>
    </style:style>
    <style:style style:name="P9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normal" officeooo:rsid="0022db82" officeooo:paragraph-rsid="00d50aa0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P10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officeooo:rsid="00136842" officeooo:paragraph-rsid="002585b2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27250e" officeooo:paragraph-rsid="0027250e" style:font-name-asian="Calibri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292245" officeooo:paragraph-rsid="00d5b8a9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fo:color="#111111" loext:opacity="100%" style:font-name="Times New Roman" fo:font-size="12pt" fo:font-style="normal" fo:font-weight="normal" officeooo:rsid="00297494" officeooo:paragraph-rsid="00d5b8a9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4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normal" officeooo:rsid="0022db82" officeooo:paragraph-rsid="00d5b8a9" style:font-size-asian="12pt" style:font-style-asian="normal" style:font-weight-asian="normal" style:font-size-complex="12pt" style:font-style-complex="normal" style:font-weight-complex="normal"/>
    </style:style>
    <style:style style:name="P105" style:family="paragraph" style:parent-style-name="Standard">
      <style:paragraph-properties fo:line-height="115%" fo:text-align="justify" style:justify-single-word="false"/>
      <style:text-properties style:font-name="Times New Roman" fo:font-size="12pt" fo:font-weight="normal" officeooo:rsid="001cae5d" officeooo:paragraph-rsid="00d5b8a9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P106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299e31" officeooo:paragraph-rsid="00d5b8a9" style:font-size-asian="12pt" style:font-size-complex="12pt"/>
    </style:style>
    <style:style style:name="P107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136842" officeooo:paragraph-rsid="00d5b8a9" style:font-size-asian="12pt" style:font-size-complex="12pt"/>
    </style:style>
    <style:style style:name="P108" style:family="paragraph" style:parent-style-name="Text_20_body">
      <style:paragraph-properties fo:line-height="115%" fo:text-align="justify" style:justify-single-word="false"/>
      <style:text-properties style:font-name="Times New Roman" fo:font-size="12pt" officeooo:rsid="00136842" officeooo:paragraph-rsid="0131a181" style:font-size-asian="12pt" style:font-size-complex="12pt"/>
    </style:style>
    <style:style style:name="P109" style:family="paragraph" style:parent-style-name="Text_20_body">
      <style:paragraph-properties fo:margin-top="0.201cm" fo:margin-bottom="0.448cm" style:contextual-spacing="false" fo:line-height="115%" fo:text-align="justify" style:justify-single-word="false"/>
      <style:text-properties style:font-name="Times New Roman" fo:font-size="12pt" officeooo:paragraph-rsid="0155b8c0" style:font-size-asian="12pt" style:font-size-complex="12pt"/>
    </style:style>
    <style:style style:name="P110" style:family="paragraph" style:parent-style-name="Text_20_body">
      <style:paragraph-properties fo:line-height="115%" fo:text-align="justify" style:justify-single-word="false"/>
      <style:text-properties style:font-name="Times New Roman" fo:font-size="12pt" officeooo:paragraph-rsid="0158b2a0" style:font-size-asian="12pt" style:font-size-complex="12pt"/>
    </style:style>
    <style:style style:name="P11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2d4c86" officeooo:paragraph-rsid="00297494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2d4c86" officeooo:paragraph-rsid="002d4c86" style:font-name-asian="Times New Roman1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2e7434" officeooo:paragraph-rsid="00d949b6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2c5c54" officeooo:paragraph-rsid="00d949b6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2d2585" officeooo:paragraph-rsid="00d949b6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d949b6" officeooo:paragraph-rsid="00d949b6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d949b6" officeooo:paragraph-rsid="00d949b6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2e7434" officeooo:paragraph-rsid="00897514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897514" officeooo:paragraph-rsid="00dada4b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897514" officeooo:paragraph-rsid="00897514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dcb9c7" officeooo:paragraph-rsid="00dcb9c7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2" style:family="paragraph" style:parent-style-name="Text_20_body">
      <style:paragraph-properties fo:margin-top="0cm" fo:margin-bottom="0.046cm" style:contextual-spacing="false" fo:line-height="115%" fo:text-align="justify" style:justify-single-word="false"/>
      <style:text-properties style:font-name="Times New Roman" fo:font-size="12pt" officeooo:rsid="00136842" officeooo:paragraph-rsid="0079f1dc" style:font-size-asian="12pt" style:font-size-complex="12pt"/>
    </style:style>
    <style:style style:name="P123" style:family="paragraph" style:parent-style-name="Normal_20__28_Web_29_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6bbf70" style:font-size-asian="12pt" style:font-size-complex="12pt"/>
    </style:style>
    <style:style style:name="P124" style:family="paragraph" style:parent-style-name="Standard">
      <style:paragraph-properties fo:line-height="115%" fo:text-align="justify" style:justify-single-word="false"/>
      <style:text-properties officeooo:paragraph-rsid="00dcb9c7"/>
    </style:style>
    <style:style style:name="P12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31593b" officeooo:paragraph-rsid="0126e018" style:font-name-asian="Times New Roman1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6" style:family="paragraph" style:parent-style-name="Text_20_body">
      <style:paragraph-properties fo:line-height="115%" fo:text-align="justify" style:justify-single-word="false"/>
      <style:text-properties style:font-name="Times New Roman" officeooo:rsid="00136842" officeooo:paragraph-rsid="00dcb9c7" style:font-size-asian="12pt"/>
    </style:style>
    <style:style style:name="P127" style:family="paragraph" style:parent-style-name="Text_20_body">
      <style:paragraph-properties fo:margin-top="0.101cm" fo:margin-bottom="0.347cm" style:contextual-spacing="false" fo:text-align="justify" style:justify-single-word="false"/>
      <style:text-properties style:font-name="Times New Roman" fo:font-size="12pt" officeooo:rsid="00136842" style:font-size-asian="12pt" style:font-size-complex="12pt"/>
    </style:style>
    <style:style style:name="P128" style:family="paragraph" style:parent-style-name="Text_20_body">
      <style:paragraph-properties fo:margin-top="0.201cm" fo:margin-bottom="0.448cm" style:contextual-spacing="false" fo:text-align="justify" style:justify-single-word="false"/>
      <style:text-properties style:font-name="Times New Roman" fo:font-size="12pt" officeooo:rsid="00136842" style:font-size-asian="12pt" style:font-size-complex="12pt"/>
    </style:style>
    <style:style style:name="P129" style:family="paragraph" style:parent-style-name="Text_20_body">
      <style:paragraph-properties fo:margin-top="0cm" fo:margin-bottom="0.247cm" style:contextual-spacing="false" fo:text-align="justify" style:justify-single-word="false"/>
      <style:text-properties style:font-name="Times New Roman" fo:font-size="12pt" officeooo:rsid="00136842" officeooo:paragraph-rsid="011f1d31" style:font-size-asian="12pt" style:font-size-complex="12pt"/>
    </style:style>
    <style:style style:name="P130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style="normal" fo:font-weight="normal" officeooo:rsid="0031593b" officeooo:paragraph-rsid="00dcb9c7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P13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35f967" officeooo:paragraph-rsid="006a1360" style:font-name-asian="Calibri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2e7434" officeooo:paragraph-rsid="00dfafc2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2e7434" officeooo:paragraph-rsid="00dd996b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d949b6" officeooo:paragraph-rsid="00dfafc2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2e7434" officeooo:paragraph-rsid="006c056f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dcb9c7" officeooo:paragraph-rsid="00dd996b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7" style:family="paragraph" style:parent-style-name="Normal_20__28_Web_29_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6c056f" style:font-size-asian="12pt" style:font-size-complex="12pt"/>
    </style:style>
    <style:style style:name="P138" style:family="paragraph" style:parent-style-name="Text_20_body">
      <style:paragraph-properties fo:margin-top="0cm" fo:margin-bottom="0.146cm" style:contextual-spacing="false" fo:line-height="115%" fo:text-align="justify" style:justify-single-word="false"/>
      <style:text-properties style:font-name="Times New Roman" fo:font-size="12pt" officeooo:rsid="00136842" officeooo:paragraph-rsid="00dd996b" style:font-size-asian="12pt" style:font-size-complex="12pt"/>
    </style:style>
    <style:style style:name="P139" style:family="paragraph" style:parent-style-name="Standard">
      <style:paragraph-properties fo:line-height="115%" fo:text-align="justify" style:justify-single-word="false"/>
      <style:text-properties officeooo:paragraph-rsid="008f502c"/>
    </style:style>
    <style:style style:name="P14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31593b" officeooo:paragraph-rsid="006a1360" style:font-name-asian="Times New Roman1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1" style:family="paragraph" style:parent-style-name="Text_20_body">
      <style:paragraph-properties fo:line-height="115%" fo:text-align="justify" style:justify-single-word="false"/>
      <style:text-properties style:font-name="Times New Roman" officeooo:rsid="00136842" officeooo:paragraph-rsid="00e13f99" style:font-size-asian="12pt"/>
    </style:style>
    <style:style style:name="P142" style:family="paragraph" style:parent-style-name="Text_20_body">
      <style:paragraph-properties fo:text-align="justify" style:justify-single-word="false"/>
      <style:text-properties style:font-name="Times New Roman" fo:font-size="12pt" officeooo:rsid="00136842" officeooo:paragraph-rsid="00e13f99" style:font-size-asian="12pt" style:font-size-complex="12pt"/>
    </style:style>
    <style:style style:name="P14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text-position="0% 100%" style:font-name="Times New Roman" fo:font-size="12pt" fo:font-style="normal" fo:font-weight="normal" officeooo:rsid="005b068d" officeooo:paragraph-rsid="00e1ab84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weight="normal" officeooo:rsid="00e1ab84" officeooo:paragraph-rsid="00e1bddf" style:font-name-asian="Calibri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8f397b" officeooo:paragraph-rsid="00e1bddf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6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bold" officeooo:paragraph-rsid="00e1ab84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P147" style:family="paragraph" style:parent-style-name="Text_20_body">
      <style:paragraph-properties fo:text-align="justify" style:justify-single-word="false"/>
      <style:text-properties style:font-name="Times New Roman" fo:font-size="12pt" officeooo:rsid="00136842" officeooo:paragraph-rsid="00e1bddf" style:font-size-asian="12pt" style:font-size-complex="12pt"/>
    </style:style>
    <style:style style:name="P14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35f967" officeooo:paragraph-rsid="0035f967" style:font-name-asian="Calibri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officeooo:paragraph-rsid="00e32e38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4382fa" officeooo:paragraph-rsid="00e32e3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officeooo:paragraph-rsid="00e32e3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officeooo:paragraph-rsid="0035f967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officeooo:paragraph-rsid="00e29095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94499e" officeooo:paragraph-rsid="0094499e" style:font-name-asian="Calibri" style:font-size-asian="12pt" style:language-asian="ar" style:country-asian="SA" style:font-style-asian="normal" style:font-weight-asian="normal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5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94499e" style:font-size-asian="12pt" style:font-size-complex="12pt"/>
    </style:style>
    <style:style style:name="P156" style:family="paragraph" style:parent-style-name="Text_20_body">
      <style:paragraph-properties fo:line-height="115%" fo:text-align="justify" style:justify-single-word="false"/>
      <style:text-properties style:font-name="Times New Roman" fo:font-size="12pt" officeooo:paragraph-rsid="0096e09d" style:font-size-asian="12pt" style:font-size-complex="12pt"/>
    </style:style>
    <style:style style:name="P15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weight="bold" officeooo:rsid="00466988" officeooo:paragraph-rsid="00466988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officeooo:rsid="0031593b" officeooo:paragraph-rsid="0049195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9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fo:color="#111111" loext:opacity="100%" style:font-name="Times New Roman" fo:font-size="12pt" officeooo:rsid="0079f1dc" officeooo:paragraph-rsid="00989508" style:font-size-asian="12pt" style:font-size-complex="12pt"/>
    </style:style>
    <style:style style:name="P160" style:family="paragraph" style:parent-style-name="Text_20_body">
      <style:paragraph-properties fo:margin-top="0cm" fo:margin-bottom="0.046cm" style:contextual-spacing="false" fo:line-height="115%" fo:text-align="justify" style:justify-single-word="false"/>
      <style:text-properties style:font-name="Times New Roman" fo:font-size="12pt" officeooo:paragraph-rsid="00989508" style:font-size-asian="12pt" style:font-size-complex="12pt"/>
    </style:style>
    <style:style style:name="P16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031593b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49195e" officeooo:paragraph-rsid="0049195e" style:font-name-asian="Calibri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0e50d64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text-position="0% 100%" style:font-name="Times New Roman" fo:font-size="12pt" fo:font-style="normal" fo:font-weight="normal" officeooo:rsid="004ab591" officeooo:paragraph-rsid="004ab591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5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f3bab8" style:font-size-asian="12pt" style:font-size-complex="12pt"/>
    </style:style>
    <style:style style:name="P16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0993733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7" style:family="paragraph" style:parent-style-name="Text_20_body">
      <style:paragraph-properties fo:margin-top="0cm" fo:margin-bottom="0.046cm" style:contextual-spacing="false" fo:line-height="115%" fo:text-align="justify" style:justify-single-word="false"/>
      <style:text-properties fo:color="#111111" loext:opacity="100%" style:font-name="Times New Roman" fo:font-size="12pt" officeooo:rsid="0079f1dc" officeooo:paragraph-rsid="00993733" style:font-size-asian="12pt" style:font-size-complex="12pt"/>
    </style:style>
    <style:style style:name="P168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e7a78b" style:font-size-asian="12pt" style:font-size-complex="12pt"/>
    </style:style>
    <style:style style:name="P169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136842" officeooo:paragraph-rsid="0079f1dc" style:font-size-asian="12pt" style:font-size-complex="12pt"/>
    </style:style>
    <style:style style:name="P170" style:family="paragraph" style:parent-style-name="Standard">
      <style:paragraph-properties fo:text-align="justify" style:justify-single-word="false"/>
      <style:text-properties style:font-name="Times New Roman" fo:font-size="12pt" officeooo:paragraph-rsid="0113a817" style:font-size-asian="12pt" style:language-asian="ar" style:country-asian="SA" style:font-size-complex="12pt"/>
    </style:style>
    <style:style style:name="P17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text-position="0% 100%" style:font-name="Times New Roman" fo:font-size="12pt" fo:font-style="normal" fo:font-weight="normal" officeooo:rsid="009a29da" officeooo:paragraph-rsid="010aaa26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text-position="0% 100%" style:font-name="Times New Roman" fo:font-size="12pt" fo:font-style="normal" fo:font-weight="normal" officeooo:rsid="009a29da" officeooo:paragraph-rsid="009a29da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3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rsid="00136842" officeooo:paragraph-rsid="009a29da" style:font-size-asian="12pt" style:font-size-complex="12pt"/>
    </style:style>
    <style:style style:name="P17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09a8ea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140e762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6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9a8ea8" style:font-size-asian="12pt" style:font-size-complex="12pt"/>
    </style:style>
    <style:style style:name="P17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10d4695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8" style:family="paragraph" style:parent-style-name="Text_20_body">
      <style:paragraph-properties fo:line-height="115%" fo:text-align="justify" style:justify-single-word="false"/>
      <style:text-properties style:font-name="Times New Roman" fo:font-size="12pt" officeooo:rsid="00136842" officeooo:paragraph-rsid="009a8ea8" style:font-size-asian="12pt" style:font-size-complex="12pt"/>
    </style:style>
    <style:style style:name="P17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09c2a5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9c2a58" officeooo:paragraph-rsid="009c2a5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1" style:family="paragraph" style:parent-style-name="Text_20_body">
      <style:paragraph-properties fo:margin-top="0cm" fo:margin-bottom="0.146cm" style:contextual-spacing="false" fo:line-height="115%" fo:text-align="justify" style:justify-single-word="false"/>
      <style:text-properties style:font-name="Times New Roman" fo:font-size="12pt" officeooo:rsid="00136842" officeooo:paragraph-rsid="009c2a58" style:font-size-asian="12pt" style:font-size-complex="12pt"/>
    </style:style>
    <style:style style:name="P18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4ab591" officeooo:paragraph-rsid="009c2a5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4d0d6c" officeooo:paragraph-rsid="004d0d6c" style:font-name-asian="Calibri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04d758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1416c2a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04ec109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officeooo:paragraph-rsid="00f5cc6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officeooo:paragraph-rsid="00ea2027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officeooo:paragraph-rsid="00f4b2d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126e01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0f6f93e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text-position="0% 100%" style:font-name="Times New Roman" fo:font-size="12pt" fo:font-style="normal" fo:font-weight="normal" officeooo:rsid="0047914e" officeooo:paragraph-rsid="00f6f93e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31593b" officeooo:paragraph-rsid="00580e4e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officeooo:paragraph-rsid="00f82db3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59476e" officeooo:paragraph-rsid="0059476e" style:font-name-asian="Calibri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5b3778" officeooo:paragraph-rsid="00fa1835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5b3778" officeooo:paragraph-rsid="005d1029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8" style:family="paragraph" style:parent-style-name="Text_20_body">
      <style:paragraph-properties fo:margin-top="0cm" fo:margin-bottom="0.046cm" style:contextual-spacing="false" fo:line-height="115%" fo:text-align="justify" style:justify-single-word="false"/>
      <style:text-properties style:font-name="Times New Roman" fo:font-size="12pt" fo:font-weight="normal" officeooo:rsid="00136842" officeooo:paragraph-rsid="005da93d" style:font-size-asian="10.5pt" style:font-weight-asian="normal" style:font-size-complex="12pt" style:font-weight-complex="normal"/>
    </style:style>
    <style:style style:name="P19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officeooo:paragraph-rsid="00fa1835"/>
    </style:style>
    <style:style style:name="P20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officeooo:paragraph-rsid="009eff8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59476e" officeooo:paragraph-rsid="00fa1835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31593b" officeooo:paragraph-rsid="0031593b" style:font-name-asian="Calibri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fa1835" style:font-size-asian="12pt" style:font-size-complex="12pt"/>
    </style:style>
    <style:style style:name="P204" style:family="paragraph" style:parent-style-name="Text_20_body">
      <style:paragraph-properties fo:margin-top="0cm" fo:margin-bottom="0.146cm" style:contextual-spacing="false" fo:line-height="115%" fo:text-align="justify" style:justify-single-word="false"/>
      <style:text-properties style:font-name="Times New Roman" fo:font-size="12pt" officeooo:rsid="00136842" officeooo:paragraph-rsid="0079f1dc" style:font-size-asian="12pt" style:font-size-complex="12pt"/>
    </style:style>
    <style:style style:name="P20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5f7900" officeooo:paragraph-rsid="005f7900" style:font-name-asian="Calibri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officeooo:rsid="00dcb9c7" officeooo:paragraph-rsid="00fabecf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7" style:family="paragraph" style:parent-style-name="Text_20_body">
      <style:paragraph-properties fo:margin-top="0cm" fo:margin-bottom="0.046cm" style:contextual-spacing="false" fo:line-height="115%" fo:text-align="justify" style:justify-single-word="false"/>
      <style:text-properties style:font-name="Times New Roman" fo:font-size="12pt" officeooo:rsid="00136842" officeooo:paragraph-rsid="00fabecf" style:font-size-asian="12pt" style:font-size-complex="12pt"/>
    </style:style>
    <style:style style:name="P208" style:family="paragraph" style:parent-style-name="Normal_20__28_Web_29_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fabecf" style:font-size-asian="12pt" style:font-size-complex="12pt"/>
    </style:style>
    <style:style style:name="P209" style:family="paragraph" style:parent-style-name="Standard">
      <style:paragraph-properties fo:line-height="115%" fo:text-align="justify" style:justify-single-word="false"/>
      <style:text-properties officeooo:paragraph-rsid="00fabecf"/>
    </style:style>
    <style:style style:name="P210" style:family="paragraph" style:parent-style-name="Standard">
      <style:paragraph-properties fo:line-height="115%" fo:text-align="justify" style:justify-single-word="false"/>
      <style:text-properties style:font-name="Times New Roman" fo:font-size="12pt" fo:font-weight="normal" officeooo:rsid="00136842" officeooo:paragraph-rsid="005f7900" style:font-size-asian="12pt" style:font-weight-asian="normal" style:font-size-complex="12pt" style:font-weight-complex="normal"/>
    </style:style>
    <style:style style:name="P211" style:family="paragraph" style:parent-style-name="Standard">
      <style:paragraph-properties fo:line-height="115%" fo:text-align="justify" style:justify-single-word="false"/>
      <style:text-properties style:font-name="Times New Roman" fo:font-size="12pt" fo:font-weight="bold" officeooo:rsid="005f7900" officeooo:paragraph-rsid="005f7900" style:font-size-asian="12pt" style:font-weight-asian="bold" style:font-size-complex="12pt" style:font-weight-complex="bold"/>
    </style:style>
    <style:style style:name="P21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officeooo:paragraph-rsid="00fabecf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3" style:family="paragraph" style:parent-style-name="Normal_20__28_Web_29_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618c8e" style:font-size-asian="12pt" style:font-size-complex="12pt"/>
    </style:style>
    <style:style style:name="P214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officeooo:paragraph-rsid="008f502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5" style:family="paragraph" style:parent-style-name="Text_20_body">
      <style:paragraph-properties fo:margin-top="0cm" fo:margin-bottom="0.146cm" style:contextual-spacing="false" fo:line-height="115%" fo:text-align="justify" style:justify-single-word="false"/>
      <style:text-properties style:font-name="Times New Roman" fo:font-size="12pt" fo:font-weight="bold" officeooo:rsid="005f7900" officeooo:paragraph-rsid="0079f1dc" style:font-size-asian="12pt" style:font-weight-asian="bold" style:font-size-complex="12pt" style:font-weight-complex="bold"/>
    </style:style>
    <style:style style:name="P216" style:family="paragraph" style:parent-style-name="Standard">
      <style:paragraph-properties fo:line-height="115%" fo:text-align="justify" style:justify-single-word="false"/>
      <style:text-properties style:font-name="Times New Roman" fo:font-size="12pt" fo:font-weight="bold" officeooo:rsid="00618c8e" officeooo:paragraph-rsid="00618c8e" style:font-size-asian="12pt" style:font-weight-asian="bold" style:font-size-complex="12pt" style:font-weight-complex="bold"/>
    </style:style>
    <style:style style:name="P21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normal" officeooo:rsid="005f7900" officeooo:paragraph-rsid="00fabecf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officeooo:paragraph-rsid="00618c8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9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officeooo:rsid="00136842" officeooo:paragraph-rsid="00618c8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0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officeooo:paragraph-rsid="00618c8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1" style:family="paragraph" style:parent-style-name="Text_20_body">
      <style:paragraph-properties fo:margin-top="0cm" fo:margin-bottom="0.046cm" style:contextual-spacing="false" fo:line-height="115%" fo:text-align="justify" style:justify-single-word="false"/>
      <style:text-properties style:font-name="Times New Roman" officeooo:rsid="00136842" officeooo:paragraph-rsid="00fc5922" style:font-size-asian="12pt"/>
    </style:style>
    <style:style style:name="P222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Times New Roman" fo:font-size="12pt" officeooo:rsid="00136842" officeooo:paragraph-rsid="00fc5922" style:font-size-asian="12pt" style:font-size-complex="12pt"/>
    </style:style>
    <style:style style:name="P223" style:family="paragraph" style:parent-style-name="Text_20_body">
      <style:paragraph-properties fo:margin-top="0cm" fo:margin-bottom="0.046cm" style:contextual-spacing="false" fo:text-align="justify" style:justify-single-word="false"/>
      <style:text-properties style:font-name="Times New Roman" fo:font-size="12pt" officeooo:rsid="00136842" officeooo:paragraph-rsid="00fc5922" style:font-size-asian="12pt" style:font-size-complex="12pt"/>
    </style:style>
    <style:style style:name="P224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Times New Roman" officeooo:rsid="00136842" officeooo:paragraph-rsid="00fc5922" style:font-size-asian="12pt"/>
    </style:style>
    <style:style style:name="P225" style:family="paragraph" style:parent-style-name="Text_20_body">
      <style:paragraph-properties fo:margin-top="0cm" fo:margin-bottom="0.146cm" style:contextual-spacing="false" fo:text-align="justify" style:justify-single-word="false"/>
      <style:text-properties style:font-name="Times New Roman" officeooo:rsid="00136842" officeooo:paragraph-rsid="00fc5922" style:font-size-asian="12pt"/>
    </style:style>
    <style:style style:name="P22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officeooo:rsid="00136842" officeooo:paragraph-rsid="006272d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7" style:family="paragraph" style:parent-style-name="Text_20_body">
      <style:paragraph-properties fo:line-height="115%" fo:text-align="justify" style:justify-single-word="false"/>
      <style:text-properties style:font-name="Times New Roman" officeooo:rsid="00136842" officeooo:paragraph-rsid="007a4922"/>
    </style:style>
    <style:style style:name="P228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officeooo:paragraph-rsid="006376e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9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officeooo:paragraph-rsid="00906fa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0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officeooo:paragraph-rsid="007290f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1" style:family="paragraph" style:parent-style-name="Text_20_body">
      <style:paragraph-properties fo:margin-top="0cm" fo:margin-bottom="0.146cm" style:contextual-spacing="false" fo:line-height="115%" fo:text-align="justify" style:justify-single-word="false"/>
      <style:text-properties style:font-name="Times New Roman" officeooo:rsid="00136842" officeooo:paragraph-rsid="0079f1dc"/>
    </style:style>
    <style:style style:name="P23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officeooo:paragraph-rsid="007290f5"/>
    </style:style>
    <style:style style:name="P23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officeooo:paragraph-rsid="00735c95"/>
    </style:style>
    <style:style style:name="P234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officeooo:paragraph-rsid="00ab8a36"/>
    </style:style>
    <style:style style:name="P235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fccd6b" style:font-size-asian="12pt" style:font-size-complex="12pt"/>
    </style:style>
    <style:style style:name="P236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officeooo:rsid="00136842" officeooo:paragraph-rsid="00fccd6b"/>
    </style:style>
    <style:style style:name="P237" style:family="paragraph" style:parent-style-name="Text_20_body">
      <style:paragraph-properties fo:margin-top="0cm" fo:margin-bottom="0.046cm" style:contextual-spacing="false" fo:line-height="115%" fo:text-align="justify" style:justify-single-word="false"/>
      <style:text-properties style:font-name="Times New Roman" officeooo:rsid="00136842" officeooo:paragraph-rsid="00ab8a36"/>
    </style:style>
    <style:style style:name="P238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officeooo:paragraph-rsid="0073d9b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9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fo:font-weight="normal" officeooo:rsid="0073d9b0" officeooo:paragraph-rsid="0073d9b0" style:font-name-asian="Calibri" style:font-size-asian="12pt" style:language-asian="ar" style:country-asian="SA" style:font-weight-asian="normal" style:font-name-complex="Times New Roman1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0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officeooo:paragraph-rsid="00af8489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1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style:font-name="Times New Roman" fo:font-size="12pt" officeooo:rsid="00af8489" officeooo:paragraph-rsid="00fe4899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2" style:family="paragraph" style:parent-style-name="Normal_20__28_Web_29_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335084" style:font-size-asian="12pt" style:font-size-complex="12pt"/>
    </style:style>
    <style:style style:name="P243" style:family="paragraph" style:parent-style-name="Text_20_body">
      <style:paragraph-properties fo:margin-top="0cm" fo:margin-bottom="0.046cm" style:contextual-spacing="false" fo:line-height="115%" fo:text-align="justify" style:justify-single-word="false"/>
      <style:text-properties style:font-name="Times New Roman" fo:font-size="12pt" officeooo:paragraph-rsid="01006e88" style:font-size-asian="12pt" style:font-size-complex="12pt"/>
    </style:style>
    <style:style style:name="P24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36.195cm"/>
          <style:tab-stop style:position="39.642cm"/>
        </style:tab-stops>
      </style:paragraph-properties>
      <style:text-properties style:font-name="Times New Roman" fo:font-size="12pt" fo:font-style="normal" fo:font-weight="bold" officeooo:rsid="0031593b" officeooo:paragraph-rsid="00335084" style:font-name-asian="Calibri" style:font-size-asian="12pt" style:language-asian="ar" style:country-asian="SA" style:font-style-asian="normal" style:font-weight-asian="bold" style:font-name-complex="Times New Roman1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5" style:family="paragraph" style:parent-style-name="Standard">
      <style:paragraph-properties fo:line-height="115%" fo:text-align="justify" style:justify-single-word="false"/>
      <style:text-properties officeooo:paragraph-rsid="0109fdf2"/>
    </style:style>
    <style:style style:name="P246" style:family="paragraph" style:parent-style-name="Standard">
      <style:paragraph-properties fo:line-height="115%" fo:text-align="justify" style:justify-single-word="false"/>
      <style:text-properties style:font-name="Times New Roman" fo:font-size="12pt" fo:font-weight="normal" officeooo:rsid="00136842" officeooo:paragraph-rsid="0103c2b2" style:font-size-asian="12pt" style:font-weight-asian="normal" style:font-size-complex="12pt" style:font-weight-complex="normal"/>
    </style:style>
    <style:style style:name="P247" style:family="paragraph" style:parent-style-name="Standard">
      <style:paragraph-properties fo:line-height="115%" fo:text-align="justify" style:justify-single-word="false"/>
      <style:text-properties officeooo:paragraph-rsid="0103c2b2"/>
    </style:style>
    <style:style style:name="P248" style:family="paragraph" style:parent-style-name="Standard">
      <style:paragraph-properties fo:line-height="115%" fo:text-align="justify" style:justify-single-word="false"/>
      <style:text-properties style:font-name="Times New Roman" fo:font-size="12pt" fo:font-weight="normal" officeooo:rsid="00136842" officeooo:paragraph-rsid="00335084" style:font-size-asian="12pt" style:font-weight-asian="normal" style:font-size-complex="12pt" style:font-weight-complex="normal"/>
    </style:style>
    <style:style style:name="P24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bold" officeooo:paragraph-rsid="0033ef1e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P250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fo:font-size="12pt" officeooo:paragraph-rsid="0033ef1e" style:font-size-asian="12pt" style:font-size-complex="12pt"/>
    </style:style>
    <style:style style:name="P251" style:family="paragraph" style:parent-style-name="Standard">
      <style:paragraph-properties fo:line-height="115%" fo:text-align="justify" style:justify-single-word="false"/>
      <style:text-properties style:font-name="Times New Roman" fo:font-size="12pt" fo:font-weight="normal" officeooo:rsid="00384d39" officeooo:paragraph-rsid="00e89d36" style:font-size-asian="12pt" style:font-weight-asian="normal" style:font-size-complex="12pt" style:font-weight-complex="normal"/>
    </style:style>
    <style:style style:name="P252" style:family="paragraph" style:parent-style-name="Standard">
      <style:paragraph-properties fo:margin-top="0.021cm" fo:margin-bottom="0cm" style:contextual-spacing="false" fo:line-height="115%" fo:text-align="justify" style:justify-single-word="false"/>
      <style:text-properties style:font-name="Times New Roman" fo:font-size="12pt" officeooo:paragraph-rsid="0033ef1e" style:font-size-asian="12pt" style:font-size-complex="12pt"/>
    </style:style>
    <style:style style:name="P253" style:family="paragraph" style:parent-style-name="Text_20_body">
      <style:paragraph-properties fo:line-height="115%" fo:text-align="justify" style:justify-single-word="false"/>
      <style:text-properties fo:color="#111111" loext:opacity="100%" style:font-name="Times New Roman" fo:font-size="12pt" fo:font-weight="normal" officeooo:rsid="001520b6" officeooo:paragraph-rsid="0033ef1e" style:font-size-asian="12pt" style:font-weight-asian="normal" style:font-size-complex="12pt" style:font-weight-complex="normal"/>
    </style:style>
    <style:style style:name="P254" style:family="paragraph" style:parent-style-name="Text_20_body">
      <style:paragraph-properties fo:line-height="115%" fo:text-align="justify" style:justify-single-word="false"/>
      <style:text-properties fo:color="#111111" loext:opacity="100%" style:font-name="Times New Roman" fo:font-size="12pt" officeooo:rsid="001520b6" officeooo:paragraph-rsid="0033ef1e" style:font-size-asian="12pt" style:font-size-complex="12pt"/>
    </style:style>
    <style:style style:name="P255" style:family="paragraph" style:parent-style-name="Text_20_body">
      <style:paragraph-properties fo:line-height="115%" fo:text-align="justify" style:justify-single-word="false"/>
      <style:text-properties style:font-name="Times New Roman" fo:font-size="8pt" officeooo:rsid="001520b6" officeooo:paragraph-rsid="0033ef1e" style:font-size-asian="8pt" style:font-size-complex="8pt"/>
    </style:style>
    <style:style style:name="P256" style:family="paragraph" style:parent-style-name="Text_20_body">
      <style:paragraph-properties fo:line-height="115%" fo:text-align="justify" style:justify-single-word="false"/>
      <style:text-properties style:font-name="Times New Roman" fo:font-size="8pt" officeooo:rsid="010501a6" officeooo:paragraph-rsid="010501a6" style:font-size-asian="8pt" style:font-size-complex="8pt"/>
    </style:style>
    <style:style style:name="T1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2" style:family="text">
      <style:text-properties fo:font-weight="bold" style:font-weight-asian="bold" style:font-name-complex="Times New Roman1"/>
    </style:style>
    <style:style style:name="T3" style:family="text">
      <style:text-properties fo:font-weight="bold" officeooo:rsid="001c0734" style:font-weight-asian="bold" style:font-name-complex="Times New Roman1"/>
    </style:style>
    <style:style style:name="T4" style:family="text">
      <style:text-properties style:font-name="Times New Roman" fo:font-size="12pt" style:font-size-asian="12pt" style:font-name-complex="Times New Roman1" style:font-size-complex="12pt"/>
    </style:style>
    <style:style style:name="T5" style:family="text">
      <style:text-properties fo:font-weight="bold" officeooo:rsid="0068896e" style:font-weight-asian="bold" style:font-name-complex="Times New Roman1"/>
    </style:style>
    <style:style style:name="T6" style:family="text">
      <style:text-properties style:font-name-complex="Times New Roman1"/>
    </style:style>
    <style:style style:name="T7" style:family="text">
      <style:text-properties style:font-name-complex="Times New Roman1" style:font-size-complex="12pt"/>
    </style:style>
    <style:style style:name="T8" style:family="text">
      <style:text-properties style:text-position="0% 100%" style:font-name="Times New Roman" fo:font-size="12pt" fo:font-weight="normal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T9" style:family="text">
      <style:text-properties fo:font-style="normal" fo:font-weight="normal" officeooo:rsid="00780018" style:font-name-asian="Calibri" style:language-asian="ar" style:country-asian="SA" style:font-style-asian="normal" style:font-weight-asian="normal" style:font-style-complex="normal" style:font-weight-complex="normal"/>
    </style:style>
    <style:style style:name="T10" style:family="text">
      <style:text-properties fo:font-style="normal" fo:font-weight="normal" officeooo:rsid="0035f967" style:font-name-asian="Calibri" style:language-asian="ar" style:country-asian="SA" style:font-style-asian="normal" style:font-weight-asian="normal" style:font-style-complex="normal" style:font-weight-complex="normal"/>
    </style:style>
    <style:style style:name="T11" style:family="text">
      <style:text-properties officeooo:rsid="001a0c4c"/>
    </style:style>
    <style:style style:name="T12" style:family="text">
      <style:text-properties officeooo:rsid="00197925"/>
    </style:style>
    <style:style style:name="T13" style:family="text">
      <style:text-properties officeooo:rsid="00759150"/>
    </style:style>
    <style:style style:name="T14" style:family="text">
      <style:text-properties officeooo:rsid="014b4471"/>
    </style:style>
    <style:style style:name="T15" style:family="text">
      <style:text-properties fo:font-weight="bold" style:font-weight-asian="bold" style:font-name-complex="Times New Roman1" style:font-size-complex="12pt"/>
    </style:style>
    <style:style style:name="T16" style:family="text">
      <style:text-properties fo:font-weight="bold" style:font-name-asian="Times New Roman1" style:font-weight-asian="bold" style:font-name-complex="Times New Roman1" style:font-size-complex="12pt"/>
    </style:style>
    <style:style style:name="T17" style:family="text">
      <style:text-properties style:font-name="Times New Roman" fo:font-size="12pt" fo:font-weight="bold" style:font-name-asian="Times New Roman1" style:font-size-asian="12pt" style:language-asian="ar" style:country-asian="SA" style:font-weight-asian="bold" style:font-name-complex="Times New Roman1" style:font-size-complex="12pt"/>
    </style:style>
    <style:style style:name="T18" style:family="text">
      <style:text-properties style:font-name="Times New Roman" fo:font-size="12pt" fo:font-weight="normal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font-weight="bold" officeooo:rsid="002550ff" style:font-weight-asian="bold" style:font-weight-complex="bold"/>
    </style:style>
    <style:style style:name="T21" style:family="text">
      <style:text-properties officeooo:rsid="00585eb9"/>
    </style:style>
    <style:style style:name="T22" style:family="text">
      <style:text-properties officeooo:rsid="002adc93"/>
    </style:style>
    <style:style style:name="T23" style:family="text">
      <style:text-properties officeooo:rsid="001cf5ca"/>
    </style:style>
    <style:style style:name="T24" style:family="text">
      <style:text-properties fo:font-weight="bold" officeooo:rsid="001cf5ca" style:font-weight-asian="bold" style:font-weight-complex="bold"/>
    </style:style>
    <style:style style:name="T25" style:family="text">
      <style:text-properties officeooo:rsid="00286318"/>
    </style:style>
    <style:style style:name="T26" style:family="text">
      <style:text-properties officeooo:rsid="002b6672"/>
    </style:style>
    <style:style style:name="T27" style:family="text">
      <style:text-properties officeooo:rsid="0051ef98"/>
    </style:style>
    <style:style style:name="T28" style:family="text">
      <style:text-properties fo:font-weight="bold" officeooo:rsid="0051ef98" style:font-weight-asian="bold" style:font-weight-complex="bold"/>
    </style:style>
    <style:style style:name="T29" style:family="text">
      <style:text-properties officeooo:rsid="003d1cd6"/>
    </style:style>
    <style:style style:name="T30" style:family="text">
      <style:text-properties fo:font-weight="bold" officeooo:rsid="00585eb9" style:font-weight-asian="bold" style:font-weight-complex="bold"/>
    </style:style>
    <style:style style:name="T31" style:family="text">
      <style:text-properties fo:font-weight="bold" officeooo:rsid="0021b37b" style:font-weight-asian="bold" style:font-weight-complex="bold"/>
    </style:style>
    <style:style style:name="T32" style:family="text">
      <style:text-properties officeooo:rsid="0021b37b"/>
    </style:style>
    <style:style style:name="T33" style:family="text">
      <style:text-properties officeooo:rsid="002339d9"/>
    </style:style>
    <style:style style:name="T34" style:family="text">
      <style:text-properties officeooo:rsid="005b5336"/>
    </style:style>
    <style:style style:name="T35" style:family="text">
      <style:text-properties style:font-name="Times New Roman" fo:font-size="12pt" fo:font-weight="normal" officeooo:rsid="002f5f06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36" style:family="text">
      <style:text-properties style:font-name="Times New Roman" fo:font-size="12pt" fo:font-weight="normal" officeooo:rsid="00585eb9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37" style:family="text">
      <style:text-properties style:font-name="Times New Roman" fo:font-size="12pt" style:font-size-asian="12pt" style:font-size-complex="12pt"/>
    </style:style>
    <style:style style:name="T38" style:family="text">
      <style:text-properties style:font-name="Times New Roman" fo:font-size="12pt" officeooo:rsid="002fb540" style:font-size-asian="12pt" style:font-size-complex="12pt"/>
    </style:style>
    <style:style style:name="T39" style:family="text">
      <style:text-properties style:font-name="Times New Roman" fo:font-size="12pt" fo:font-weight="normal" officeooo:rsid="002fb540" style:font-size-asian="12pt" style:font-weight-asian="normal" style:font-size-complex="12pt" style:font-weight-complex="normal"/>
    </style:style>
    <style:style style:name="T40" style:family="text">
      <style:text-properties style:font-name="Times New Roman" fo:font-size="12pt" fo:font-weight="normal" officeooo:rsid="002fb540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41" style:family="text">
      <style:text-properties style:font-name="Times New Roman" fo:font-size="12pt" fo:font-weight="normal" officeooo:rsid="003e7e9b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42" style:family="text">
      <style:text-properties style:font-name="Times New Roman" fo:font-size="12pt" fo:font-weight="normal" officeooo:rsid="005938bc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43" style:family="text">
      <style:text-properties style:font-name="Times New Roman" fo:font-size="12pt" officeooo:rsid="002fb540" style:font-name-asian="Times New Roman1" style:font-size-asian="12pt" style:language-asian="ar" style:country-asian="SA" style:font-name-complex="Times New Roman1" style:font-size-complex="12pt"/>
    </style:style>
    <style:style style:name="T44" style:family="text">
      <style:text-properties style:font-name="Times New Roman" fo:font-size="12pt" fo:font-weight="normal" officeooo:rsid="003101ac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45" style:family="text">
      <style:text-properties style:font-name="Times New Roman" fo:font-size="12pt" style:font-size-asian="12pt" style:language-asian="ar" style:country-asian="SA" style:font-size-complex="12pt"/>
    </style:style>
    <style:style style:name="T46" style:family="text">
      <style:text-properties style:font-name="Times New Roman" fo:font-size="12pt" officeooo:rsid="003aaf30" style:font-name-asian="Times New Roman1" style:font-size-asian="12pt" style:language-asian="ar" style:country-asian="SA" style:font-name-complex="Times New Roman1" style:font-size-complex="12pt"/>
    </style:style>
    <style:style style:name="T47" style:family="text">
      <style:text-properties style:font-name="Times New Roman" fo:font-size="12pt" fo:font-weight="normal" officeooo:rsid="00320c0c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48" style:family="text">
      <style:text-properties style:font-name="Times New Roman" fo:font-size="12pt" fo:font-style="normal" fo:font-weight="normal" officeooo:rsid="0031593b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9" style:family="text">
      <style:text-properties style:font-name="Times New Roman" fo:font-size="12pt" officeooo:rsid="0040493e" style:font-name-asian="Times New Roman1" style:font-size-asian="12pt" style:language-asian="ar" style:country-asian="SA" style:font-name-complex="Times New Roman1" style:font-size-complex="12pt"/>
    </style:style>
    <style:style style:name="T50" style:family="text">
      <style:text-properties style:font-name="Times New Roman" fo:font-size="12pt" fo:font-weight="normal" officeooo:rsid="0042ff8e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T51" style:family="text">
      <style:text-properties style:font-name="Times New Roman" fo:font-size="12pt" fo:font-weight="normal" officeooo:rsid="005938bc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T52" style:family="text">
      <style:text-properties style:font-name="Times New Roman" fo:font-size="12pt" fo:font-weight="normal" officeooo:rsid="00437c7d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T53" style:family="text">
      <style:text-properties style:font-name="Times New Roman" fo:font-size="12pt" fo:font-weight="normal" officeooo:rsid="0047276f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T54" style:family="text">
      <style:text-properties style:font-name="Times New Roman" fo:font-size="12pt" fo:font-weight="normal" officeooo:rsid="0033a39e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5" style:family="text">
      <style:text-properties style:font-name="Times New Roman" fo:font-size="12pt" fo:font-weight="bold" officeooo:rsid="0033a39e" style:font-name-asian="Times New Roman1" style:font-size-asian="12pt" style:language-asian="ar" style:country-asian="SA" style:font-weight-asian="bold" style:font-name-complex="Times New Roman1" style:font-size-complex="12pt" style:font-weight-complex="bold"/>
    </style:style>
    <style:style style:name="T56" style:family="text">
      <style:text-properties style:font-name="Times New Roman" fo:font-size="12pt" fo:font-weight="normal" officeooo:rsid="004a8747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7" style:family="text">
      <style:text-properties style:font-name="Times New Roman" fo:font-size="12pt" fo:font-weight="normal" officeooo:rsid="0034cc14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8" style:family="text">
      <style:text-properties style:font-name="Times New Roman" fo:font-size="12pt" fo:font-weight="normal" officeooo:rsid="003438a1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9" style:family="text">
      <style:text-properties style:font-name="Times New Roman" fo:font-size="12pt" fo:font-weight="bold" officeooo:rsid="003438a1" style:font-name-asian="Times New Roman1" style:font-size-asian="12pt" style:language-asian="ar" style:country-asian="SA" style:font-weight-asian="bold" style:font-name-complex="Times New Roman1" style:font-size-complex="12pt" style:font-weight-complex="bold"/>
    </style:style>
    <style:style style:name="T60" style:family="text">
      <style:text-properties style:font-name="Times New Roman" fo:font-size="12pt" fo:font-weight="normal" officeooo:rsid="00353ac4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61" style:family="text">
      <style:text-properties style:font-name="Times New Roman" fo:font-size="12pt" fo:font-weight="normal" officeooo:rsid="0036a2b9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62" style:family="text">
      <style:text-properties style:font-name="Times New Roman" fo:font-size="12pt" fo:font-weight="normal" officeooo:rsid="0037d0e2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63" style:family="text">
      <style:text-properties style:font-name="Times New Roman" fo:font-size="12pt" fo:font-weight="normal" officeooo:rsid="005ac57e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64" style:family="text">
      <style:text-properties style:font-name="Times New Roman" fo:font-size="12pt" fo:font-weight="normal" officeooo:rsid="00398e69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65" style:family="text">
      <style:text-properties style:font-name="Times New Roman" fo:font-size="12pt" fo:font-weight="normal" officeooo:rsid="003aaf30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66" style:family="text">
      <style:text-properties style:font-name="Times New Roman" fo:font-size="12pt" fo:font-weight="normal" officeooo:rsid="003ad6a6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67" style:family="text">
      <style:text-properties style:font-name-asian="Calibri" style:language-asian="ar" style:country-asian="SA" style:font-name-complex="Times New Roman1"/>
    </style:style>
    <style:style style:name="T68" style:family="text">
      <style:text-properties fo:font-weight="bold" style:font-name-asian="Calibri" style:language-asian="ar" style:country-asian="SA" style:font-weight-asian="bold" style:font-name-complex="Times New Roman1"/>
    </style:style>
    <style:style style:name="T69" style:family="text">
      <style:text-properties style:font-name="Times New Roman" fo:font-size="12pt" fo:font-weight="normal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T70" style:family="text">
      <style:text-properties style:font-name="Times New Roman" fo:font-size="12pt" fo:font-weight="normal" officeooo:rsid="00530573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T71" style:family="text">
      <style:text-properties style:font-name="Times New Roman" fo:font-size="12pt" fo:font-weight="normal" officeooo:rsid="0054bad9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T72" style:family="text">
      <style:text-properties style:font-name="Times New Roman" fo:font-size="12pt" fo:font-weight="bold" officeooo:rsid="00530573" style:font-name-asian="Calibri" style:font-size-asian="12pt" style:language-asian="ar" style:country-asian="SA" style:font-weight-asian="bold" style:font-name-complex="Times New Roman1" style:font-size-complex="12pt" style:font-weight-complex="bold"/>
    </style:style>
    <style:style style:name="T73" style:family="text">
      <style:text-properties style:language-asian="pl" style:country-asian="PL"/>
    </style:style>
    <style:style style:name="T74" style:family="text">
      <style:text-properties officeooo:rsid="0014c68a" style:language-asian="pl" style:country-asian="PL"/>
    </style:style>
    <style:style style:name="T75" style:family="text">
      <style:text-properties officeooo:rsid="00275955" style:language-asian="pl" style:country-asian="PL"/>
    </style:style>
    <style:style style:name="T76" style:family="text">
      <style:text-properties officeooo:rsid="001b1a28" style:language-asian="pl" style:country-asian="PL"/>
    </style:style>
    <style:style style:name="T77" style:family="text">
      <style:text-properties fo:font-weight="bold" style:language-asian="pl" style:country-asian="PL" style:font-weight-asian="bold" style:font-weight-complex="bold"/>
    </style:style>
    <style:style style:name="T78" style:family="text">
      <style:text-properties officeooo:rsid="0015f80c" style:language-asian="pl" style:country-asian="PL"/>
    </style:style>
    <style:style style:name="T79" style:family="text">
      <style:text-properties officeooo:rsid="00173fdf" style:language-asian="pl" style:country-asian="PL"/>
    </style:style>
    <style:style style:name="T80" style:family="text">
      <style:text-properties officeooo:rsid="00177200" style:language-asian="pl" style:country-asian="PL"/>
    </style:style>
    <style:style style:name="T81" style:family="text">
      <style:text-properties style:font-name-asian="Calibri" style:language-asian="ar" style:country-asian="SA" style:font-name-complex="Times New Roman1" style:font-size-complex="12pt"/>
    </style:style>
    <style:style style:name="T82" style:family="text">
      <style:text-properties fo:font-weight="bold" style:font-name-asian="Times New Roman1" style:language-asian="pl" style:country-asian="PL" style:font-weight-asian="bold" style:font-name-complex="Times New Roman1" style:font-weight-complex="bold"/>
    </style:style>
    <style:style style:name="T83" style:family="text">
      <style:text-properties style:font-name-asian="Times New Roman1" style:language-asian="pl" style:country-asian="PL" style:font-name-complex="Times New Roman1" style:font-size-complex="12pt"/>
    </style:style>
    <style:style style:name="T84" style:family="text">
      <style:text-properties style:font-name-asian="Times New Roman1" style:language-asian="pl" style:country-asian="PL" style:font-name-complex="Times New Roman1"/>
    </style:style>
    <style:style style:name="T85" style:family="text">
      <style:text-properties fo:color="#111111" loext:opacity="100%" officeooo:rsid="0068896e" style:font-name-asian="Times New Roman1" style:language-asian="pl" style:country-asian="PL" style:font-name-complex="Times New Roman1"/>
    </style:style>
    <style:style style:name="T86" style:family="text">
      <style:text-properties fo:color="#111111" loext:opacity="100%" style:font-name-asian="Times New Roman1" style:language-asian="pl" style:country-asian="PL" style:font-name-complex="Times New Roman1"/>
    </style:style>
    <style:style style:name="T87" style:family="text">
      <style:text-properties officeooo:rsid="00185f83" style:font-name-asian="Times New Roman1" style:language-asian="pl" style:country-asian="PL" style:font-name-complex="Times New Roman1"/>
    </style:style>
    <style:style style:name="T88" style:family="text">
      <style:text-properties style:text-position="super 58%" style:font-name-asian="Times New Roman1" style:language-asian="pl" style:country-asian="PL" style:font-name-complex="Times New Roman1"/>
    </style:style>
    <style:style style:name="T89" style:family="text">
      <style:text-properties officeooo:rsid="001cae5d" style:font-name-asian="Times New Roman1" style:language-asian="pl" style:country-asian="PL" style:font-name-complex="Times New Roman1"/>
    </style:style>
    <style:style style:name="T90" style:family="text">
      <style:text-properties fo:font-weight="bold" style:font-name-asian="Times New Roman1" style:language-asian="pl" style:country-asian="PL" style:font-weight-asian="bold" style:font-name-complex="Times New Roman1" style:font-size-complex="12pt" style:font-weight-complex="bold"/>
    </style:style>
    <style:style style:name="T91" style:family="text">
      <style:text-properties fo:color="#c9211e" loext:opacity="100%" style:font-name-asian="Times New Roman1" style:language-asian="pl" style:country-asian="PL" style:font-name-complex="Times New Roman1"/>
    </style:style>
    <style:style style:name="T92" style:family="text">
      <style:text-properties fo:color="#111111" loext:opacity="100%" officeooo:rsid="00785472" style:font-name-asian="Times New Roman1" style:language-asian="pl" style:country-asian="PL" style:font-name-complex="Times New Roman1"/>
    </style:style>
    <style:style style:name="T93" style:family="text">
      <style:text-properties fo:font-style="italic" officeooo:rsid="014c16de" style:font-name-asian="Times New Roman1" style:language-asian="pl" style:country-asian="PL" style:font-style-asian="italic" style:font-name-complex="Times New Roman1" style:font-style-complex="italic"/>
    </style:style>
    <style:style style:name="T94" style:family="text">
      <style:text-properties fo:font-style="italic" style:font-name-asian="Times New Roman1" style:language-asian="pl" style:country-asian="PL" style:font-style-asian="italic" style:font-name-complex="Times New Roman1" style:font-style-complex="italic"/>
    </style:style>
    <style:style style:name="T95" style:family="text">
      <style:text-properties fo:font-style="italic" fo:font-weight="bold" style:font-name-asian="Times New Roman1" style:language-asian="pl" style:country-asian="PL" style:font-style-asian="italic" style:font-weight-asian="bold" style:font-name-complex="Times New Roman1" style:font-style-complex="italic" style:font-weight-complex="bold"/>
    </style:style>
    <style:style style:name="T96" style:family="text">
      <style:text-properties officeooo:rsid="00b792a6" style:font-name-asian="Times New Roman1" style:language-asian="pl" style:country-asian="PL" style:font-name-complex="Times New Roman1"/>
    </style:style>
    <style:style style:name="T97" style:family="text">
      <style:text-properties officeooo:rsid="00785472" style:font-name-asian="Times New Roman1" style:language-asian="pl" style:country-asian="PL" style:font-name-complex="Times New Roman1"/>
    </style:style>
    <style:style style:name="T98" style:family="text">
      <style:text-properties style:font-name-asian="Calibri" style:font-name-complex="Times New Roman1" style:font-size-complex="12pt"/>
    </style:style>
    <style:style style:name="T99" style:family="text">
      <style:text-properties officeooo:rsid="00185f83"/>
    </style:style>
    <style:style style:name="T100" style:family="text">
      <style:text-properties officeooo:rsid="00b792a6"/>
    </style:style>
    <style:style style:name="T101" style:family="text">
      <style:text-properties officeooo:rsid="00785472"/>
    </style:style>
    <style:style style:name="T102" style:family="text">
      <style:text-properties officeooo:rsid="00216c4c"/>
    </style:style>
    <style:style style:name="T103" style:family="text">
      <style:text-properties officeooo:rsid="00b902ff"/>
    </style:style>
    <style:style style:name="T104" style:family="text">
      <style:text-properties officeooo:rsid="001e32b4"/>
    </style:style>
    <style:style style:name="T105" style:family="text">
      <style:text-properties fo:font-style="italic" fo:font-weight="bold" officeooo:rsid="00216c4c" style:font-style-asian="italic" style:font-weight-asian="bold" style:font-style-complex="italic" style:font-weight-complex="bold"/>
    </style:style>
    <style:style style:name="T106" style:family="text">
      <style:text-properties officeooo:rsid="0126ec66"/>
    </style:style>
    <style:style style:name="T107" style:family="text">
      <style:text-properties officeooo:rsid="001ffddc"/>
    </style:style>
    <style:style style:name="T108" style:family="text">
      <style:text-properties fo:font-style="italic" officeooo:rsid="001ffddc" style:font-style-asian="italic" style:font-style-complex="italic"/>
    </style:style>
    <style:style style:name="T109" style:family="text">
      <style:text-properties fo:font-style="italic" officeooo:rsid="00208fca" style:font-style-asian="italic" style:font-style-complex="italic"/>
    </style:style>
    <style:style style:name="T110" style:family="text">
      <style:text-properties fo:font-style="italic" officeooo:rsid="0020a30d" style:font-style-asian="italic" style:font-style-complex="italic"/>
    </style:style>
    <style:style style:name="T111" style:family="text">
      <style:text-properties officeooo:rsid="0020a30d"/>
    </style:style>
    <style:style style:name="T112" style:family="text">
      <style:text-properties officeooo:rsid="00217f14"/>
    </style:style>
    <style:style style:name="T113" style:family="text">
      <style:text-properties fo:font-style="italic" officeooo:rsid="00217f14" style:font-style-asian="italic" style:font-style-complex="italic"/>
    </style:style>
    <style:style style:name="T114" style:family="text">
      <style:text-properties fo:font-style="normal" style:font-style-asian="normal" style:font-style-complex="normal"/>
    </style:style>
    <style:style style:name="T115" style:family="text">
      <style:text-properties fo:font-style="normal" officeooo:rsid="00bbb620" style:font-style-asian="normal" style:font-style-complex="normal"/>
    </style:style>
    <style:style style:name="T116" style:family="text">
      <style:text-properties fo:font-style="normal" officeooo:rsid="0129ba01" style:font-style-asian="normal" style:font-style-complex="normal"/>
    </style:style>
    <style:style style:name="T117" style:family="text">
      <style:text-properties fo:font-style="normal" officeooo:rsid="0127c652" style:font-style-asian="normal" style:font-style-complex="normal"/>
    </style:style>
    <style:style style:name="T118" style:family="text">
      <style:text-properties officeooo:rsid="00bbceb3"/>
    </style:style>
    <style:style style:name="T119" style:family="text">
      <style:text-properties officeooo:rsid="012b459e"/>
    </style:style>
    <style:style style:name="T120" style:family="text">
      <style:text-properties officeooo:rsid="007e0279"/>
    </style:style>
    <style:style style:name="T121" style:family="text">
      <style:text-properties officeooo:rsid="001cb983"/>
    </style:style>
    <style:style style:name="T122" style:family="text">
      <style:text-properties officeooo:rsid="009d54d6"/>
    </style:style>
    <style:style style:name="T123" style:family="text">
      <style:text-properties officeooo:rsid="009b8e12"/>
    </style:style>
    <style:style style:name="T124" style:family="text">
      <style:text-properties officeooo:rsid="00dfe640"/>
    </style:style>
    <style:style style:name="T125" style:family="text">
      <style:text-properties officeooo:rsid="009858f5"/>
    </style:style>
    <style:style style:name="T126" style:family="text">
      <style:text-properties officeooo:rsid="009840ad"/>
    </style:style>
    <style:style style:name="T127" style:family="text">
      <style:text-properties officeooo:rsid="009783da"/>
    </style:style>
    <style:style style:name="T128" style:family="text">
      <style:text-properties officeooo:rsid="00feff35"/>
    </style:style>
    <style:style style:name="T129" style:family="text">
      <style:text-properties officeooo:rsid="009991ad"/>
    </style:style>
    <style:style style:name="T130" style:family="text">
      <style:text-properties officeooo:rsid="010ecb50"/>
    </style:style>
    <style:style style:name="T131" style:family="text">
      <style:text-properties officeooo:rsid="00de58a8"/>
    </style:style>
    <style:style style:name="T132" style:family="text">
      <style:text-properties officeooo:rsid="009a364a"/>
    </style:style>
    <style:style style:name="T133" style:family="text">
      <style:text-properties officeooo:rsid="00e013e4"/>
    </style:style>
    <style:style style:name="T134" style:family="text">
      <style:text-properties officeooo:rsid="009a5b66"/>
    </style:style>
    <style:style style:name="T135" style:family="text">
      <style:text-properties officeooo:rsid="01106893"/>
    </style:style>
    <style:style style:name="T136" style:family="text">
      <style:text-properties officeooo:rsid="014cc392"/>
    </style:style>
    <style:style style:name="T137" style:family="text">
      <style:text-properties officeooo:rsid="00e02511"/>
    </style:style>
    <style:style style:name="T138" style:family="text">
      <style:text-properties officeooo:rsid="01124aa7"/>
    </style:style>
    <style:style style:name="T139" style:family="text">
      <style:text-properties fo:font-style="italic" fo:font-weight="bold" style:font-style-asian="italic" style:font-weight-asian="bold" style:font-style-complex="italic" style:font-weight-complex="bold"/>
    </style:style>
    <style:style style:name="T140" style:family="text">
      <style:text-properties fo:font-weight="normal" officeooo:rsid="00aebd59" style:font-weight-asian="normal" style:font-weight-complex="normal"/>
    </style:style>
    <style:style style:name="T141" style:family="text">
      <style:text-properties fo:font-weight="normal" officeooo:rsid="00a07f79" style:font-weight-asian="normal" style:font-weight-complex="normal"/>
    </style:style>
    <style:style style:name="T142" style:family="text">
      <style:text-properties fo:font-weight="normal" style:font-name-asian="Times New Roman1" style:language-asian="pl" style:country-asian="PL" style:font-weight-asian="normal" style:font-name-complex="Times New Roman1" style:font-weight-complex="normal"/>
    </style:style>
    <style:style style:name="T143" style:family="text">
      <style:text-properties fo:font-weight="normal" officeooo:rsid="00be8a16" style:font-name-asian="Times New Roman1" style:language-asian="pl" style:country-asian="PL" style:font-weight-asian="normal" style:font-name-complex="Times New Roman1" style:font-weight-complex="normal"/>
    </style:style>
    <style:style style:name="T144" style:family="text">
      <style:text-properties fo:font-weight="normal" officeooo:rsid="00562c39" style:font-name-asian="Times New Roman1" style:language-asian="pl" style:country-asian="PL" style:font-weight-asian="normal" style:font-name-complex="Times New Roman1" style:font-weight-complex="normal"/>
    </style:style>
    <style:style style:name="T145" style:family="text">
      <style:text-properties fo:font-weight="normal" officeooo:rsid="00b80898" style:font-name-asian="Times New Roman1" style:language-asian="pl" style:country-asian="PL" style:font-weight-asian="normal" style:font-name-complex="Times New Roman1" style:font-weight-complex="normal"/>
    </style:style>
    <style:style style:name="T146" style:family="text">
      <style:text-properties fo:font-weight="normal" officeooo:rsid="00af9247" style:font-weight-asian="normal" style:font-weight-complex="normal"/>
    </style:style>
    <style:style style:name="T147" style:family="text">
      <style:text-properties fo:font-weight="normal" officeooo:rsid="0093d7f5" style:font-weight-asian="normal" style:font-weight-complex="normal"/>
    </style:style>
    <style:style style:name="T148" style:family="text">
      <style:text-properties fo:font-weight="normal" officeooo:rsid="00932667" style:font-weight-asian="normal" style:font-weight-complex="normal"/>
    </style:style>
    <style:style style:name="T149" style:family="text">
      <style:text-properties fo:font-weight="normal" officeooo:rsid="0095eaa9" style:font-weight-asian="normal" style:font-weight-complex="normal"/>
    </style:style>
    <style:style style:name="T150" style:family="text">
      <style:text-properties officeooo:rsid="00373b15"/>
    </style:style>
    <style:style style:name="T151" style:family="text">
      <style:text-properties officeooo:rsid="00bfec80"/>
    </style:style>
    <style:style style:name="T152" style:family="text">
      <style:text-properties officeooo:rsid="00390c38"/>
    </style:style>
    <style:style style:name="T153" style:family="text">
      <style:text-properties officeooo:rsid="003aaffa"/>
    </style:style>
    <style:style style:name="T154" style:family="text">
      <style:text-properties officeooo:rsid="003b40a3"/>
    </style:style>
    <style:style style:name="T155" style:family="text">
      <style:text-properties fo:font-style="italic" fo:font-weight="bold" officeooo:rsid="003b40a3" style:font-style-asian="italic" style:font-weight-asian="bold" style:font-style-complex="italic" style:font-weight-complex="bold"/>
    </style:style>
    <style:style style:name="T156" style:family="text">
      <style:text-properties fo:font-style="italic" fo:font-weight="bold" officeooo:rsid="0109fdf2" style:font-style-asian="italic" style:font-weight-asian="bold" style:font-style-complex="italic" style:font-weight-complex="bold"/>
    </style:style>
    <style:style style:name="T157" style:family="text">
      <style:text-properties officeooo:rsid="012cdf9f"/>
    </style:style>
    <style:style style:name="T158" style:family="text">
      <style:text-properties officeooo:rsid="014e8bbb"/>
    </style:style>
    <style:style style:name="T159" style:family="text">
      <style:text-properties officeooo:rsid="00c316ba"/>
    </style:style>
    <style:style style:name="T160" style:family="text">
      <style:text-properties officeooo:rsid="015b20d0"/>
    </style:style>
    <style:style style:name="T161" style:family="text">
      <style:text-properties officeooo:rsid="00c4b1f8"/>
    </style:style>
    <style:style style:name="T162" style:family="text">
      <style:text-properties officeooo:rsid="0118e868"/>
    </style:style>
    <style:style style:name="T163" style:family="text">
      <style:text-properties officeooo:rsid="00c5f193"/>
    </style:style>
    <style:style style:name="T164" style:family="text">
      <style:text-properties officeooo:rsid="00136842"/>
    </style:style>
    <style:style style:name="T165" style:family="text">
      <style:text-properties officeooo:rsid="0079f1dc"/>
    </style:style>
    <style:style style:name="T166" style:family="text">
      <style:text-properties officeooo:rsid="00cac67f"/>
    </style:style>
    <style:style style:name="T167" style:family="text">
      <style:text-properties officeooo:rsid="00c93793"/>
    </style:style>
    <style:style style:name="T168" style:family="text">
      <style:text-properties officeooo:rsid="003c58fc"/>
    </style:style>
    <style:style style:name="T169" style:family="text">
      <style:text-properties officeooo:rsid="003da6dc"/>
    </style:style>
    <style:style style:name="T170" style:family="text">
      <style:text-properties officeooo:rsid="003e038a"/>
    </style:style>
    <style:style style:name="T171" style:family="text">
      <style:text-properties officeooo:rsid="014f6329"/>
    </style:style>
    <style:style style:name="T172" style:family="text">
      <style:text-properties officeooo:rsid="003f9901"/>
    </style:style>
    <style:style style:name="T173" style:family="text">
      <style:text-properties officeooo:rsid="014fc68e"/>
    </style:style>
    <style:style style:name="T174" style:family="text">
      <style:text-properties fo:font-style="italic" fo:font-weight="bold" officeooo:rsid="011a24bc" style:font-style-asian="italic" style:font-weight-asian="bold" style:font-style-complex="italic" style:font-weight-complex="bold"/>
    </style:style>
    <style:style style:name="T175" style:family="text">
      <style:text-properties officeooo:rsid="00cbbe3d"/>
    </style:style>
    <style:style style:name="T176" style:family="text">
      <style:text-properties officeooo:rsid="0031fb30"/>
    </style:style>
    <style:style style:name="T177" style:family="text">
      <style:text-properties officeooo:rsid="00339cd8"/>
    </style:style>
    <style:style style:name="T178" style:family="text">
      <style:text-properties officeooo:rsid="003a04a6"/>
    </style:style>
    <style:style style:name="T179" style:family="text">
      <style:text-properties officeooo:rsid="00815c0f"/>
    </style:style>
    <style:style style:name="T180" style:family="text">
      <style:text-properties officeooo:rsid="0082bf2f"/>
    </style:style>
    <style:style style:name="T181" style:family="text">
      <style:text-properties officeooo:rsid="002adc93" style:font-name-asian="Times New Roman1" style:language-asian="ar" style:country-asian="SA" style:font-name-complex="Times New Roman1"/>
    </style:style>
    <style:style style:name="T182" style:family="text">
      <style:text-properties officeooo:rsid="002b6672" style:font-name-asian="Times New Roman1" style:language-asian="ar" style:country-asian="SA" style:font-name-complex="Times New Roman1"/>
    </style:style>
    <style:style style:name="T183" style:family="text">
      <style:text-properties officeooo:rsid="003f9901" style:font-name-asian="Times New Roman1" style:language-asian="ar" style:country-asian="SA" style:font-name-complex="Times New Roman1"/>
    </style:style>
    <style:style style:name="T184" style:family="text">
      <style:text-properties officeooo:rsid="0040edd1" style:font-name-asian="Times New Roman1" style:language-asian="ar" style:country-asian="SA" style:font-name-complex="Times New Roman1"/>
    </style:style>
    <style:style style:name="T185" style:family="text">
      <style:text-properties officeooo:rsid="012fed22"/>
    </style:style>
    <style:style style:name="T186" style:family="text">
      <style:text-properties officeooo:rsid="0040edd1"/>
    </style:style>
    <style:style style:name="T187" style:family="text">
      <style:text-properties officeooo:rsid="00434b49"/>
    </style:style>
    <style:style style:name="T188" style:family="text">
      <style:text-properties fo:font-weight="normal" officeooo:rsid="002b1d57" style:font-name-asian="Times New Roman1" style:language-asian="pl" style:country-asian="PL" style:font-weight-asian="normal" style:font-name-complex="Times New Roman1" style:font-weight-complex="normal"/>
    </style:style>
    <style:style style:name="T189" style:family="text">
      <style:text-properties fo:color="#111111" loext:opacity="100%" officeooo:rsid="00848305" style:font-name-asian="Times New Roman1" style:language-asian="pl" style:country-asian="PL" style:font-name-complex="Times New Roman1"/>
    </style:style>
    <style:style style:name="T190" style:family="text"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191" style:family="text">
      <style:text-properties fo:font-size="12pt" fo:font-style="normal" fo:font-weight="normal" officeooo:rsid="006764b1" style:font-size-asian="12pt" style:font-style-asian="normal" style:font-weight-asian="normal" style:font-size-complex="12pt" style:font-style-complex="normal" style:font-weight-complex="normal"/>
    </style:style>
    <style:style style:name="T192" style:family="text">
      <style:text-properties fo:font-size="12pt" fo:font-style="normal" fo:font-weight="normal" officeooo:rsid="00d05cf4" style:font-size-asian="12pt" style:font-style-asian="normal" style:font-weight-asian="normal" style:font-size-complex="12pt" style:font-style-complex="normal" style:font-weight-complex="normal"/>
    </style:style>
    <style:style style:name="T193" style:family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194" style:family="text">
      <style:text-properties fo:font-size="12pt" fo:font-style="italic" fo:font-weight="bold" officeooo:rsid="011a24bc" style:font-size-asian="12pt" style:font-style-asian="italic" style:font-weight-asian="bold" style:font-size-complex="12pt" style:font-style-complex="italic" style:font-weight-complex="bold"/>
    </style:style>
    <style:style style:name="T195" style:family="text">
      <style:text-properties fo:font-size="12pt" fo:font-style="normal" style:font-size-asian="12pt" style:font-style-asian="normal" style:font-size-complex="12pt" style:font-style-complex="normal"/>
    </style:style>
    <style:style style:name="T196" style:family="text">
      <style:text-properties fo:font-weight="normal" style:font-weight-asian="normal" style:font-weight-complex="normal"/>
    </style:style>
    <style:style style:name="T197" style:family="text">
      <style:text-properties fo:color="#111111" loext:opacity="100%" fo:font-weight="normal" style:font-weight-asian="normal" style:font-weight-complex="normal"/>
    </style:style>
    <style:style style:name="T198" style:family="text">
      <style:text-properties fo:font-weight="normal" officeooo:rsid="00d05cf4" style:font-weight-asian="normal" style:font-weight-complex="normal"/>
    </style:style>
    <style:style style:name="T199" style:family="text">
      <style:text-properties fo:font-weight="normal" officeooo:rsid="01237b77" style:font-weight-asian="normal" style:font-weight-complex="normal"/>
    </style:style>
    <style:style style:name="T200" style:family="text">
      <style:text-properties fo:font-style="normal" fo:font-weight="normal" officeooo:rsid="006764b1" style:font-style-asian="normal" style:font-weight-asian="normal" style:font-style-complex="normal" style:font-weight-complex="normal"/>
    </style:style>
    <style:style style:name="T201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202" style:family="text">
      <style:text-properties fo:font-weight="normal" officeooo:rsid="00136842" style:font-weight-asian="normal" style:font-weight-complex="normal"/>
    </style:style>
    <style:style style:name="T203" style:family="text">
      <style:text-properties fo:font-weight="normal" officeooo:rsid="0079f1dc" style:font-weight-asian="normal" style:font-weight-complex="normal"/>
    </style:style>
    <style:style style:name="T204" style:family="text">
      <style:text-properties officeooo:rsid="0068896e"/>
    </style:style>
    <style:style style:name="T205" style:family="text">
      <style:text-properties officeooo:rsid="00d17044"/>
    </style:style>
    <style:style style:name="T206" style:family="text">
      <style:text-properties officeooo:rsid="00d29b39"/>
    </style:style>
    <style:style style:name="T207" style:family="text">
      <style:text-properties fo:font-style="normal" officeooo:rsid="00217f14" style:font-style-asian="normal" style:font-style-complex="normal"/>
    </style:style>
    <style:style style:name="T208" style:family="text">
      <style:text-properties fo:font-style="italic" officeooo:rsid="010849ea" style:font-style-asian="italic" style:font-style-complex="italic"/>
    </style:style>
    <style:style style:name="T209" style:family="text">
      <style:text-properties fo:font-style="italic" officeooo:rsid="011a24bc" style:font-style-asian="italic" style:font-style-complex="italic"/>
    </style:style>
    <style:style style:name="T210" style:family="text">
      <style:text-properties fo:font-style="normal" fo:font-weight="normal" style:font-name-asian="Calibri" style:font-style-asian="normal" style:font-weight-asian="normal" style:font-name-complex="Times New Roman1" style:font-size-complex="12pt" style:font-style-complex="normal" style:font-weight-complex="normal"/>
    </style:style>
    <style:style style:name="T211" style:family="text">
      <style:text-properties officeooo:rsid="0035f967"/>
    </style:style>
    <style:style style:name="T212" style:family="text">
      <style:text-properties officeooo:rsid="0085317f" style:font-name-complex="Times New Roman1"/>
    </style:style>
    <style:style style:name="T213" style:family="text">
      <style:text-properties officeooo:rsid="0023f500"/>
    </style:style>
    <style:style style:name="T214" style:family="text">
      <style:text-properties fo:font-style="italic" fo:font-weight="bold" officeooo:rsid="0023f500" style:font-style-asian="italic" style:font-weight-asian="bold" style:font-style-complex="italic" style:font-weight-complex="bold"/>
    </style:style>
    <style:style style:name="T215" style:family="text">
      <style:text-properties fo:font-style="italic" fo:font-weight="bold" officeooo:rsid="010849ea" style:font-style-asian="italic" style:font-weight-asian="bold" style:font-style-complex="italic" style:font-weight-complex="bold"/>
    </style:style>
    <style:style style:name="T216" style:family="text">
      <style:text-properties officeooo:rsid="00759150" style:font-name-complex="Times New Roman1"/>
    </style:style>
    <style:style style:name="T217" style:family="text">
      <style:text-properties officeooo:rsid="014b4471" style:font-name-complex="Times New Roman1"/>
    </style:style>
    <style:style style:name="T218" style:family="text">
      <style:text-properties officeooo:rsid="00857c1c" style:font-name-complex="Times New Roman1"/>
    </style:style>
    <style:style style:name="T219" style:family="text">
      <style:text-properties officeooo:rsid="00d29b39" style:font-name-complex="Times New Roman1"/>
    </style:style>
    <style:style style:name="T220" style:family="text">
      <style:text-properties officeooo:rsid="00d40f5b"/>
    </style:style>
    <style:style style:name="T221" style:family="text">
      <style:text-properties fo:font-weight="bold" style:font-name-asian="Times New Roman1" style:font-weight-asian="bold" style:font-name-complex="Times New Roman1" style:font-size-complex="12pt" style:font-weight-complex="bold"/>
    </style:style>
    <style:style style:name="T222" style:family="text">
      <style:text-properties officeooo:rsid="00256e06" style:font-name-asian="Calibri" style:language-asian="ar" style:country-asian="SA" style:font-name-complex="Times New Roman1"/>
    </style:style>
    <style:style style:name="T223" style:family="text">
      <style:text-properties style:font-name="Times New Roman" fo:font-size="12pt" fo:font-weight="bold" style:font-name-asian="Calibri" style:font-size-asian="12pt" style:language-asian="ar" style:country-asian="SA" style:font-weight-asian="bold" style:font-name-complex="Times New Roman1" style:font-size-complex="12pt" style:font-weight-complex="bold"/>
    </style:style>
    <style:style style:name="T224" style:family="text">
      <style:text-properties officeooo:rsid="002585b2" style:font-name-asian="Calibri" style:language-asian="ar" style:country-asian="SA" style:font-name-complex="Times New Roman1"/>
    </style:style>
    <style:style style:name="T225" style:family="text">
      <style:text-properties officeooo:rsid="002585b2" style:font-name-asian="Times New Roman1" style:language-asian="ar" style:country-asian="SA" style:font-name-complex="Times New Roman1"/>
    </style:style>
    <style:style style:name="T226" style:family="text">
      <style:text-properties fo:font-style="normal" officeooo:rsid="0023f500" style:font-name-asian="Calibri" style:language-asian="ar" style:country-asian="SA" style:font-style-asian="normal" style:font-style-complex="normal"/>
    </style:style>
    <style:style style:name="T227" style:family="text">
      <style:text-properties officeooo:rsid="0085317f"/>
    </style:style>
    <style:style style:name="T228" style:family="text">
      <style:text-properties officeooo:rsid="00d5b8a9"/>
    </style:style>
    <style:style style:name="T229" style:family="text">
      <style:text-properties officeooo:rsid="0022db82"/>
    </style:style>
    <style:style style:name="T230" style:family="text">
      <style:text-properties officeooo:rsid="00297494"/>
    </style:style>
    <style:style style:name="T231" style:family="text">
      <style:text-properties fo:color="#111111" loext:opacity="100%" officeooo:rsid="00297494"/>
    </style:style>
    <style:style style:name="T232" style:family="text">
      <style:text-properties fo:color="#111111" loext:opacity="100%" officeooo:rsid="00d5b8a9"/>
    </style:style>
    <style:style style:name="T233" style:family="text">
      <style:text-properties officeooo:rsid="00d8cf2f"/>
    </style:style>
    <style:style style:name="T234" style:family="text">
      <style:text-properties officeooo:rsid="00d6d1c5"/>
    </style:style>
    <style:style style:name="T235" style:family="text">
      <style:text-properties officeooo:rsid="0131a181"/>
    </style:style>
    <style:style style:name="T236" style:family="text">
      <style:text-properties fo:font-style="normal" fo:font-weight="normal" officeooo:rsid="00292245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237" style:family="text">
      <style:text-properties fo:color="#111111" loext:opacity="100%" officeooo:rsid="0079f1dc"/>
    </style:style>
    <style:style style:name="T238" style:family="text">
      <style:text-properties fo:color="#111111" loext:opacity="100%" officeooo:rsid="001520b6"/>
    </style:style>
    <style:style style:name="T239" style:family="text">
      <style:text-properties fo:color="#111111" loext:opacity="100%" officeooo:rsid="0096e09d"/>
    </style:style>
    <style:style style:name="T240" style:family="text">
      <style:text-properties fo:color="#111111" loext:opacity="100%" officeooo:rsid="0155b8c0"/>
    </style:style>
    <style:style style:name="T241" style:family="text">
      <style:text-properties fo:color="#111111" loext:opacity="100%" fo:font-style="normal" fo:font-weight="normal" officeooo:rsid="00292245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242" style:family="text">
      <style:text-properties fo:color="#111111" loext:opacity="100%" fo:font-style="normal" fo:font-weight="normal" officeooo:rsid="0085317f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243" style:family="text">
      <style:text-properties fo:color="#111111" loext:opacity="100%" fo:font-style="normal" fo:font-weight="normal" officeooo:rsid="0155b8c0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244" style:family="text">
      <style:text-properties fo:color="#111111" loext:opacity="100%" fo:font-style="normal" fo:font-weight="normal" officeooo:rsid="0158b2a0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245" style:family="text">
      <style:text-properties officeooo:rsid="001520b6"/>
    </style:style>
    <style:style style:name="T246" style:family="text">
      <style:text-properties officeooo:rsid="0158b2a0"/>
    </style:style>
    <style:style style:name="T247" style:family="text">
      <style:text-properties fo:font-style="normal" fo:font-weight="normal" officeooo:rsid="0022db82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248" style:family="text">
      <style:text-properties fo:font-style="normal" fo:font-weight="normal" officeooo:rsid="0158b2a0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249" style:family="text">
      <style:text-properties fo:font-style="normal" fo:font-weight="normal" officeooo:rsid="014fc68e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250" style:family="text">
      <style:text-properties officeooo:rsid="001a0c4c" style:language-asian="pl" style:country-asian="PL"/>
    </style:style>
    <style:style style:name="T251" style:family="text">
      <style:text-properties officeooo:rsid="0031593b"/>
    </style:style>
    <style:style style:name="T252" style:family="text">
      <style:text-properties officeooo:rsid="00d949b6"/>
    </style:style>
    <style:style style:name="T253" style:family="text">
      <style:text-properties officeooo:rsid="00297494" style:font-name-asian="Calibri"/>
    </style:style>
    <style:style style:name="T254" style:family="text">
      <style:text-properties officeooo:rsid="00d949b6" style:font-name-asian="Calibri"/>
    </style:style>
    <style:style style:name="T255" style:family="text">
      <style:text-properties officeooo:rsid="00166eed"/>
    </style:style>
    <style:style style:name="T256" style:family="text">
      <style:text-properties officeooo:rsid="002b48c4"/>
    </style:style>
    <style:style style:name="T257" style:family="text">
      <style:text-properties officeooo:rsid="002c5c54"/>
    </style:style>
    <style:style style:name="T258" style:family="text">
      <style:text-properties officeooo:rsid="002d2585"/>
    </style:style>
    <style:style style:name="T259" style:family="text">
      <style:text-properties style:text-position="super 58%"/>
    </style:style>
    <style:style style:name="T260" style:family="text">
      <style:text-properties style:text-position="0% 100%"/>
    </style:style>
    <style:style style:name="T261" style:family="text">
      <style:text-properties style:text-position="0% 100%" officeooo:rsid="002d2585"/>
    </style:style>
    <style:style style:name="T262" style:family="text">
      <style:text-properties officeooo:rsid="00166eed" style:font-name-asian="Times New Roman1"/>
    </style:style>
    <style:style style:name="T263" style:family="text">
      <style:text-properties officeooo:rsid="00297494" style:font-name-asian="Times New Roman1"/>
    </style:style>
    <style:style style:name="T264" style:family="text">
      <style:text-properties officeooo:rsid="002b48c4" style:font-name-asian="Times New Roman1"/>
    </style:style>
    <style:style style:name="T265" style:family="text">
      <style:text-properties style:font-name-asian="Times New Roman1"/>
    </style:style>
    <style:style style:name="T266" style:family="text">
      <style:text-properties style:text-position="0% 100%" officeooo:rsid="002d4c86" style:font-name-asian="Times New Roman1"/>
    </style:style>
    <style:style style:name="T267" style:family="text">
      <style:text-properties style:text-position="0% 100%" officeooo:rsid="00136842"/>
    </style:style>
    <style:style style:name="T268" style:family="text">
      <style:text-properties style:text-position="0% 100%" fo:font-style="italic" officeooo:rsid="00136842" style:font-style-asian="italic" style:font-style-complex="italic"/>
    </style:style>
    <style:style style:name="T269" style:family="text">
      <style:text-properties style:text-position="0% 100%" fo:font-style="italic" officeooo:rsid="010849ea" style:font-style-asian="italic" style:font-style-complex="italic"/>
    </style:style>
    <style:style style:name="T270" style:family="text">
      <style:text-properties style:text-position="0% 100%" fo:font-style="italic" officeooo:rsid="011a24bc" style:font-style-asian="italic" style:font-style-complex="italic"/>
    </style:style>
    <style:style style:name="T271" style:family="text">
      <style:text-properties style:text-position="0% 100%" officeooo:rsid="005b068d"/>
    </style:style>
    <style:style style:name="T272" style:family="text">
      <style:text-properties officeooo:rsid="002e7434"/>
    </style:style>
    <style:style style:name="T273" style:family="text">
      <style:text-properties officeooo:rsid="0088fb46"/>
    </style:style>
    <style:style style:name="T274" style:family="text">
      <style:text-properties officeooo:rsid="00897514"/>
    </style:style>
    <style:style style:name="T275" style:family="text">
      <style:text-properties style:text-position="super 58%" officeooo:rsid="00897514"/>
    </style:style>
    <style:style style:name="T276" style:family="text">
      <style:text-properties style:text-position="0% 100%" officeooo:rsid="00897514"/>
    </style:style>
    <style:style style:name="T277" style:family="text">
      <style:text-properties style:text-position="0% 100%" officeooo:rsid="00d949b6"/>
    </style:style>
    <style:style style:name="T278" style:family="text">
      <style:text-properties style:text-position="0% 100%" officeooo:rsid="00dada4b"/>
    </style:style>
    <style:style style:name="T279" style:family="text">
      <style:text-properties officeooo:rsid="00dcb9c7"/>
    </style:style>
    <style:style style:name="T280" style:family="text">
      <style:text-properties officeooo:rsid="00dada4b"/>
    </style:style>
    <style:style style:name="T281" style:family="text">
      <style:text-properties officeooo:rsid="0151bf03"/>
    </style:style>
    <style:style style:name="T282" style:family="text">
      <style:text-properties style:font-name="Times New Roman" fo:font-size="12pt" fo:font-weight="normal" officeooo:rsid="00136842" style:font-size-asian="12pt" style:font-weight-asian="normal" style:font-size-complex="12pt" style:font-weight-complex="normal"/>
    </style:style>
    <style:style style:name="T283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84" style:family="text">
      <style:text-properties style:text-line-through-style="none" style:text-line-through-type="none" style:font-name="Times New Roman" fo:font-size="12pt" fo:font-weight="normal" officeooo:rsid="00136842" style:font-size-asian="12pt" style:font-weight-asian="normal" style:font-size-complex="12pt" style:font-weight-complex="normal"/>
    </style:style>
    <style:style style:name="T285" style:family="text">
      <style:text-properties style:font-name="Times New Roman" fo:font-size="12pt" fo:font-weight="normal" officeooo:rsid="00356752" style:font-size-asian="12pt" style:font-weight-asian="normal" style:font-size-complex="12pt" style:font-weight-complex="normal"/>
    </style:style>
    <style:style style:name="T286" style:family="text">
      <style:text-properties style:font-name="Times New Roman" fo:font-size="12pt" fo:font-weight="normal" officeooo:rsid="002fb540" fo:background-color="transparent" loext:char-shading-value="0" style:font-size-asian="12pt" style:font-weight-asian="normal" style:font-size-complex="12pt" style:font-weight-complex="normal"/>
    </style:style>
    <style:style style:name="T287" style:family="text">
      <style:text-properties style:font-name="Times New Roman" fo:font-size="12pt" fo:font-weight="normal" officeooo:rsid="0033a39e" fo:background-color="transparent" loext:char-shading-value="0" style:font-size-asian="12pt" style:font-weight-asian="normal" style:font-size-complex="12pt" style:font-weight-complex="normal"/>
    </style:style>
    <style:style style:name="T288" style:family="text">
      <style:text-properties style:font-name="Times New Roman" fo:font-size="12pt" fo:font-style="normal" fo:font-weight="normal" officeooo:rsid="002b48c4" fo:background-color="transparent" loext:char-shading-value="0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289" style:family="text">
      <style:text-properties style:font-name="Times New Roman" fo:font-size="12pt" fo:font-style="normal" fo:font-weight="normal" officeooo:rsid="00d949b6" fo:background-color="transparent" loext:char-shading-value="0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290" style:family="text">
      <style:text-properties style:font-name="Times New Roman" fo:font-size="12pt" fo:font-style="normal" fo:font-weight="normal" officeooo:rsid="00dcb9c7" fo:background-color="transparent" loext:char-shading-value="0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291" style:family="text">
      <style:text-properties style:font-name="Times New Roman" fo:font-size="12pt" fo:font-weight="normal" officeooo:rsid="003438a1" fo:background-color="transparent" loext:char-shading-value="0" style:font-size-asian="12pt" style:font-weight-asian="normal" style:font-size-complex="12pt" style:font-weight-complex="normal"/>
    </style:style>
    <style:style style:name="T292" style:family="text">
      <style:text-properties style:font-name="Times New Roman" fo:font-size="12pt" fo:font-weight="normal" officeooo:rsid="0036b07c" style:font-size-asian="12pt" style:font-weight-asian="normal" style:font-size-complex="12pt" style:font-weight-complex="normal"/>
    </style:style>
    <style:style style:name="T293" style:family="text">
      <style:text-properties style:font-name="Times New Roman" fo:font-size="12pt" fo:font-style="italic" officeooo:rsid="00136842" style:font-size-asian="12pt" style:font-style-asian="italic" style:font-size-complex="12pt"/>
    </style:style>
    <style:style style:name="T294" style:family="text">
      <style:text-properties style:font-name="Times New Roman" fo:font-size="12pt" fo:font-style="italic" officeooo:rsid="00335084" style:font-size-asian="12pt" style:font-style-asian="italic" style:font-size-complex="12pt"/>
    </style:style>
    <style:style style:name="T295" style:family="text">
      <style:text-properties style:font-name="Times New Roman" fo:font-size="12pt" fo:font-style="italic" officeooo:rsid="011a24bc" style:font-size-asian="12pt" style:font-style-asian="italic" style:font-size-complex="12pt"/>
    </style:style>
    <style:style style:name="T296" style:family="text">
      <style:text-properties style:font-name="Times New Roman" fo:font-size="12pt" officeooo:rsid="00136842" style:font-size-asian="12pt" style:font-size-complex="12pt"/>
    </style:style>
    <style:style style:name="T297" style:family="text">
      <style:text-properties style:text-position="0% 100%" style:font-name="Times New Roman" fo:font-size="12pt" fo:font-weight="bold" style:font-name-asian="Calibri" style:font-size-asian="12pt" style:language-asian="ar" style:country-asian="SA" style:font-weight-asian="bold" style:font-name-complex="Times New Roman1" style:font-size-complex="12pt" style:font-weight-complex="bold"/>
    </style:style>
    <style:style style:name="T298" style:family="text">
      <style:text-properties fo:font-size="12pt" fo:font-style="normal" fo:font-weight="normal" officeooo:rsid="001a0c4c" style:font-name-asian="Times New Roman1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299" style:family="text">
      <style:text-properties fo:font-size="12pt" fo:font-style="normal" fo:font-weight="normal" officeooo:rsid="0031593b" style:font-name-asian="Times New Roman1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300" style:family="text">
      <style:text-properties fo:font-size="12pt" style:font-size-complex="12pt"/>
    </style:style>
    <style:style style:name="T301" style:family="text">
      <style:text-properties fo:font-size="12pt" officeooo:rsid="010849ea" style:font-size-complex="12pt"/>
    </style:style>
    <style:style style:name="T302" style:family="text">
      <style:text-properties fo:font-size="12pt" fo:font-style="italic" officeooo:rsid="011a24bc" style:font-style-asian="italic" style:font-size-complex="12pt" style:font-style-complex="italic"/>
    </style:style>
    <style:style style:name="T303" style:family="text">
      <style:text-properties officeooo:rsid="008ab70d"/>
    </style:style>
    <style:style style:name="T304" style:family="text">
      <style:text-properties officeooo:rsid="00ddc9d3"/>
    </style:style>
    <style:style style:name="T305" style:family="text">
      <style:text-properties officeooo:rsid="00dfafc2"/>
    </style:style>
    <style:style style:name="T306" style:family="text">
      <style:text-properties officeooo:rsid="008ab70d" style:font-name-asian="Times New Roman1"/>
    </style:style>
    <style:style style:name="T307" style:family="text">
      <style:text-properties officeooo:rsid="00dfafc2" style:font-name-asian="Times New Roman1"/>
    </style:style>
    <style:style style:name="T308" style:family="text">
      <style:text-properties style:font-name="Times New Roman" fo:font-size="12pt" fo:font-weight="normal" officeooo:rsid="0031593b" fo:background-color="transparent" loext:char-shading-value="0" style:font-size-asian="12pt" style:font-weight-asian="normal" style:font-size-complex="12pt" style:font-weight-complex="normal"/>
    </style:style>
    <style:style style:name="T309" style:family="text">
      <style:text-properties officeooo:rsid="006a1360"/>
    </style:style>
    <style:style style:name="T310" style:family="text">
      <style:text-properties fo:font-size="12pt" fo:font-style="italic" style:font-style-asian="italic" style:font-size-complex="12pt" style:font-style-complex="italic"/>
    </style:style>
    <style:style style:name="T311" style:family="text">
      <style:text-properties fo:font-size="12pt" fo:font-style="italic" officeooo:rsid="010849ea" style:font-style-asian="italic" style:font-size-complex="12pt" style:font-style-complex="italic"/>
    </style:style>
    <style:style style:name="T312" style:family="text">
      <style:text-properties style:text-position="0% 100%" fo:font-style="normal" officeooo:rsid="0151bf03" style:font-style-asian="normal" style:font-style-complex="normal"/>
    </style:style>
    <style:style style:name="T313" style:family="text">
      <style:text-properties style:text-position="0% 100%" fo:font-style="normal" style:font-style-asian="normal" style:font-style-complex="normal"/>
    </style:style>
    <style:style style:name="T314" style:family="text">
      <style:text-properties style:text-position="0% 100%" fo:font-style="normal" officeooo:rsid="001a0c4c" style:font-name-asian="Times New Roman1" style:language-asian="pl" style:country-asian="PL" style:font-style-asian="normal" style:font-style-complex="normal"/>
    </style:style>
    <style:style style:name="T315" style:family="text">
      <style:text-properties style:text-position="0% 100%" fo:font-style="normal" officeooo:rsid="0031593b" style:font-name-asian="Times New Roman1" style:font-style-asian="normal" style:font-style-complex="normal"/>
    </style:style>
    <style:style style:name="T316" style:family="text">
      <style:text-properties fo:font-style="normal" officeooo:rsid="0031593b" style:font-name-asian="Times New Roman1" style:font-style-asian="normal" style:font-style-complex="normal"/>
    </style:style>
    <style:style style:name="T317" style:family="text">
      <style:text-properties fo:font-style="normal" style:font-name-asian="Times New Roman1" style:font-style-asian="normal" style:font-style-complex="normal"/>
    </style:style>
    <style:style style:name="T318" style:family="text">
      <style:text-properties fo:font-style="normal" officeooo:rsid="001cf5ca" style:font-name-asian="Times New Roman1" style:font-style-asian="normal" style:font-style-complex="normal"/>
    </style:style>
    <style:style style:name="T319" style:family="text">
      <style:text-properties fo:font-style="normal" officeooo:rsid="008d5842" style:font-name-asian="Times New Roman1" style:font-style-asian="normal" style:font-style-complex="normal"/>
    </style:style>
    <style:style style:name="T320" style:family="text">
      <style:text-properties fo:font-style="normal" officeooo:rsid="008dae15" style:font-name-asian="Times New Roman1" style:font-style-asian="normal" style:font-style-complex="normal"/>
    </style:style>
    <style:style style:name="T321" style:family="text">
      <style:text-properties fo:font-style="normal" officeooo:rsid="0151bf03" style:font-name-asian="Times New Roman1" style:font-style-asian="normal" style:font-style-complex="normal"/>
    </style:style>
    <style:style style:name="T322" style:family="text">
      <style:text-properties fo:font-style="normal" officeooo:rsid="008f397b" style:font-name-asian="Times New Roman1" style:font-style-asian="normal" style:font-style-complex="normal"/>
    </style:style>
    <style:style style:name="T323" style:family="text">
      <style:text-properties fo:font-style="normal" officeooo:rsid="0134f7be" style:font-name-asian="Times New Roman1" style:font-style-asian="normal" style:font-style-complex="normal"/>
    </style:style>
    <style:style style:name="T324" style:family="text">
      <style:text-properties fo:font-weight="bold" officeooo:rsid="008f397b" style:font-name-asian="Times New Roman1" style:font-weight-asian="bold"/>
    </style:style>
    <style:style style:name="T325" style:family="text">
      <style:text-properties fo:font-weight="bold" officeooo:rsid="010849ea" style:font-name-asian="Times New Roman1" style:font-weight-asian="bold"/>
    </style:style>
    <style:style style:name="T326" style:family="text">
      <style:text-properties fo:font-weight="bold" officeooo:rsid="011a24bc" style:font-name-asian="Times New Roman1" style:font-weight-asian="bold"/>
    </style:style>
    <style:style style:name="T327" style:family="text">
      <style:text-properties fo:font-style="normal" fo:font-weight="normal" officeooo:rsid="00780018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28" style:family="text">
      <style:text-properties fo:font-style="normal" fo:font-weight="normal" officeooo:rsid="0035f967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29" style:family="text">
      <style:text-properties fo:font-style="normal" fo:font-weight="normal" officeooo:rsid="0043f9f0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30" style:family="text">
      <style:text-properties fo:font-style="normal" fo:font-weight="normal" officeooo:rsid="004382fa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31" style:family="text">
      <style:text-properties fo:font-style="normal" fo:font-weight="normal" officeooo:rsid="00e29095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32" style:family="text">
      <style:text-properties style:font-name="Times New Roman" fo:font-size="12pt" fo:font-style="normal" fo:font-weight="normal" officeooo:rsid="00e32e3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333" style:family="text">
      <style:text-properties style:font-name="Times New Roman" fo:font-size="12pt" fo:font-style="normal" fo:font-weight="normal" officeooo:rsid="004382fa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334" style:family="text"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T335" style:family="text">
      <style:text-properties style:font-name="Times New Roman" fo:font-size="12pt" fo:font-style="italic" officeooo:rsid="010849ea" style:font-size-asian="12pt" style:font-style-asian="italic" style:font-size-complex="12pt" style:font-style-complex="italic"/>
    </style:style>
    <style:style style:name="T336" style:family="text">
      <style:text-properties style:font-name="Times New Roman" fo:font-size="12pt" fo:font-style="italic" officeooo:rsid="011a24bc" style:font-size-asian="12pt" style:font-style-asian="italic" style:font-size-complex="12pt" style:font-style-complex="italic"/>
    </style:style>
    <style:style style:name="T337" style:family="text">
      <style:text-properties fo:font-style="normal" fo:font-weight="normal" officeooo:rsid="00e29095" style:font-name-asian="Calibri" style:language-asian="ar" style:country-asian="SA" style:font-style-asian="normal" style:font-weight-asian="normal" style:font-style-complex="normal" style:font-weight-complex="normal"/>
    </style:style>
    <style:style style:name="T338" style:family="text">
      <style:text-properties fo:font-style="normal" fo:font-weight="normal" officeooo:rsid="0094499e" style:font-name-asian="Calibri" style:language-asian="ar" style:country-asian="SA" style:font-style-asian="normal" style:font-weight-asian="normal" style:font-style-complex="normal" style:font-weight-complex="normal"/>
    </style:style>
    <style:style style:name="T339" style:family="text">
      <style:text-properties fo:font-style="normal" fo:font-weight="normal" officeooo:rsid="0136060a" style:font-name-asian="Calibri" style:language-asian="ar" style:country-asian="SA" style:font-style-asian="normal" style:font-weight-asian="normal" style:font-style-complex="normal" style:font-weight-complex="normal"/>
    </style:style>
    <style:style style:name="T340" style:family="text">
      <style:text-properties officeooo:rsid="0094499e"/>
    </style:style>
    <style:style style:name="T341" style:family="text">
      <style:text-properties officeooo:rsid="00e3d0eb"/>
    </style:style>
    <style:style style:name="T342" style:family="text">
      <style:text-properties officeooo:rsid="0136fbf6"/>
    </style:style>
    <style:style style:name="T343" style:family="text">
      <style:text-properties officeooo:rsid="009590da"/>
    </style:style>
    <style:style style:name="T344" style:family="text">
      <style:text-properties fo:color="#111111" loext:opacity="100%" fo:font-weight="normal" officeooo:rsid="0079f1dc" style:font-weight-asian="normal" style:font-weight-complex="normal"/>
    </style:style>
    <style:style style:name="T345" style:family="text">
      <style:text-properties fo:color="#111111" loext:opacity="100%" fo:font-weight="normal" officeooo:rsid="001520b6" style:font-weight-asian="normal" style:font-weight-complex="normal"/>
    </style:style>
    <style:style style:name="T346" style:family="text">
      <style:text-properties fo:color="#111111" loext:opacity="100%" fo:font-weight="normal" officeooo:rsid="0096e09d" style:font-weight-asian="normal" style:font-weight-complex="normal"/>
    </style:style>
    <style:style style:name="T347" style:family="text">
      <style:text-properties fo:color="#111111" loext:opacity="100%" fo:font-weight="normal" officeooo:rsid="0155b8c0" style:font-weight-asian="normal" style:font-weight-complex="normal"/>
    </style:style>
    <style:style style:name="T348" style:family="text">
      <style:text-properties fo:color="#111111" loext:opacity="100%" fo:font-style="normal" fo:font-weight="normal" officeooo:rsid="0035f967" style:font-name-asian="Calibri" style:language-asian="ar" style:country-asian="SA" style:font-style-asian="normal" style:font-weight-asian="normal" style:font-style-complex="normal" style:font-weight-complex="normal"/>
    </style:style>
    <style:style style:name="T349" style:family="text">
      <style:text-properties fo:color="#111111" loext:opacity="100%" fo:font-style="normal" fo:font-weight="normal" officeooo:rsid="0155b8c0" style:font-name-asian="Calibri" style:language-asian="ar" style:country-asian="SA" style:font-style-asian="normal" style:font-weight-asian="normal" style:font-style-complex="normal" style:font-weight-complex="normal"/>
    </style:style>
    <style:style style:name="T350" style:family="text">
      <style:text-properties style:font-name="Times New Roman" fo:font-size="12pt" fo:font-style="normal" fo:font-weight="normal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351" style:family="text">
      <style:text-properties style:font-name="Times New Roman" fo:font-size="12pt" fo:font-style="normal" fo:font-weight="normal" officeooo:rsid="0047914e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352" style:family="text">
      <style:text-properties style:font-name="Times New Roman" fo:font-size="12pt" fo:font-style="italic" fo:font-weight="bold" officeooo:rsid="0047914e" style:font-name-asian="Calibri" style:font-size-asian="12pt" style:language-asian="ar" style:country-asian="SA" style:font-style-asian="italic" style:font-weight-asian="bold" style:font-name-complex="Times New Roman1" style:font-size-complex="12pt" style:font-style-complex="italic" style:font-weight-complex="bold"/>
    </style:style>
    <style:style style:name="T353" style:family="text">
      <style:text-properties style:font-name="Times New Roman" fo:font-size="12pt" fo:font-style="italic" fo:font-weight="normal" officeooo:rsid="0047914e" style:font-name-asian="Calibri" style:font-size-asian="12pt" style:language-asian="ar" style:country-asian="SA" style:font-style-asian="italic" style:font-weight-asian="normal" style:font-name-complex="Times New Roman1" style:font-size-complex="12pt" style:font-style-complex="italic" style:font-weight-complex="normal"/>
    </style:style>
    <style:style style:name="T354" style:family="text">
      <style:text-properties style:font-name="Times New Roman" fo:font-size="12pt" fo:font-style="italic" fo:font-weight="bold" officeooo:rsid="010849ea" style:font-name-asian="Calibri" style:font-size-asian="12pt" style:language-asian="ar" style:country-asian="SA" style:font-style-asian="italic" style:font-weight-asian="bold" style:font-name-complex="Times New Roman1" style:font-size-complex="12pt" style:font-style-complex="italic" style:font-weight-complex="bold"/>
    </style:style>
    <style:style style:name="T355" style:family="text">
      <style:text-properties style:font-name="Times New Roman" fo:font-size="12pt" fo:font-style="italic" fo:font-weight="bold" officeooo:rsid="011a24bc" style:font-name-asian="Calibri" style:font-size-asian="12pt" style:language-asian="ar" style:country-asian="SA" style:font-style-asian="italic" style:font-weight-asian="bold" style:font-name-complex="Times New Roman1" style:font-size-complex="12pt" style:font-style-complex="italic" style:font-weight-complex="bold"/>
    </style:style>
    <style:style style:name="T356" style:family="text">
      <style:text-properties style:font-name="Times New Roman" fo:font-size="12pt" fo:font-style="normal" officeooo:rsid="0047914e" style:font-name-asian="Calibri" style:font-size-asian="12pt" style:language-asian="ar" style:country-asian="SA" style:font-style-asian="normal" style:font-name-complex="Times New Roman1" style:font-size-complex="12pt" style:font-style-complex="normal"/>
    </style:style>
    <style:style style:name="T357" style:family="text">
      <style:text-properties fo:color="#111111" loext:opacity="100%" officeooo:rsid="00989508"/>
    </style:style>
    <style:style style:name="T358" style:family="text">
      <style:text-properties fo:color="#111111" loext:opacity="100%" fo:font-style="normal" fo:font-weight="normal" officeooo:rsid="0047914e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59" style:family="text">
      <style:text-properties fo:color="#111111" loext:opacity="100%" fo:font-style="normal" fo:font-weight="normal" officeooo:rsid="00e43490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60" style:family="text">
      <style:text-properties fo:color="#111111" loext:opacity="100%" fo:font-style="normal" fo:font-weight="normal" officeooo:rsid="00989508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61" style:family="text">
      <style:text-properties officeooo:rsid="0047914e"/>
    </style:style>
    <style:style style:name="T362" style:family="text">
      <style:text-properties officeooo:rsid="0049195e"/>
    </style:style>
    <style:style style:name="T363" style:family="text">
      <style:text-properties officeooo:rsid="0138b623"/>
    </style:style>
    <style:style style:name="T364" style:family="text">
      <style:text-properties officeooo:rsid="004a33f0"/>
    </style:style>
    <style:style style:name="T365" style:family="text">
      <style:text-properties officeooo:rsid="004ab591"/>
    </style:style>
    <style:style style:name="T366" style:family="text">
      <style:text-properties style:text-position="super 58%" officeooo:rsid="004ab591"/>
    </style:style>
    <style:style style:name="T367" style:family="text">
      <style:text-properties style:text-position="0% 100%" officeooo:rsid="004ab591"/>
    </style:style>
    <style:style style:name="T368" style:family="text">
      <style:text-properties style:text-position="0% 100%" officeooo:rsid="015337d7"/>
    </style:style>
    <style:style style:name="T369" style:family="text">
      <style:text-properties style:text-position="0% 100%" officeooo:rsid="00e6fc8f"/>
    </style:style>
    <style:style style:name="T370" style:family="text">
      <style:text-properties style:text-position="0% 100%" officeooo:rsid="004c7a69"/>
    </style:style>
    <style:style style:name="T371" style:family="text">
      <style:text-properties style:text-position="0% 100%" officeooo:rsid="013eca07"/>
    </style:style>
    <style:style style:name="T372" style:family="text">
      <style:text-properties style:text-position="0% 100%" officeooo:rsid="0047914e"/>
    </style:style>
    <style:style style:name="T373" style:family="text">
      <style:text-properties style:text-position="0% 100%" fo:font-style="italic" officeooo:rsid="0047914e" style:font-style-asian="italic" style:font-style-complex="italic"/>
    </style:style>
    <style:style style:name="T374" style:family="text">
      <style:text-properties officeooo:rsid="002b1d57"/>
    </style:style>
    <style:style style:name="T375" style:family="text">
      <style:text-properties officeooo:rsid="00f3bab8"/>
    </style:style>
    <style:style style:name="T376" style:family="text">
      <style:text-properties officeooo:rsid="00993733"/>
    </style:style>
    <style:style style:name="T377" style:family="text">
      <style:text-properties fo:color="#111111" loext:opacity="100%" officeooo:rsid="00993733"/>
    </style:style>
    <style:style style:name="T378" style:family="text">
      <style:text-properties fo:color="#111111" loext:opacity="100%" fo:font-style="normal" fo:font-weight="normal" officeooo:rsid="0031593b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79" style:family="text">
      <style:text-properties fo:color="#111111" loext:opacity="100%" fo:font-style="normal" fo:font-weight="normal" officeooo:rsid="0049195e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80" style:family="text">
      <style:text-properties fo:color="#111111" loext:opacity="100%" fo:font-style="normal" fo:font-weight="normal" officeooo:rsid="00993733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81" style:family="text">
      <style:text-properties fo:color="#111111" loext:opacity="100%" fo:font-style="normal" fo:font-weight="normal" officeooo:rsid="009a29da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82" style:family="text">
      <style:text-properties fo:color="#111111" loext:opacity="100%" fo:font-style="normal" fo:font-weight="normal" officeooo:rsid="00e7a78b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83" style:family="text">
      <style:text-properties fo:color="#111111" loext:opacity="100%" fo:font-style="normal" fo:font-weight="normal" officeooo:rsid="013b7700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84" style:family="text">
      <style:text-properties fo:color="#111111" loext:opacity="100%" fo:font-style="normal" fo:font-weight="normal" officeooo:rsid="00373dfa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85" style:family="text">
      <style:text-properties fo:color="#111111" loext:opacity="100%" fo:font-style="normal" fo:font-weight="normal" officeooo:rsid="00136842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86" style:family="text">
      <style:text-properties fo:color="#111111" loext:opacity="100%" fo:font-style="normal" fo:font-weight="normal" officeooo:rsid="00ead52c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387" style:family="text">
      <style:text-properties officeooo:rsid="013d1577"/>
    </style:style>
    <style:style style:name="T388" style:family="text">
      <style:text-properties officeooo:rsid="010aaa26"/>
    </style:style>
    <style:style style:name="T389" style:family="text">
      <style:text-properties fo:color="#111111" loext:opacity="100%" officeooo:rsid="00e7a78b"/>
    </style:style>
    <style:style style:name="T390" style:family="text">
      <style:text-properties fo:color="#111111" loext:opacity="100%" officeooo:rsid="013b7700"/>
    </style:style>
    <style:style style:name="T391" style:family="text">
      <style:text-properties fo:color="#111111" loext:opacity="100%" officeooo:rsid="00136842"/>
    </style:style>
    <style:style style:name="T392" style:family="text">
      <style:text-properties fo:color="#111111" loext:opacity="100%" officeooo:rsid="00373dfa"/>
    </style:style>
    <style:style style:name="T393" style:family="text">
      <style:text-properties officeooo:rsid="013e16f7"/>
    </style:style>
    <style:style style:name="T394" style:family="text">
      <style:text-properties style:text-position="0% 100%" officeooo:rsid="009a8ea8"/>
    </style:style>
    <style:style style:name="T395" style:family="text">
      <style:text-properties style:text-position="0% 100%" officeooo:rsid="013d1577"/>
    </style:style>
    <style:style style:name="T396" style:family="text">
      <style:text-properties style:text-position="0% 100%" officeooo:rsid="0140bb53"/>
    </style:style>
    <style:style style:name="T397" style:family="text">
      <style:text-properties style:text-position="0% 100%" officeooo:rsid="010c7335"/>
    </style:style>
    <style:style style:name="T398" style:family="text">
      <style:text-properties style:text-position="0% 100%" officeooo:rsid="010d4695"/>
    </style:style>
    <style:style style:name="T399" style:family="text">
      <style:text-properties style:text-position="0% 100%" officeooo:rsid="010aaa26"/>
    </style:style>
    <style:style style:name="T400" style:family="text">
      <style:text-properties style:text-position="0% 100%" officeooo:rsid="0140e762"/>
    </style:style>
    <style:style style:name="T401" style:family="text">
      <style:text-properties fo:color="#111111" loext:opacity="100%" style:text-position="0% 100%" officeooo:rsid="00136842"/>
    </style:style>
    <style:style style:name="T402" style:family="text">
      <style:text-properties fo:color="#111111" loext:opacity="100%" style:text-position="0% 100%" officeooo:rsid="0140e762"/>
    </style:style>
    <style:style style:name="T403" style:family="text">
      <style:text-properties fo:color="#111111" loext:opacity="100%" style:text-position="0% 100%" officeooo:rsid="00373dfa"/>
    </style:style>
    <style:style style:name="T404" style:family="text">
      <style:text-properties fo:color="#111111" loext:opacity="100%" officeooo:rsid="009a8ea8"/>
    </style:style>
    <style:style style:name="T405" style:family="text">
      <style:text-properties officeooo:rsid="00f0b0d5"/>
    </style:style>
    <style:style style:name="T406" style:family="text">
      <style:text-properties officeooo:rsid="009c2a58"/>
    </style:style>
    <style:style style:name="T407" style:family="text">
      <style:text-properties officeooo:rsid="004d0d6c"/>
    </style:style>
    <style:style style:name="T408" style:family="text">
      <style:text-properties officeooo:rsid="004d7588"/>
    </style:style>
    <style:style style:name="T409" style:family="text">
      <style:text-properties fo:font-weight="normal" officeooo:rsid="00320c0c" style:font-name-asian="Times New Roman1" style:font-weight-asian="normal" style:font-weight-complex="normal"/>
    </style:style>
    <style:style style:name="T410" style:family="text">
      <style:text-properties fo:font-weight="normal" officeooo:rsid="014100fa" style:font-name-asian="Times New Roman1" style:font-weight-asian="normal" style:font-weight-complex="normal"/>
    </style:style>
    <style:style style:name="T411" style:family="text">
      <style:text-properties fo:font-weight="normal" officeooo:rsid="004d7588" style:font-name-asian="Times New Roman1" style:font-weight-asian="normal" style:font-weight-complex="normal"/>
    </style:style>
    <style:style style:name="T412" style:family="text">
      <style:text-properties fo:font-weight="normal" officeooo:rsid="01416c2a" style:font-name-asian="Times New Roman1" style:font-weight-asian="normal" style:font-weight-complex="normal"/>
    </style:style>
    <style:style style:name="T413" style:family="text">
      <style:text-properties fo:font-style="italic" fo:font-weight="bold" officeooo:rsid="003b40a3" style:font-name-asian="Times New Roman1" style:font-style-asian="italic" style:font-weight-asian="bold" style:font-style-complex="italic" style:font-weight-complex="bold"/>
    </style:style>
    <style:style style:name="T414" style:family="text">
      <style:text-properties fo:font-style="italic" fo:font-weight="bold" officeooo:rsid="010849ea" style:font-name-asian="Times New Roman1" style:font-style-asian="italic" style:font-weight-asian="bold" style:font-style-complex="italic" style:font-weight-complex="bold"/>
    </style:style>
    <style:style style:name="T415" style:family="text">
      <style:text-properties fo:font-style="italic" fo:font-weight="bold" officeooo:rsid="011a24bc" style:font-name-asian="Times New Roman1" style:font-style-asian="italic" style:font-weight-asian="bold" style:font-style-complex="italic" style:font-weight-complex="bold"/>
    </style:style>
    <style:style style:name="T416" style:family="text">
      <style:text-properties fo:font-weight="normal" officeooo:rsid="003b40a3" style:font-name-asian="Times New Roman1" style:font-weight-asian="normal" style:font-weight-complex="normal"/>
    </style:style>
    <style:style style:name="T417" style:family="text">
      <style:text-properties style:font-name="Times New Roman" fo:font-size="12pt" fo:font-weight="normal" officeooo:rsid="004d7588" style:font-name-asian="Times New Roman1" style:font-size-asian="12pt" style:font-weight-asian="normal" style:font-size-complex="12pt" style:font-weight-complex="normal"/>
    </style:style>
    <style:style style:name="T418" style:family="text">
      <style:text-properties fo:font-size="12pt" fo:font-weight="normal" officeooo:rsid="005f7900" style:font-size-asian="12pt" style:font-weight-asian="normal" style:font-size-complex="12pt" style:font-weight-complex="normal"/>
    </style:style>
    <style:style style:name="T419" style:family="text">
      <style:text-properties fo:font-size="12pt" fo:font-weight="normal" officeooo:rsid="002b1d57" style:font-size-asian="12pt" style:font-weight-asian="normal" style:font-size-complex="12pt" style:font-weight-complex="normal"/>
    </style:style>
    <style:style style:name="T420" style:family="text">
      <style:text-properties fo:font-size="12pt" fo:font-weight="normal" officeooo:rsid="009cac2e" style:font-size-asian="12pt" style:font-weight-asian="normal" style:font-size-complex="12pt" style:font-weight-complex="normal"/>
    </style:style>
    <style:style style:name="T421" style:family="text">
      <style:text-properties fo:font-size="12pt" fo:font-weight="normal" officeooo:rsid="00ea2027" style:font-size-asian="12pt" style:font-weight-asian="normal" style:font-size-complex="12pt" style:font-weight-complex="normal"/>
    </style:style>
    <style:style style:name="T422" style:family="text">
      <style:text-properties fo:font-size="12pt" fo:font-style="normal" fo:font-weight="normal" officeooo:rsid="004d758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23" style:family="text">
      <style:text-properties fo:font-size="12pt" fo:font-style="normal" fo:font-weight="normal" officeooo:rsid="00320c0c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24" style:family="text">
      <style:text-properties fo:font-size="12pt" fo:font-style="normal" fo:font-weight="normal" officeooo:rsid="00f5cc6c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25" style:family="text">
      <style:text-properties fo:font-size="12pt" fo:font-style="normal" fo:font-weight="normal" officeooo:rsid="009cac2e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26" style:family="text">
      <style:text-properties style:font-name="Times New Roman" fo:font-size="12pt" fo:font-style="normal" fo:font-weight="normal" officeooo:rsid="009cac2e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27" style:family="text">
      <style:text-properties fo:font-size="12pt" fo:font-style="normal" fo:font-weight="normal" officeooo:rsid="00f4b2de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28" style:family="text">
      <style:text-properties fo:font-weight="bold" officeooo:rsid="00523c84" style:font-name-asian="Times New Roman1" style:font-weight-asian="bold" style:font-weight-complex="bold"/>
    </style:style>
    <style:style style:name="T429" style:family="text">
      <style:text-properties fo:font-weight="bold" officeooo:rsid="006a1360" style:font-name-asian="Times New Roman1" style:font-weight-asian="bold" style:font-weight-complex="bold"/>
    </style:style>
    <style:style style:name="T430" style:family="text">
      <style:text-properties fo:font-weight="normal" officeooo:rsid="005f7900" style:font-weight-asian="normal" style:font-weight-complex="normal"/>
    </style:style>
    <style:style style:name="T431" style:family="text">
      <style:text-properties fo:font-weight="normal" officeooo:rsid="002b1d57" style:font-weight-asian="normal" style:font-weight-complex="normal"/>
    </style:style>
    <style:style style:name="T432" style:family="text">
      <style:text-properties fo:font-weight="normal" officeooo:rsid="00a7df9f" style:font-weight-asian="normal" style:font-weight-complex="normal"/>
    </style:style>
    <style:style style:name="T433" style:family="text">
      <style:text-properties officeooo:rsid="005486be"/>
    </style:style>
    <style:style style:name="T434" style:family="text">
      <style:text-properties officeooo:rsid="00f6f93e"/>
    </style:style>
    <style:style style:name="T435" style:family="text">
      <style:text-properties officeooo:rsid="0057c501"/>
    </style:style>
    <style:style style:name="T436" style:family="text">
      <style:text-properties officeooo:rsid="014319e0"/>
    </style:style>
    <style:style style:name="T437" style:family="text">
      <style:text-properties officeooo:rsid="00580e4e"/>
    </style:style>
    <style:style style:name="T438" style:family="text">
      <style:text-properties style:text-position="0% 100%" officeooo:rsid="00f6f93e"/>
    </style:style>
    <style:style style:name="T439" style:family="text">
      <style:text-properties style:text-position="0% 100%" officeooo:rsid="005486be"/>
    </style:style>
    <style:style style:name="T440" style:family="text">
      <style:text-properties fo:font-size="12pt" fo:font-weight="normal" officeooo:rsid="00f82db3" style:font-size-asian="12pt" style:font-weight-asian="normal" style:font-size-complex="12pt" style:font-weight-complex="normal"/>
    </style:style>
    <style:style style:name="T441" style:family="text">
      <style:text-properties fo:font-size="12pt" fo:font-weight="normal" officeooo:rsid="009e8e42" style:font-size-asian="12pt" style:font-weight-asian="normal" style:font-size-complex="12pt" style:font-weight-complex="normal"/>
    </style:style>
    <style:style style:name="T442" style:family="text">
      <style:text-properties fo:font-size="12pt" fo:font-weight="normal" officeooo:rsid="00a63419" style:font-size-asian="12pt" style:font-weight-asian="normal" style:font-size-complex="12pt" style:font-weight-complex="normal"/>
    </style:style>
    <style:style style:name="T443" style:family="text">
      <style:text-properties officeooo:rsid="00fa1835"/>
    </style:style>
    <style:style style:name="T444" style:family="text">
      <style:text-properties officeooo:rsid="005c4986"/>
    </style:style>
    <style:style style:name="T445" style:family="text">
      <style:text-properties fo:font-weight="normal" officeooo:rsid="0042ff8e" style:font-weight-asian="normal" style:font-weight-complex="normal"/>
    </style:style>
    <style:style style:name="T446" style:family="text">
      <style:text-properties fo:font-weight="normal" officeooo:rsid="005c4986" style:font-weight-asian="normal" style:font-weight-complex="normal"/>
    </style:style>
    <style:style style:name="T447" style:family="text">
      <style:text-properties fo:font-weight="normal" officeooo:rsid="00437c7d" style:font-weight-asian="normal" style:font-weight-complex="normal"/>
    </style:style>
    <style:style style:name="T448" style:family="text">
      <style:text-properties fo:font-weight="normal" officeooo:rsid="0144ba18" style:font-weight-asian="normal" style:font-weight-complex="normal"/>
    </style:style>
    <style:style style:name="T449" style:family="text">
      <style:text-properties fo:font-weight="normal" officeooo:rsid="00fa1835" style:font-weight-asian="normal" style:font-weight-complex="normal"/>
    </style:style>
    <style:style style:name="T450" style:family="text">
      <style:text-properties fo:font-weight="normal" officeooo:rsid="005d1029" style:font-weight-asian="normal" style:font-weight-complex="normal"/>
    </style:style>
    <style:style style:name="T451" style:family="text">
      <style:text-properties fo:font-weight="normal" officeooo:rsid="005da93d" style:font-weight-asian="normal" style:font-weight-complex="normal"/>
    </style:style>
    <style:style style:name="T452" style:family="text">
      <style:text-properties style:font-name="Times New Roman" fo:font-size="12pt" fo:font-weight="normal" officeooo:rsid="005da93d" style:font-size-asian="12pt" style:font-weight-asian="normal" style:font-size-complex="12pt" style:font-weight-complex="normal"/>
    </style:style>
    <style:style style:name="T453" style:family="text">
      <style:text-properties fo:font-weight="normal" officeooo:rsid="006bccea" style:font-size-asian="12pt" style:font-weight-asian="normal" style:font-weight-complex="normal"/>
    </style:style>
    <style:style style:name="T454" style:family="text">
      <style:text-properties fo:font-weight="normal" officeooo:rsid="004b0241" style:font-size-asian="12pt" style:font-weight-asian="normal" style:font-weight-complex="normal"/>
    </style:style>
    <style:style style:name="T455" style:family="text">
      <style:text-properties fo:font-weight="normal" style:font-size-asian="12pt" style:font-weight-asian="normal" style:font-weight-complex="normal"/>
    </style:style>
    <style:style style:name="T456" style:family="text">
      <style:text-properties fo:font-style="italic" style:font-size-asian="12pt" style:font-style-asian="italic" style:font-style-complex="italic"/>
    </style:style>
    <style:style style:name="T457" style:family="text">
      <style:text-properties fo:font-style="italic" officeooo:rsid="010849ea" style:font-size-asian="12pt" style:font-style-asian="italic" style:font-style-complex="italic"/>
    </style:style>
    <style:style style:name="T458" style:family="text">
      <style:text-properties fo:font-style="italic" officeooo:rsid="011a24bc" style:font-size-asian="12pt" style:font-style-asian="italic" style:font-style-complex="italic"/>
    </style:style>
    <style:style style:name="T459" style:family="text">
      <style:text-properties style:font-name="Times New Roman" fo:font-size="12pt" fo:font-weight="normal" officeooo:rsid="002b1d57" style:font-size-asian="12pt" style:font-weight-asian="normal" style:font-size-complex="12pt" style:font-weight-complex="normal"/>
    </style:style>
    <style:style style:name="T460" style:family="text">
      <style:text-properties style:font-name="Times New Roman" fo:font-size="12pt" fo:font-weight="normal" officeooo:rsid="005f7900" style:font-size-asian="12pt" style:font-weight-asian="normal" style:font-size-complex="12pt" style:font-weight-complex="normal"/>
    </style:style>
    <style:style style:name="T461" style:family="text">
      <style:text-properties officeooo:rsid="01463b2f"/>
    </style:style>
    <style:style style:name="T462" style:family="text">
      <style:text-properties officeooo:rsid="005b3778"/>
    </style:style>
    <style:style style:name="T463" style:family="text">
      <style:text-properties fo:font-style="normal" fo:font-weight="normal" officeooo:rsid="002b1d57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64" style:family="text">
      <style:text-properties fo:font-style="normal" fo:font-weight="normal" officeooo:rsid="005f7900" style:font-name-asian="Calibri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65" style:family="text">
      <style:text-properties fo:font-style="normal" fo:font-weight="normal" style:font-name-asian="Times New Roman1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66" style:family="text">
      <style:text-properties fo:font-style="normal" fo:font-weight="normal" officeooo:rsid="00fabecf" style:font-name-asian="Times New Roman1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67" style:family="text">
      <style:text-properties fo:font-style="normal" fo:font-weight="normal" officeooo:rsid="015337d7" style:font-name-asian="Times New Roman1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68" style:family="text">
      <style:text-properties fo:font-style="normal" fo:font-weight="normal" officeooo:rsid="0033a39e" style:font-name-asian="Times New Roman1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69" style:family="text">
      <style:text-properties fo:font-style="normal" fo:font-weight="normal" officeooo:rsid="002fb540" style:font-name-asian="Times New Roman1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70" style:family="text">
      <style:text-properties fo:font-style="normal" fo:font-weight="normal" officeooo:rsid="0034cc14" style:font-name-asian="Times New Roman1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71" style:family="text">
      <style:text-properties fo:font-style="normal" fo:font-weight="normal" officeooo:rsid="003438a1" style:font-name-asian="Times New Roman1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72" style:family="text">
      <style:text-properties style:font-name="Times New Roman" fo:font-size="12pt" fo:font-weight="normal" officeooo:rsid="00136842" style:font-name-asian="Times New Roman1" style:font-size-asian="12pt" style:font-weight-asian="normal" style:font-size-complex="12pt" style:font-weight-complex="normal"/>
    </style:style>
    <style:style style:name="T473" style:family="text">
      <style:text-properties style:text-line-through-style="none" style:text-line-through-type="none" style:font-name="Times New Roman" fo:font-size="12pt" fo:font-weight="normal" officeooo:rsid="00136842" style:font-name-asian="Times New Roman1" style:font-size-asian="12pt" style:font-weight-asian="normal" style:font-size-complex="12pt" style:font-weight-complex="normal"/>
    </style:style>
    <style:style style:name="T474" style:family="text">
      <style:text-properties style:font-name="Times New Roman" fo:font-size="12pt" fo:font-weight="normal" officeooo:rsid="00356752" style:font-name-asian="Times New Roman1" style:font-size-asian="12pt" style:font-weight-asian="normal" style:font-size-complex="12pt" style:font-weight-complex="normal"/>
    </style:style>
    <style:style style:name="T475" style:family="text">
      <style:text-properties style:font-name="Times New Roman" fo:font-size="12pt" fo:font-weight="normal" officeooo:rsid="00fabecf" style:font-name-asian="Times New Roman1" style:font-size-asian="12pt" style:font-weight-asian="normal" style:font-size-complex="12pt" style:font-weight-complex="normal"/>
    </style:style>
    <style:style style:name="T476" style:family="text">
      <style:text-properties style:font-name="Times New Roman" fo:font-size="12pt" fo:font-weight="normal" officeooo:rsid="00fabecf" style:font-size-asian="12pt" style:font-weight-asian="normal" style:font-size-complex="12pt" style:font-weight-complex="normal"/>
    </style:style>
    <style:style style:name="T477" style:family="text">
      <style:text-properties style:font-name="Times New Roman" fo:font-size="12pt" fo:font-style="normal" fo:font-weight="normal" officeooo:rsid="002fb540" fo:background-color="transparent" loext:char-shading-value="0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78" style:family="text">
      <style:text-properties style:font-name="Times New Roman" fo:font-size="12pt" fo:font-style="normal" fo:font-weight="normal" officeooo:rsid="0033a39e" fo:background-color="transparent" loext:char-shading-value="0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79" style:family="text">
      <style:text-properties style:font-name="Times New Roman" fo:font-size="12pt" fo:font-style="normal" fo:font-weight="normal" officeooo:rsid="0034cc14" fo:background-color="transparent" loext:char-shading-value="0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80" style:family="text">
      <style:text-properties style:font-name="Times New Roman" fo:font-size="12pt" fo:font-style="normal" fo:font-weight="normal" officeooo:rsid="003438a1" fo:background-color="transparent" loext:char-shading-value="0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481" style:family="text">
      <style:text-properties fo:font-style="normal" fo:font-weight="normal" officeooo:rsid="00dcb9c7" style:font-name-asian="Times New Roman1" style:language-asian="ar" style:country-asian="SA" style:font-style-asian="normal" style:font-weight-asian="normal" style:font-name-complex="Times New Roman1" style:font-style-complex="normal" style:font-weight-complex="normal"/>
    </style:style>
    <style:style style:name="T482" style:family="text">
      <style:text-properties fo:font-weight="normal" style:font-name-asian="Times New Roman1" style:font-weight-asian="normal" style:font-weight-complex="normal"/>
    </style:style>
    <style:style style:name="T483" style:family="text">
      <style:text-properties fo:font-weight="normal" officeooo:rsid="00d949b6" style:font-name-asian="Times New Roman1" style:font-weight-asian="normal" style:font-weight-complex="normal"/>
    </style:style>
    <style:style style:name="T484" style:family="text">
      <style:text-properties fo:font-weight="normal" officeooo:rsid="0079f1dc" style:font-name-asian="Times New Roman1" style:font-weight-asian="normal" style:font-weight-complex="normal"/>
    </style:style>
    <style:style style:name="T485" style:family="text">
      <style:text-properties style:font-name="Times New Roman" fo:font-size="12pt" fo:font-weight="normal" officeooo:rsid="002fb540" style:font-name-asian="Times New Roman1" style:font-size-asian="12pt" style:font-weight-asian="normal" style:font-size-complex="12pt" style:font-weight-complex="normal"/>
    </style:style>
    <style:style style:name="T486" style:family="text">
      <style:text-properties style:font-name="Times New Roman" fo:font-size="12pt" fo:font-weight="normal" officeooo:rsid="0033a39e" style:font-name-asian="Times New Roman1" style:font-size-asian="12pt" style:font-weight-asian="normal" style:font-size-complex="12pt" style:font-weight-complex="normal"/>
    </style:style>
    <style:style style:name="T487" style:family="text">
      <style:text-properties style:font-name="Times New Roman" fo:font-size="12pt" fo:font-weight="normal" officeooo:rsid="0034cc14" style:font-name-asian="Times New Roman1" style:font-size-asian="12pt" style:font-weight-asian="normal" style:font-size-complex="12pt" style:font-weight-complex="normal"/>
    </style:style>
    <style:style style:name="T488" style:family="text">
      <style:text-properties style:font-name="Times New Roman" fo:font-size="12pt" fo:font-weight="normal" officeooo:rsid="003438a1" style:font-name-asian="Times New Roman1" style:font-size-asian="12pt" style:font-weight-asian="normal" style:font-size-complex="12pt" style:font-weight-complex="normal"/>
    </style:style>
    <style:style style:name="T489" style:family="text">
      <style:text-properties style:font-name="Times New Roman" fo:font-size="12pt" fo:font-weight="normal" officeooo:rsid="0036b07c" style:font-name-asian="Times New Roman1" style:font-size-asian="12pt" style:font-weight-asian="normal" style:font-size-complex="12pt" style:font-weight-complex="normal"/>
    </style:style>
    <style:style style:name="T490" style:family="text">
      <style:text-properties style:font-name="Times New Roman" fo:font-size="12pt" fo:font-style="italic" officeooo:rsid="00136842" style:font-name-asian="Times New Roman1" style:font-size-asian="12pt" style:font-style-asian="italic" style:font-size-complex="12pt"/>
    </style:style>
    <style:style style:name="T491" style:family="text">
      <style:text-properties style:font-name="Times New Roman" fo:font-size="12pt" fo:font-style="italic" officeooo:rsid="010849ea" style:font-name-asian="Times New Roman1" style:font-size-asian="12pt" style:font-style-asian="italic" style:font-size-complex="12pt"/>
    </style:style>
    <style:style style:name="T492" style:family="text">
      <style:text-properties style:font-name="Times New Roman" fo:font-size="12pt" fo:font-style="italic" officeooo:rsid="011a24bc" style:font-name-asian="Times New Roman1" style:font-size-asian="12pt" style:font-style-asian="italic" style:font-size-complex="12pt"/>
    </style:style>
    <style:style style:name="T493" style:family="text">
      <style:text-properties style:font-name="Times New Roman" fo:font-size="12pt" officeooo:rsid="00136842" style:font-name-asian="Times New Roman1" style:font-size-asian="12pt" style:font-size-complex="12pt"/>
    </style:style>
    <style:style style:name="T494" style:family="text">
      <style:text-properties fo:font-weight="normal" officeooo:rsid="002fb540" style:font-name-asian="Times New Roman1" style:font-weight-asian="normal" style:font-weight-complex="normal"/>
    </style:style>
    <style:style style:name="T495" style:family="text">
      <style:text-properties fo:font-weight="normal" officeooo:rsid="00dcb9c7" style:font-name-asian="Times New Roman1" style:font-weight-asian="normal" style:font-weight-complex="normal"/>
    </style:style>
    <style:style style:name="T496" style:family="text">
      <style:text-properties fo:font-weight="normal" officeooo:rsid="015337d7" style:font-name-asian="Times New Roman1" style:font-weight-asian="normal" style:font-weight-complex="normal"/>
    </style:style>
    <style:style style:name="T497" style:family="text">
      <style:text-properties fo:font-weight="normal" officeooo:rsid="00fabecf" style:font-name-asian="Times New Roman1" style:font-weight-asian="normal" style:font-weight-complex="normal"/>
    </style:style>
    <style:style style:name="T498" style:family="text">
      <style:text-properties fo:font-weight="normal" officeooo:rsid="0034cc14" style:font-name-asian="Times New Roman1" style:font-weight-asian="normal" style:font-weight-complex="normal"/>
    </style:style>
    <style:style style:name="T499" style:family="text">
      <style:text-properties fo:font-weight="normal" officeooo:rsid="0033a39e" style:font-name-asian="Times New Roman1" style:font-weight-asian="normal" style:font-weight-complex="normal"/>
    </style:style>
    <style:style style:name="T500" style:family="text">
      <style:text-properties fo:font-weight="normal" officeooo:rsid="00353ac4" style:font-name-asian="Times New Roman1" style:font-weight-asian="normal" style:font-weight-complex="normal"/>
    </style:style>
    <style:style style:name="T501" style:family="text">
      <style:text-properties fo:font-weight="normal" officeooo:rsid="003438a1" style:font-name-asian="Times New Roman1" style:font-weight-asian="normal" style:font-weight-complex="normal"/>
    </style:style>
    <style:style style:name="T502" style:family="text">
      <style:text-properties fo:font-weight="normal" style:font-name-asian="Times New Roman1" style:language-asian="ar" style:country-asian="SA" style:font-weight-asian="normal" style:font-name-complex="Times New Roman1" style:font-weight-complex="normal"/>
    </style:style>
    <style:style style:name="T503" style:family="text">
      <style:text-properties fo:font-weight="normal" officeooo:rsid="00d949b6" style:font-name-asian="Times New Roman1" style:language-asian="ar" style:country-asian="SA" style:font-weight-asian="normal" style:font-name-complex="Times New Roman1" style:font-weight-complex="normal"/>
    </style:style>
    <style:style style:name="T504" style:family="text">
      <style:text-properties fo:font-weight="normal" officeooo:rsid="0079f1dc" style:font-name-asian="Times New Roman1" style:language-asian="ar" style:country-asian="SA" style:font-weight-asian="normal" style:font-name-complex="Times New Roman1" style:font-weight-complex="normal"/>
    </style:style>
    <style:style style:name="T505" style:family="text">
      <style:text-properties style:font-name="Times New Roman" fo:font-size="12pt" fo:font-weight="normal" officeooo:rsid="00136842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06" style:family="text">
      <style:text-properties style:font-name="Times New Roman" fo:font-size="12pt" fo:font-weight="normal" style:font-size-asian="12pt" style:language-asian="ar" style:country-asian="SA" style:font-weight-asian="normal" style:font-size-complex="12pt" style:font-weight-complex="normal"/>
    </style:style>
    <style:style style:name="T507" style:family="text">
      <style:text-properties style:text-line-through-style="none" style:text-line-through-type="none" style:font-name="Times New Roman" fo:font-size="12pt" fo:font-weight="normal" officeooo:rsid="00136842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08" style:family="text">
      <style:text-properties style:font-name="Times New Roman" fo:font-size="12pt" fo:font-weight="normal" officeooo:rsid="00356752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09" style:family="text">
      <style:text-properties style:font-name="Times New Roman" fo:font-size="12pt" fo:font-weight="normal" officeooo:rsid="0036b07c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10" style:family="text">
      <style:text-properties style:font-name="Times New Roman" fo:font-size="12pt" fo:font-style="italic" officeooo:rsid="00136842" style:font-name-asian="Times New Roman1" style:font-size-asian="12pt" style:language-asian="ar" style:country-asian="SA" style:font-style-asian="italic" style:font-name-complex="Times New Roman1" style:font-size-complex="12pt"/>
    </style:style>
    <style:style style:name="T511" style:family="text">
      <style:text-properties style:font-name="Times New Roman" fo:font-size="12pt" fo:font-style="italic" officeooo:rsid="010849ea" style:font-name-asian="Times New Roman1" style:font-size-asian="12pt" style:language-asian="ar" style:country-asian="SA" style:font-style-asian="italic" style:font-name-complex="Times New Roman1" style:font-size-complex="12pt"/>
    </style:style>
    <style:style style:name="T512" style:family="text">
      <style:text-properties style:font-name="Times New Roman" fo:font-size="12pt" fo:font-style="italic" officeooo:rsid="011a24bc" style:font-name-asian="Times New Roman1" style:font-size-asian="12pt" style:language-asian="ar" style:country-asian="SA" style:font-style-asian="italic" style:font-name-complex="Times New Roman1" style:font-size-complex="12pt"/>
    </style:style>
    <style:style style:name="T513" style:family="text">
      <style:text-properties style:font-name="Times New Roman" fo:font-size="12pt" officeooo:rsid="00136842" style:font-name-asian="Times New Roman1" style:font-size-asian="12pt" style:language-asian="ar" style:country-asian="SA" style:font-name-complex="Times New Roman1" style:font-size-complex="12pt"/>
    </style:style>
    <style:style style:name="T514" style:family="text">
      <style:text-properties style:font-name="Times New Roman" fo:font-size="12pt" fo:font-weight="bold" officeooo:rsid="00618c8e" style:font-name-asian="Times New Roman1" style:font-size-asian="12pt" style:language-asian="ar" style:country-asian="SA" style:font-weight-asian="bold" style:font-name-complex="Times New Roman1" style:font-size-complex="12pt" style:font-weight-complex="bold"/>
    </style:style>
    <style:style style:name="T515" style:family="text">
      <style:text-properties style:font-name="Times New Roman" fo:font-size="12pt" fo:font-weight="bold" officeooo:rsid="006d00d9" style:font-name-asian="Times New Roman1" style:font-size-asian="12pt" style:language-asian="ar" style:country-asian="SA" style:font-weight-asian="bold" style:font-name-complex="Times New Roman1" style:font-size-complex="12pt" style:font-weight-complex="bold"/>
    </style:style>
    <style:style style:name="T516" style:family="text">
      <style:text-properties fo:font-size="12pt" fo:font-style="normal" fo:font-weight="normal" officeooo:rsid="002b1d57" style:font-name-asian="Calibri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17" style:family="text">
      <style:text-properties fo:font-size="12pt" officeooo:rsid="00fc5922" style:font-size-complex="12pt"/>
    </style:style>
    <style:style style:name="T518" style:family="text">
      <style:text-properties fo:font-size="12pt" fo:font-style="normal" fo:font-weight="normal" officeooo:rsid="006272da" style:font-name-asian="Times New Roman1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19" style:family="text">
      <style:text-properties fo:font-size="12pt" fo:font-style="normal" fo:font-weight="normal" officeooo:rsid="00353ac4" style:font-name-asian="Times New Roman1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20" style:family="text">
      <style:text-properties fo:font-size="12pt" fo:font-style="normal" fo:font-weight="normal" officeooo:rsid="00fc5922" style:font-name-asian="Times New Roman1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21" style:family="text">
      <style:text-properties fo:font-size="12pt" fo:font-style="normal" fo:font-weight="normal" officeooo:rsid="0036a2b9" style:font-name-asian="Times New Roman1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22" style:family="text">
      <style:text-properties fo:font-size="12pt" fo:font-style="normal" fo:font-weight="normal" officeooo:rsid="0037d0e2" style:font-name-asian="Times New Roman1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23" style:family="text">
      <style:text-properties fo:font-size="12pt" fo:font-style="italic" officeooo:rsid="0037d0e2" style:font-name-asian="Times New Roman1" style:language-asian="ar" style:country-asian="SA" style:font-style-asian="italic" style:font-name-complex="Times New Roman1" style:font-size-complex="12pt" style:font-style-complex="italic"/>
    </style:style>
    <style:style style:name="T524" style:family="text">
      <style:text-properties fo:font-size="12pt" fo:font-style="italic" officeooo:rsid="010849ea" style:font-name-asian="Times New Roman1" style:language-asian="ar" style:country-asian="SA" style:font-style-asian="italic" style:font-name-complex="Times New Roman1" style:font-size-complex="12pt" style:font-style-complex="italic"/>
    </style:style>
    <style:style style:name="T525" style:family="text">
      <style:text-properties fo:font-size="12pt" fo:font-style="italic" officeooo:rsid="011a24bc" style:font-name-asian="Times New Roman1" style:language-asian="ar" style:country-asian="SA" style:font-style-asian="italic" style:font-name-complex="Times New Roman1" style:font-size-complex="12pt" style:font-style-complex="italic"/>
    </style:style>
    <style:style style:name="T526" style:family="text">
      <style:text-properties style:font-name="Times New Roman" fo:font-size="12pt" fo:font-style="normal" fo:font-weight="normal" style:font-name-asian="Calibri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27" style:family="text">
      <style:text-properties fo:font-size="12pt" fo:font-style="normal" fo:font-weight="normal" style:font-name-asian="Calibri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28" style:family="text">
      <style:text-properties fo:font-size="12pt" fo:font-style="normal" fo:font-weight="normal" officeooo:rsid="00dcb9c7" style:font-name-asian="Calibri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29" style:family="text">
      <style:text-properties style:font-name="Times New Roman" fo:font-size="12pt" fo:font-style="normal" fo:font-weight="normal" officeooo:rsid="0037d0e2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30" style:family="text">
      <style:text-properties fo:font-size="12pt" fo:font-style="italic" fo:font-weight="normal" officeooo:rsid="007a4922" style:font-name-asian="Times New Roman1" style:font-size-asian="12pt" style:language-asian="ar" style:country-asian="SA" style:font-style-asian="italic" style:font-weight-asian="normal" style:font-name-complex="Times New Roman1" style:font-size-complex="12pt" style:font-style-complex="italic" style:font-weight-complex="normal"/>
    </style:style>
    <style:style style:name="T531" style:family="text">
      <style:text-properties fo:font-size="12pt" fo:font-style="italic" fo:font-weight="normal" officeooo:rsid="01478efc" style:font-name-asian="Times New Roman1" style:font-size-asian="12pt" style:language-asian="ar" style:country-asian="SA" style:font-style-asian="italic" style:font-weight-asian="normal" style:font-name-complex="Times New Roman1" style:font-size-complex="12pt" style:font-style-complex="italic" style:font-weight-complex="normal"/>
    </style:style>
    <style:style style:name="T532" style:family="text">
      <style:text-properties style:font-name="Times New Roman" fo:font-size="12pt" fo:font-weight="bold" officeooo:rsid="006376e4" style:font-name-asian="Times New Roman1" style:font-size-asian="12pt" style:language-asian="ar" style:country-asian="SA" style:font-weight-asian="bold" style:font-name-complex="Times New Roman1" style:font-size-complex="12pt" style:font-weight-complex="bold"/>
    </style:style>
    <style:style style:name="T533" style:family="text">
      <style:text-properties style:font-name="Times New Roman" fo:font-size="12pt" fo:font-style="normal" fo:font-weight="normal" officeooo:rsid="00136842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34" style:family="text">
      <style:text-properties style:font-name="Times New Roman" fo:font-size="12pt" fo:font-style="normal" fo:font-weight="normal" officeooo:rsid="00136842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35" style:family="text">
      <style:text-properties style:font-name="Times New Roman" fo:font-size="12pt" fo:font-style="normal" fo:font-weight="normal" officeooo:rsid="004f5c00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36" style:family="text">
      <style:text-properties style:font-name="Times New Roman" fo:font-size="12pt" fo:font-style="normal" fo:font-weight="normal" officeooo:rsid="005cec5f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37" style:family="text">
      <style:text-properties style:font-name="Times New Roman" fo:font-size="12pt" fo:font-style="normal" fo:font-weight="normal" officeooo:rsid="0070a378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38" style:family="text">
      <style:text-properties style:font-name="Times New Roman" fo:font-size="12pt" fo:font-style="normal" fo:font-weight="normal" officeooo:rsid="00fc5922" style:font-name-asian="Calibri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39" style:family="text">
      <style:text-properties style:font-name="Times New Roman" fo:font-size="12pt" fo:font-style="normal" fo:font-weight="normal" officeooo:rsid="00398e69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40" style:family="text">
      <style:text-properties style:font-name="Times New Roman" fo:font-size="12pt" fo:font-style="normal" fo:font-weight="normal" officeooo:rsid="003aaf30" style:font-name-asian="Times New Roman1" style:font-size-asian="12pt" style:language-asian="ar" style:country-asian="SA" style:font-style-asian="normal" style:font-weight-asian="normal" style:font-name-complex="Times New Roman1" style:font-size-complex="12pt" style:font-style-complex="normal" style:font-weight-complex="normal"/>
    </style:style>
    <style:style style:name="T541" style:family="text">
      <style:text-properties style:font-name="Times New Roman" fo:font-size="12pt" fo:font-weight="normal" officeooo:rsid="00fc5922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42" style:family="text">
      <style:text-properties style:font-name="Times New Roman" fo:font-size="12pt" fo:font-weight="normal" officeooo:rsid="007290f5" style:font-name-asian="Times New Roman1" style:font-size-asian="12pt" style:language-asian="ar" style:country-asian="SA" style:font-weight-asian="normal" style:font-name-complex="Times New Roman1" style:font-size-complex="12pt" style:font-weight-complex="normal"/>
    </style:style>
    <style:style style:name="T543" style:family="text">
      <style:text-properties style:font-name="Times New Roman" fo:font-size="12pt" fo:font-style="normal" fo:font-weight="normal" officeooo:rsid="007290f5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44" style:family="text">
      <style:text-properties style:font-name="Times New Roman" fo:font-size="12pt" fo:font-style="normal" fo:font-weight="normal" officeooo:rsid="00932667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45" style:family="text">
      <style:text-properties style:font-name="Times New Roman" fo:font-size="12pt" fo:font-weight="bold" officeooo:rsid="007290f5" style:font-name-asian="Times New Roman1" style:font-size-asian="12pt" style:language-asian="pl" style:country-asian="PL" style:font-weight-asian="bold" style:font-name-complex="Times New Roman1" style:font-size-complex="12pt" style:font-weight-complex="normal"/>
    </style:style>
    <style:style style:name="T546" style:family="text">
      <style:text-properties style:font-name="Times New Roman" fo:font-size="12pt" fo:font-weight="bold" officeooo:rsid="010849ea" style:font-name-asian="Times New Roman1" style:font-size-asian="12pt" style:language-asian="pl" style:country-asian="PL" style:font-weight-asian="bold" style:font-name-complex="Times New Roman1" style:font-size-complex="12pt" style:font-weight-complex="normal"/>
    </style:style>
    <style:style style:name="T547" style:family="text">
      <style:text-properties style:font-name="Times New Roman" fo:font-size="12pt" fo:font-weight="bold" officeooo:rsid="011a24bc" style:font-name-asian="Times New Roman1" style:font-size-asian="12pt" style:language-asian="pl" style:country-asian="PL" style:font-weight-asian="bold" style:font-name-complex="Times New Roman1" style:font-size-complex="12pt" style:font-weight-complex="normal"/>
    </style:style>
    <style:style style:name="T548" style:family="text">
      <style:text-properties fo:font-size="12pt" fo:font-style="normal" fo:font-weight="normal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49" style:family="text">
      <style:text-properties fo:font-size="12pt" fo:font-style="normal" fo:font-weight="normal" officeooo:rsid="007a4922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50" style:family="text">
      <style:text-properties style:font-name="Times New Roman" fo:font-size="12pt" fo:font-style="normal" fo:font-weight="bold" officeooo:rsid="007290f5" style:font-name-asian="Times New Roman1" style:font-size-asian="12pt" style:language-asian="pl" style:country-asian="PL" style:font-style-asian="normal" style:font-weight-asian="bold" style:font-name-complex="Times New Roman1" style:font-size-complex="12pt" style:font-style-complex="normal" style:font-weight-complex="bold"/>
    </style:style>
    <style:style style:name="T551" style:family="text">
      <style:text-properties fo:font-size="12pt" fo:font-style="normal" fo:font-weight="normal" officeooo:rsid="007290f5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52" style:family="text">
      <style:text-properties fo:font-size="12pt" fo:font-style="normal" fo:font-weight="normal" officeooo:rsid="004f5c00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53" style:family="text">
      <style:text-properties fo:font-size="12pt" fo:font-style="normal" fo:font-weight="normal" officeooo:rsid="00bb928f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54" style:family="text">
      <style:text-properties fo:font-size="12pt" fo:font-style="normal" fo:font-weight="normal" officeooo:rsid="00517f96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55" style:family="text">
      <style:text-properties fo:font-size="12pt" fo:font-style="normal" fo:font-weight="normal" officeooo:rsid="0051f347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56" style:family="text">
      <style:text-properties fo:font-size="12pt" fo:font-style="normal" fo:font-weight="normal" officeooo:rsid="015337d7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57" style:family="text">
      <style:text-properties fo:font-size="12pt" fo:font-style="normal" fo:font-weight="normal" officeooo:rsid="0072e858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58" style:family="text">
      <style:text-properties fo:font-size="12pt" fo:font-style="normal" fo:font-weight="normal" officeooo:rsid="01478efc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59" style:family="text">
      <style:text-properties fo:font-size="12pt" fo:font-style="normal" fo:font-weight="normal" officeooo:rsid="00735c95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60" style:family="text">
      <style:text-properties fo:font-size="12pt" fo:font-style="normal" fo:font-weight="normal" officeooo:rsid="00fc5922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61" style:family="text">
      <style:text-properties fo:font-size="12pt" fo:font-style="italic" fo:font-weight="bold" officeooo:rsid="00735c95" style:font-name-asian="Times New Roman1" style:font-size-asian="12pt" style:language-asian="pl" style:country-asian="PL" style:font-style-asian="italic" style:font-weight-asian="bold" style:font-name-complex="Times New Roman1" style:font-size-complex="12pt" style:font-style-complex="italic" style:font-weight-complex="bold"/>
    </style:style>
    <style:style style:name="T562" style:family="text">
      <style:text-properties fo:font-size="12pt" fo:font-style="italic" fo:font-weight="bold" officeooo:rsid="010849ea" style:font-name-asian="Times New Roman1" style:font-size-asian="12pt" style:language-asian="pl" style:country-asian="PL" style:font-style-asian="italic" style:font-weight-asian="bold" style:font-name-complex="Times New Roman1" style:font-size-complex="12pt" style:font-style-complex="italic" style:font-weight-complex="bold"/>
    </style:style>
    <style:style style:name="T563" style:family="text">
      <style:text-properties fo:font-size="12pt" fo:font-style="italic" fo:font-weight="bold" officeooo:rsid="011a24bc" style:font-name-asian="Times New Roman1" style:font-size-asian="12pt" style:language-asian="pl" style:country-asian="PL" style:font-style-asian="italic" style:font-weight-asian="bold" style:font-name-complex="Times New Roman1" style:font-size-complex="12pt" style:font-style-complex="italic" style:font-weight-complex="bold"/>
    </style:style>
    <style:style style:name="T564" style:family="text">
      <style:text-properties officeooo:rsid="004f5c00"/>
    </style:style>
    <style:style style:name="T565" style:family="text">
      <style:text-properties officeooo:rsid="00c031ef"/>
    </style:style>
    <style:style style:name="T566" style:family="text">
      <style:text-properties officeooo:rsid="00fccd6b"/>
    </style:style>
    <style:style style:name="T567" style:family="text">
      <style:text-properties style:font-name="Times New Roman" fo:font-size="12pt" fo:font-style="normal" fo:font-weight="normal" officeooo:rsid="00ab8a36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68" style:family="text">
      <style:text-properties fo:font-size="12pt" fo:font-style="normal" fo:font-weight="bold" officeooo:rsid="00735c95" style:font-name-asian="Times New Roman1" style:font-size-asian="12pt" style:language-asian="pl" style:country-asian="PL" style:font-style-asian="normal" style:font-weight-asian="bold" style:font-name-complex="Times New Roman1" style:font-size-complex="12pt" style:font-style-complex="normal" style:font-weight-complex="bold"/>
    </style:style>
    <style:style style:name="T569" style:family="text">
      <style:text-properties style:font-name="Times New Roman" fo:font-size="12pt" fo:font-weight="normal" officeooo:rsid="0073d37c" style:font-size-asian="12pt" style:font-weight-asian="normal" style:font-size-complex="12pt" style:font-weight-complex="normal"/>
    </style:style>
    <style:style style:name="T570" style:family="text">
      <style:text-properties style:font-name="Times New Roman" fo:font-size="12pt" fo:font-weight="normal" officeooo:rsid="00fccd6b" style:font-size-asian="12pt" style:font-weight-asian="normal" style:font-size-complex="12pt" style:font-weight-complex="normal"/>
    </style:style>
    <style:style style:name="T571" style:family="text">
      <style:text-properties style:font-name="Times New Roman" fo:font-size="12pt" fo:font-weight="normal" officeooo:rsid="0073d9b0" style:font-size-asian="12pt" style:font-weight-asian="normal" style:font-size-complex="12pt" style:font-weight-complex="normal"/>
    </style:style>
    <style:style style:name="T572" style:family="text">
      <style:text-properties style:font-name="Times New Roman" fo:font-size="12pt" fo:font-weight="normal" officeooo:rsid="0073d9b0" style:font-name-asian="Calibri" style:font-size-asian="12pt" style:language-asian="ar" style:country-asian="SA" style:font-weight-asian="normal" style:font-name-complex="Times New Roman1" style:font-size-complex="12pt" style:font-weight-complex="normal"/>
    </style:style>
    <style:style style:name="T573" style:family="text">
      <style:text-properties style:font-name="Times New Roman" fo:font-size="12pt" fo:font-style="normal" fo:font-weight="normal" officeooo:rsid="00735c95" style:font-name-asian="Times New Roman1" style:font-size-asian="12pt" style:language-asian="pl" style:country-asian="PL" style:font-style-asian="normal" style:font-weight-asian="normal" style:font-name-complex="Times New Roman1" style:font-size-complex="12pt" style:font-style-complex="normal" style:font-weight-complex="normal"/>
    </style:style>
    <style:style style:name="T574" style:family="text">
      <style:text-properties style:font-name="Times New Roman" fo:font-size="12pt" fo:font-style="italic" fo:font-weight="bold" officeooo:rsid="00735c95" style:font-name-asian="Times New Roman1" style:font-size-asian="12pt" style:language-asian="pl" style:country-asian="PL" style:font-style-asian="italic" style:font-weight-asian="bold" style:font-name-complex="Times New Roman1" style:font-size-complex="12pt" style:font-style-complex="italic" style:font-weight-complex="bold"/>
    </style:style>
    <style:style style:name="T575" style:family="text">
      <style:text-properties style:font-name="Times New Roman" fo:font-size="12pt" fo:font-style="italic" fo:font-weight="bold" officeooo:rsid="010849ea" style:font-name-asian="Times New Roman1" style:font-size-asian="12pt" style:language-asian="pl" style:country-asian="PL" style:font-style-asian="italic" style:font-weight-asian="bold" style:font-name-complex="Times New Roman1" style:font-size-complex="12pt" style:font-style-complex="italic" style:font-weight-complex="bold"/>
    </style:style>
    <style:style style:name="T576" style:family="text">
      <style:text-properties style:font-name="Times New Roman" fo:font-size="12pt" fo:font-style="italic" fo:font-weight="bold" officeooo:rsid="011a24bc" style:font-name-asian="Times New Roman1" style:font-size-asian="12pt" style:language-asian="pl" style:country-asian="PL" style:font-style-asian="italic" style:font-weight-asian="bold" style:font-name-complex="Times New Roman1" style:font-size-complex="12pt" style:font-style-complex="italic" style:font-weight-complex="bold"/>
    </style:style>
    <style:style style:name="T577" style:family="text">
      <style:text-properties officeooo:rsid="0073d37c"/>
    </style:style>
    <style:style style:name="T578" style:family="text">
      <style:text-properties officeooo:rsid="00ffa29d"/>
    </style:style>
    <style:style style:name="T579" style:family="text">
      <style:text-properties officeooo:rsid="00af8489"/>
    </style:style>
    <style:style style:name="T580" style:family="text">
      <style:text-properties officeooo:rsid="0147fd6e"/>
    </style:style>
    <style:style style:name="T581" style:family="text">
      <style:text-properties fo:font-weight="normal" officeooo:rsid="00fccd6b" style:font-name-asian="Calibri" style:language-asian="ar" style:country-asian="SA" style:font-weight-asian="normal" style:font-name-complex="Times New Roman1" style:font-weight-complex="normal"/>
    </style:style>
    <style:style style:name="T582" style:family="text">
      <style:text-properties fo:font-weight="normal" officeooo:rsid="00ffa29d" style:font-name-asian="Calibri" style:language-asian="ar" style:country-asian="SA" style:font-weight-asian="normal" style:font-name-complex="Times New Roman1" style:font-weight-complex="normal"/>
    </style:style>
    <style:style style:name="T583" style:family="text">
      <style:text-properties fo:font-weight="normal" style:font-name-asian="Calibri" style:language-asian="ar" style:country-asian="SA" style:font-weight-asian="normal" style:font-name-complex="Times New Roman1" style:font-weight-complex="normal"/>
    </style:style>
    <style:style style:name="T584" style:family="text">
      <style:text-properties fo:font-weight="normal" officeooo:rsid="00136842" style:font-name-asian="Calibri" style:language-asian="ar" style:country-asian="SA" style:font-weight-asian="normal" style:font-name-complex="Times New Roman1" style:font-weight-complex="normal"/>
    </style:style>
    <style:style style:name="T585" style:family="text">
      <style:text-properties fo:font-weight="normal" officeooo:rsid="007a4922" style:font-name-asian="Calibri" style:language-asian="ar" style:country-asian="SA" style:font-weight-asian="normal" style:font-name-complex="Times New Roman1" style:font-weight-complex="normal"/>
    </style:style>
    <style:style style:name="T586" style:family="text">
      <style:text-properties fo:font-weight="normal" officeooo:rsid="00fe4899" style:font-name-asian="Calibri" style:language-asian="ar" style:country-asian="SA" style:font-weight-asian="normal" style:font-name-complex="Times New Roman1" style:font-weight-complex="normal"/>
    </style:style>
    <style:style style:name="T587" style:family="text">
      <style:text-properties fo:font-weight="normal" officeooo:rsid="0147fd6e" style:font-name-asian="Calibri" style:language-asian="ar" style:country-asian="SA" style:font-weight-asian="normal" style:font-name-complex="Times New Roman1" style:font-weight-complex="normal"/>
    </style:style>
    <style:style style:name="T588" style:family="text">
      <style:text-properties fo:font-weight="normal" officeooo:rsid="0154b05e" style:font-name-asian="Calibri" style:language-asian="ar" style:country-asian="SA" style:font-weight-asian="normal" style:font-name-complex="Times New Roman1" style:font-weight-complex="normal"/>
    </style:style>
    <style:style style:name="T589" style:family="text">
      <style:text-properties officeooo:rsid="0073d9b0"/>
    </style:style>
    <style:style style:name="T590" style:family="text">
      <style:text-properties officeooo:rsid="00356752"/>
    </style:style>
    <style:style style:name="T591" style:family="text">
      <style:text-properties fo:font-weight="normal" officeooo:rsid="00136842" style:font-name-asian="Times New Roman1" style:language-asian="ar" style:country-asian="SA" style:font-weight-asian="normal" style:font-name-complex="Times New Roman1" style:font-weight-complex="normal"/>
    </style:style>
    <style:style style:name="T592" style:family="text">
      <style:text-properties fo:font-weight="normal" officeooo:rsid="01006e88" style:font-name-asian="Times New Roman1" style:language-asian="ar" style:country-asian="SA" style:font-weight-asian="normal" style:font-name-complex="Times New Roman1" style:font-weight-complex="normal"/>
    </style:style>
    <style:style style:name="T593" style:family="text">
      <style:text-properties style:font-name="Times New Roman" fo:font-size="12pt" fo:font-style="italic" officeooo:rsid="010849ea" style:font-size-asian="12pt" style:font-style-asian="italic" style:font-size-complex="12pt"/>
    </style:style>
    <style:style style:name="T594" style:family="text">
      <style:text-properties officeooo:rsid="010189b2"/>
    </style:style>
    <style:style style:name="T595" style:family="text">
      <style:text-properties style:font-name="Times New Roman" fo:font-size="12pt" fo:font-weight="normal" officeooo:rsid="010189b2" style:font-size-asian="12pt" style:font-weight-asian="normal" style:font-size-complex="12pt" style:font-weight-complex="normal"/>
    </style:style>
    <style:style style:name="T596" style:family="text">
      <style:text-properties officeooo:rsid="0103c2b2"/>
    </style:style>
    <style:style style:name="T597" style:family="text">
      <style:text-properties style:font-name="Times New Roman" fo:font-size="12pt" fo:font-weight="normal" officeooo:rsid="0103c2b2" style:font-size-asian="12pt" style:font-weight-asian="normal" style:font-size-complex="12pt" style:font-weight-complex="normal"/>
    </style:style>
    <style:style style:name="T598" style:family="text">
      <style:text-properties fo:font-weight="bold" officeooo:rsid="0073d9b0" style:font-name-asian="Times New Roman1" style:language-asian="pl" style:country-asian="PL" style:font-weight-asian="bold" style:font-name-complex="Times New Roman1" style:font-weight-complex="bold"/>
    </style:style>
    <style:style style:name="T599" style:family="text">
      <style:text-properties fo:font-style="normal" officeooo:rsid="008f397b" style:font-style-asian="normal" style:font-style-complex="normal"/>
    </style:style>
    <style:style style:name="T600" style:family="text">
      <style:text-properties fo:font-style="normal" officeooo:rsid="006b7eac" style:font-style-asian="normal" style:font-style-complex="normal"/>
    </style:style>
    <style:style style:name="T601" style:family="text">
      <style:text-properties style:text-line-through-style="none" style:text-line-through-type="none"/>
    </style:style>
    <style:style style:name="T602" style:family="text">
      <style:text-properties style:text-line-through-style="none" style:text-line-through-type="none" officeooo:rsid="006b7eac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Znak: BR.0022.2.10</text:span><text:span text:style-name="T3">2</text:span><text:span text:style-name="T2">.2026</text:span></text:p>
      <text:p text:style-name="P2" loext:marker-style-name="T4"/>
      <text:p text:style-name="P3" loext:marker-style-name="T4"/>
      <text:p text:style-name="P3" loext:marker-style-name="T4"/>
      <text:p text:style-name="P4" loext:marker-style-name="T1"><text:span text:style-name="T2">Protokół Nr 10</text:span><text:span text:style-name="T3">2</text:span><text:span text:style-name="T2">/2026</text:span></text:p>
      <text:p text:style-name="P4" loext:marker-style-name="T1"><text:span text:style-name="T2">z posiedzenia Zarządu Powiatu</text:span></text:p>
      <text:p text:style-name="P4" loext:marker-style-name="T1"><text:span text:style-name="T2">z dnia </text:span><text:span text:style-name="T5">13 </text:span><text:span text:style-name="T3">sierpnia</text:span><text:span text:style-name="T2"> 2026 roku</text:span></text:p>
      <text:p text:style-name="P5" loext:marker-style-name="T1"/>
      <text:p text:style-name="P5" loext:marker-style-name="T1"/>
      <text:p text:style-name="P5" loext:marker-style-name="T1"/>
      <text:p text:style-name="P5" loext:marker-style-name="T1"/>
      <text:p text:style-name="P1" loext:marker-style-name="T1"><text:span text:style-name="T2">W posiedzeniu Zarządu udział wzięli:</text:span></text:p>
      <text:p text:style-name="P3" loext:marker-style-name="T4"/>
      <text:list text:style-name="WWNum1">
        <text:list-item>
          <text:p text:style-name="P6" loext:marker-style-name="T4"><text:span text:style-name="T6">Stanisław Klimczak</text:span></text:p>
        </text:list-item>
        <text:list-item>
          <text:p text:style-name="P6" loext:marker-style-name="T4"><text:span text:style-name="T6">Andrzej Lasak</text:span></text:p>
        </text:list-item>
        <text:list-item>
          <text:p text:style-name="P6" loext:marker-style-name="T4"><text:span text:style-name="T6">Wiesław Marzec</text:span></text:p>
        </text:list-item>
        <text:list-item>
          <text:p text:style-name="P6" loext:marker-style-name="T4"><text:span text:style-name="T6">Tomasz Mierzwa</text:span></text:p>
          <text:p text:style-name="P7" loext:marker-style-name="T4"/>
        </text:list-item>
      </text:list>
      <text:p text:style-name="P5" loext:marker-style-name="T1">oraz</text:p>
      <text:p text:style-name="P8" loext:marker-style-name="T7"/>
      <text:p text:style-name="P9" loext:marker-style-name="T7">Krzysztof Tułak – Dyrektor Powiatowego Zarządu Dróg w Busku – Zdroju </text:p>
      <text:p text:style-name="P9" loext:marker-style-name="T7">Aneta Chwalik – Dyrektor Powiatowego Centrum Pomocy Rodzinie w Busku – Zdroju </text:p>
      <text:p text:style-name="P9" loext:marker-style-name="T7">Konrad Ładowski – Dyrektor Specjalnego Ośrodka Szkolno – Wychowawczego w Broninie  </text:p>
      <text:p text:style-name="P9" loext:marker-style-name="T7">Piotr Zeljaś – Dyrektor Placówki Opiekuńczo – Wychowawczej w Winiarach</text:p>
      <text:p text:style-name="P10" loext:marker-style-name="T8"><text:span text:style-name="T9">Anna Śledzik – Wiced</text:span><text:span text:style-name="T10">yrektor Specjalnego Ośrodka Szkolno – Wychowawczego dla Niepełnosprawnych Ruchowo w Busku – Zdroju</text:span></text:p>
      <text:p text:style-name="P11" loext:marker-style-name="T7">Artur Polniak <text:span text:style-name="T11">-</text:span> Skarbnik Powiatu</text:p>
      <text:p text:style-name="P12" loext:marker-style-name="T7">Grzegorz Zięba - Naczelnik Wydziału Geodezji, Katastru i Gospodarki Nieruchomościami</text:p>
      <text:p text:style-name="P13" loext:marker-style-name="T7">Renata Krzemień <text:span text:style-name="T12">-</text:span> Naczelnik Wydziału Edukacji, Kultury i Kultury Fizycznej</text:p>
      <text:p text:style-name="P14" loext:marker-style-name="T7"><text:span text:style-name="T13">Aneta Piasecka –</text:span> <text:span text:style-name="T13">Starszy Inspektor </text:span><text:span text:style-name="T14">w </text:span>Wydzia<text:span text:style-name="T14">le</text:span> Spraw Obywatelskich, Zdrowia i Obrony Cywilnej</text:p>
      <text:p text:style-name="P11" loext:marker-style-name="T7"/>
      <text:p text:style-name="P15" loext:marker-style-name="T15"/>
      <text:p text:style-name="P15" loext:marker-style-name="T16">Proponowany porządek posiedzenia:</text:p>
      <text:p text:style-name="P15" loext:marker-style-name="T16"/>
      <text:list text:style-name="L1">
        <text:list-item>
          <text:p text:style-name="P16" loext:marker-style-name="T17">Otwarcie posiedzenia.</text:p>
        </text:list-item>
        <text:list-item>
          <text:p text:style-name="P16" loext:marker-style-name="T17">Stwierdzenie quorum.</text:p>
        </text:list-item>
        <text:list-item>
          <text:p text:style-name="P16" loext:marker-style-name="T17">Przyjęcie porządku posiedzenia.</text:p>
        </text:list-item>
        <text:list-item>
          <text:p text:style-name="P16" loext:marker-style-name="T17">Przyjęcie protokołu z ostatniego posiedzenia.</text:p>
        </text:list-item>
        <text:list-item>
          <text:p text:style-name="P17" loext:marker-style-name="T18">Zapoznanie z pismem Wojewody Świętokrzyskiego oraz Dyr. Powiatowego Zarządu Dróg w Busku-Zdroju w sprawie ogłoszenia naborów wniosków o dofinansowanie zadań <text:line-break/>w  ramach programu Rządowy Fundusz Rozwoju Dróg na 2027 rok <text:span text:style-name="T19">(Dyr. PZD w Busku-Zdroju, Skarbnik</text:span><text:span text:style-name="T20"> Powiatu</text:span><text:span text:style-name="T19">).</text:span></text:p>
        </text:list-item>
        <text:list-item>
          <text:p text:style-name="P18" loext:marker-style-name="T18"><text:soft-page-break/><text:span text:style-name="T21">Rozpatrzenie pisma</text:span> <text:span text:style-name="T22">Dyrektora</text:span> Powiatowego Zarządu Dróg <text:span text:style-name="T23">w Busku-Zdroju</text:span> w sprawie ustalenia stawki za opracowanie dokumentacji projektowej dla przebudowy d<text:span text:style-name="T22">róg </text:span>powiatow<text:span text:style-name="T22">ych</text:span> <text:span text:style-name="T24">(Dyr. PZD w Busku-Zdroju, Skarbnik</text:span><text:span text:style-name="T20"> Powiatu</text:span><text:span text:style-name="T24">).</text:span> </text:p>
        </text:list-item>
        <text:list-item>
          <text:p text:style-name="P19" loext:marker-style-name="T18">Rozpatrzenie wniosku <text:span text:style-name="T22">Dyrektora </text:span><text:s/><text:span text:style-name="T25">Powiatowego Zarządu Dróg </text:span><text:span text:style-name="T23">w Busku-Zdroju</text:span> o ujęcie <text:line-break/>w budżecie <text:span text:style-name="T22">w</text:span> 2026 <text:span text:style-name="T25">rok</text:span><text:span text:style-name="T22">u</text:span><text:span text:style-name="T25"> środków własnych na realizacj</text:span><text:span text:style-name="T22">ę</text:span><text:span text:style-name="T25"> zadania – remont drogi powiatowej </text:span><text:span text:style-name="T24">(Dyr. PZD w Busku-Zdroju, Skarbnik</text:span><text:span text:style-name="T20"> Powiatu</text:span><text:span text:style-name="T24">).</text:span></text:p>
        </text:list-item>
        <text:list-item>
          <text:p text:style-name="P20" loext:marker-style-name="T18">Rozpatrzenie wniosku <text:span text:style-name="T22">Dyrektora</text:span> <text:span text:style-name="T25">Powiatowego Zarządu Dróg </text:span><text:span text:style-name="T23">w Busku-Zdroju</text:span> <text:line-break/>o <text:span text:style-name="T22">zabezpieczenie środków finansowych </text:span>w budżecie Powiatu <text:span text:style-name="T22">na lata 2026 i 2027</text:span> <text:span text:style-name="T22">w związku z zadaniem </text:span><text:span text:style-name="T26">pn.: „Rozbiórka istniejącego mostu i budowa mostu w ciągu drogi powiatowej Nr 0122T Słupia – Komorów w m. Karsy Dolne, gmina Pacanów wraz z przebudową drogi powiatowej Nr 0122T, polegającą na budowie dojazdów” </text:span><text:s/><text:span text:style-name="T24">(Dyr. PZD w Busku-Zdroju, Skarbnik</text:span><text:span text:style-name="T20"> Powiatu</text:span><text:span text:style-name="T24">).</text:span></text:p>
        </text:list-item>
        <text:list-item>
          <text:p text:style-name="P18" loext:marker-style-name="T18"><text:span text:style-name="T21">Rozpatrzenie wniosku Burmistrza Miasta i Gminy </text:span><text:span text:style-name="T23">Busk</text:span><text:span text:style-name="T21">o</text:span><text:span text:style-name="T23">-Zdr</text:span><text:span text:style-name="T21">ój</text:span> w sprawie <text:span text:style-name="T21">ponownego</text:span> <text:span text:style-name="T27">zaopiniowania/ uzgodnienia projektu planu ogólnego gminy Busko-Zdrój </text:span><text:span text:style-name="T24">(Dyr. PZD <text:line-break/>w Busku-Zdroju</text:span><text:span text:style-name="T28">)</text:span></text:p>
        </text:list-item>
        <text:list-item>
          <text:p text:style-name="P21" loext:marker-style-name="T18">Przyjęcie informacji na temat „Realizacji zadań z zakresu przebudowy i remontów <text:span text:style-name="T29">dróg powiatowych w 2026 r.” </text:span><text:span text:style-name="T24">(Dyr. PZD w Busku-Zdroju</text:span><text:span text:style-name="T30">)</text:span></text:p>
        </text:list-item>
        <text:list-item>
          <text:p text:style-name="P22" loext:marker-style-name="T18">Przyjęcie sprawozdania kwartalnego Warsztatów Terapii Zajęciowej przy Towarzystwie Przyjaciół Dzieci w Busku-Zdroju z wykorzystania środków finansowych za II kwartał 2026 roku <text:span text:style-name="T19">(Dyr. PCPR w Busku-Zdroju, Skarbnik Powiatu, Nacz. Wydz. SOZ)</text:span>.</text:p>
        </text:list-item>
        <text:list-item>
          <text:p text:style-name="P22" loext:marker-style-name="T18">Przyjęcie sprawozdania kwartalnego Warsztatów Terapii Zajęciowej przy Domu Pomocy Społecznej w Gnojnie z wykorzystania środków finansowych za II kwartał 2026 roku <text:span text:style-name="T19">(Dyr. PCPR w Busku-Zdroju</text:span><text:span text:style-name="T31">, </text:span><text:span text:style-name="T19">Skarbnik Powiatu, Nacz. Wydz. SOZ).</text:span></text:p>
        </text:list-item>
        <text:list-item>
          <text:p text:style-name="P22" loext:marker-style-name="T18">Przyjęcie sprawozdania kwartalnego Warsztatów Terapii Zajęciowej w <text:span text:style-name="T32">Piasku Wielkim przy Caritas Diecezji Kieleckiej</text:span> z wykorzystania środków finansowych za II kwartał 2026 roku <text:span text:style-name="T19">(Dyr. PCPR w Busku-Zdroju</text:span><text:span text:style-name="T31">, </text:span><text:span text:style-name="T19">Skarbnik Powiatu, Nacz. Wydz. SOZ).</text:span></text:p>
        </text:list-item>
        <text:list-item>
          <text:p text:style-name="P22" loext:marker-style-name="T18">Przyjęcie sprawozdania kwartalnego Warsztatów Terapii Zajęciowej <text:span text:style-name="T33">w Łagiewnikach prowadzonego przez Stowarzyszenie „Świętokrzyskie Anioły” </text:span>z wykorzystania środków finansowych za II kwartał 2026 roku <text:span text:style-name="T19">(Dyr. PCPR w Busku-Zdroju</text:span><text:span text:style-name="T31">, </text:span><text:span text:style-name="T19">Skarbnik Powiatu, Nacz. Wydz. SOZ).</text:span></text:p>
        </text:list-item>
        <text:list-item>
          <text:p text:style-name="P23" loext:marker-style-name="T18">Podjęcie <text:span text:style-name="T23">uchwały Zarządu Powiatu</text:span> <text:span text:style-name="T21">w Busku-Zdroju </text:span>w sprawie wyrażenia zgody dla powiatowej jednostki organizacyjnej na oddanie części nieruchomości w najem <text:span text:style-name="T19">(Nacz. Wydz. GKN).</text:span></text:p>
        </text:list-item>
        <text:list-item>
          <text:p text:style-name="P23" loext:marker-style-name="T18">Podjęcie inicjatywy uchwałodawczej w sprawie wyrażenia zgody dla powiatowej jednostki organizacyjnej na oddanie części nieruchomości w najem <text:span text:style-name="T19">(Nacz. Wydz. GKN).</text:span></text:p>
        </text:list-item>
        <text:list-item>
          <text:p text:style-name="P23" loext:marker-style-name="T18">Podjęcie <text:span text:style-name="T23">uchwały Zarządu Powiatu</text:span> <text:span text:style-name="T34">w Busku-Zdroju </text:span>w sprawie wyrażenia zgody dla powiatowej jednostki organizacyjnej na oddanie części nieruchomości w najem <text:span text:style-name="T19">(Nacz. Wydz. GKN).</text:span></text:p>
        </text:list-item>
        <text:list-item>
          <text:p text:style-name="P23" loext:marker-style-name="T18">Podjęcie inicjatywy uchwałodawczej w sprawie wyrażenia zgody dla powiatowej jednostki organizacyjnej na oddanie części nieruchomości w najem <text:span text:style-name="T19">(Nacz. Wydz. GKN).</text:span></text:p>
        </text:list-item>
        <text:list-item>
          <text:p text:style-name="P24" loext:marker-style-name="T18"><text:span text:style-name="T35">Rozpatrzenie wniosku Dyrektora </text:span><text:span text:style-name="T36">Specjalnego Ośrodka Szkolno – Wychowawczego</text:span><text:span text:style-name="T35"> dla Niepełnosprawnych Ruchowo w Busku-Zdroju w sprawie nieodpłatnego udostępniania mieszkańcom miasta </text:span><text:span text:style-name="T36">Busko-Zdrój</text:span><text:span text:style-name="T35"> boiska sportowego przy SOS-W </text:span><text:span text:style-name="Strong_20_Emphasis"><text:span text:style-name="T37">(Dyr. SOS-W dla Niepełnosprawnych Ruchowo w Busku – Zdroju, </text:span></text:span><text:span text:style-name="Strong_20_Emphasis"><text:span text:style-name="T38">Nacz. Wydz. EK).</text:span></text:span></text:p>
        </text:list-item>
        <text:list-item>
          <text:p text:style-name="P24" loext:marker-style-name="T18"><text:soft-page-break/><text:span text:style-name="Strong_20_Emphasis"><text:span text:style-name="T39">Rozpatrzenie wniosku </text:span></text:span><text:span text:style-name="Strong_20_Emphasis"><text:span text:style-name="T40">Dyrektora Specjalnego Ośrodka Szkolno – Wychowawczego w Broninie <text:s/></text:span></text:span><text:span text:style-name="Strong_20_Emphasis"><text:span text:style-name="T41">w sprawie uzgodnienia wysokości opłat za posiłki w stołówce </text:span></text:span><text:span text:style-name="Strong_20_Emphasis"><text:span text:style-name="T42">O</text:span></text:span><text:span text:style-name="Strong_20_Emphasis"><text:span text:style-name="T41">środka</text:span></text:span><text:span text:style-name="Strong_20_Emphasis"><text:span text:style-name="T40"> </text:span></text:span><text:span text:style-name="Strong_20_Emphasis"><text:span text:style-name="T43">(Dyr. SOS-W w Broninie, Nacz. Wydz. EK).</text:span></text:span><text:span text:style-name="Strong_20_Emphasis"><text:span text:style-name="T40"> </text:span></text:span></text:p>
        </text:list-item>
        <text:list-item>
          <text:p text:style-name="P25"><text:span text:style-name="Strong_20_Emphasis"><text:span text:style-name="T40">Rozpatrzenie wniosku Dyrektora Specjalnego Ośrodka Szkolno – Wychowawczego w Broninie o </text:span></text:span><text:span text:style-name="Strong_20_Emphasis"><text:span text:style-name="T36">wyrażenie zgody</text:span></text:span><text:span text:style-name="Strong_20_Emphasis"><text:span text:style-name="T40"> na zatrudnienie </text:span></text:span><text:span text:style-name="Strong_20_Emphasis"><text:span text:style-name="T44">pracowników niepedagogicznych </text:span></text:span><text:span text:style-name="Strong_20_Emphasis"><text:span text:style-name="T43">(Dyr. SOS-W, <text:s/>w Broninie, Nacz. Wydz. EK, </text:span></text:span><text:span text:style-name="Strong_20_Emphasis"><text:span text:style-name="T45">Skarbnik</text:span></text:span><text:span text:style-name="Strong_20_Emphasis"><text:span text:style-name="T46"> Powiatu</text:span></text:span><text:span text:style-name="Strong_20_Emphasis"><text:span text:style-name="T43"> ).</text:span></text:span><text:span text:style-name="Strong_20_Emphasis"><text:span text:style-name="T40"> </text:span></text:span></text:p>
        </text:list-item>
        <text:list-item>
          <text:p text:style-name="P24" loext:marker-style-name="T18"><text:span text:style-name="Strong_20_Emphasis"><text:span text:style-name="T40">Zapoznanie z </text:span></text:span><text:span text:style-name="Strong_20_Emphasis"><text:span text:style-name="T47">informacją Dyrektora Specjalnego Ośrodka Szkolno – Wychowawczego w Broninie dot. realizacji projektu pn.: „Cyfrowy nauczyciel – szkolenia podnoszące kompetencj</text:span></text:span><text:span text:style-name="Strong_20_Emphasis"><text:span text:style-name="T42">e</text:span></text:span><text:span text:style-name="Strong_20_Emphasis"><text:span text:style-name="T47"> cyfrowe nauczycieli szkolnych z obszaru: małopolskie, świętokrzyskie” <text:s/></text:span></text:span><text:span text:style-name="Strong_20_Emphasis"><text:span text:style-name="T43">(Dyr. SOS-W w Broninie, Nacz. Wydz. EK).</text:span></text:span><text:span text:style-name="Strong_20_Emphasis"><text:span text:style-name="T40"> </text:span></text:span></text:p>
        </text:list-item>
        <text:list-item>
          <text:p text:style-name="P24" loext:marker-style-name="T18"><text:span text:style-name="Strong_20_Emphasis"><text:span text:style-name="T40">Rozpatrzenie wniosku </text:span></text:span><text:span text:style-name="Strong_20_Emphasis"><text:span text:style-name="T48">Dyrektora Zespołu Szkół Ponadpodstawowych w Busku – Zdroju</text:span></text:span><text:span text:style-name="Strong_20_Emphasis"><text:span text:style-name="T40"> <text:line-break/>o </text:span></text:span><text:span text:style-name="Strong_20_Emphasis"><text:span text:style-name="T36">wyrażenie zgody</text:span></text:span><text:span text:style-name="Strong_20_Emphasis"><text:span text:style-name="T40"> na zatrudnienie </text:span></text:span><text:span text:style-name="Strong_20_Emphasis"><text:span text:style-name="T44">pracownik</text:span></text:span><text:span text:style-name="Strong_20_Emphasis"><text:span text:style-name="T42">a</text:span></text:span><text:span text:style-name="Strong_20_Emphasis"><text:span text:style-name="T44"> niepedagogiczn</text:span></text:span><text:span text:style-name="Strong_20_Emphasis"><text:span text:style-name="T42">ego</text:span></text:span><text:span text:style-name="Strong_20_Emphasis"><text:span text:style-name="T44"> </text:span></text:span><text:span text:style-name="Strong_20_Emphasis"><text:span text:style-name="T43">(Dyr. </text:span></text:span><text:span text:style-name="Strong_20_Emphasis"><text:span text:style-name="T49">ZSP</text:span></text:span><text:span text:style-name="Strong_20_Emphasis"><text:span text:style-name="T43"> </text:span></text:span><text:span text:style-name="Strong_20_Emphasis"><text:span text:style-name="T49">w Busku-Zdroju</text:span></text:span><text:span text:style-name="Strong_20_Emphasis"><text:span text:style-name="T43">, Nacz. Wydz. EK, </text:span></text:span><text:span text:style-name="Strong_20_Emphasis"><text:span text:style-name="T46">Skarbnik Powiatu</text:span></text:span><text:span text:style-name="Strong_20_Emphasis"><text:span text:style-name="T43">).</text:span></text:span><text:span text:style-name="Strong_20_Emphasis"><text:span text:style-name="T40"> </text:span></text:span></text:p>
        </text:list-item>
        <text:list-item>
          <text:p text:style-name="P24" loext:marker-style-name="T18"><text:span text:style-name="Strong_20_Emphasis"><text:span text:style-name="T50">Rozpatrzenie wniosku Dyrektora Zespołu Szkół Techniczn</text:span></text:span><text:span text:style-name="Strong_20_Emphasis"><text:span text:style-name="T51">ych i Ogólnokształcących <text:line-break/></text:span></text:span><text:span text:style-name="Strong_20_Emphasis"><text:span text:style-name="T50">w Busku – Zdroju w sprawie wyrażenia zgody na </text:span></text:span><text:span text:style-name="Strong_20_Emphasis"><text:span text:style-name="T52">zw</text:span></text:span><text:span text:style-name="Strong_20_Emphasis"><text:span text:style-name="T53">i</text:span></text:span><text:span text:style-name="Strong_20_Emphasis"><text:span text:style-name="T52">ę</text:span></text:span><text:span text:style-name="Strong_20_Emphasis"><text:span text:style-name="T53">k</text:span></text:span><text:span text:style-name="Strong_20_Emphasis"><text:span text:style-name="T52">szenie wynagrodzenia zasadniczego nauczyciela praktycznej nauki zawodu (</text:span></text:span><text:span text:style-name="Strong_20_Emphasis"><text:span text:style-name="T43">Nacz. Wydz. EK, </text:span></text:span><text:span text:style-name="Strong_20_Emphasis"><text:span text:style-name="T46">Skarbnik Powiatu</text:span></text:span><text:span text:style-name="Strong_20_Emphasis"><text:span text:style-name="T43">).</text:span></text:span><text:span text:style-name="Strong_20_Emphasis"><text:span text:style-name="T40"> </text:span></text:span></text:p>
        </text:list-item>
        <text:list-item>
          <text:p text:style-name="P24" loext:marker-style-name="T18"><text:span text:style-name="Strong_20_Emphasis"><text:span text:style-name="T54">Rozpatrzenie wniosku Burmistrza Miasta i Gminy Busko-Zdrój w sprawie udostępnienia parkingu przy Powiatowym Międzyszkolnym Ośrodku Sportowym w Busku-Zdroju, <text:line-break/>w związku z organizacją Dożynek Gminnych </text:span></text:span><text:span text:style-name="Strong_20_Emphasis"><text:span text:style-name="T55">(</text:span></text:span><text:span text:style-name="Strong_20_Emphasis"><text:span text:style-name="T43">Nacz. Wydz. EK).</text:span></text:span><text:span text:style-name="Strong_20_Emphasis"><text:span text:style-name="T40"> </text:span></text:span></text:p>
        </text:list-item>
        <text:list-item>
          <text:p text:style-name="P24" loext:marker-style-name="T18"><text:span text:style-name="Strong_20_Emphasis"><text:span text:style-name="T40">Podjęcie uchwały </text:span></text:span><text:span text:style-name="Strong_20_Emphasis"><text:span text:style-name="T56">Zarządu Powiatu w Busku-Zdroju</text:span></text:span><text:span text:style-name="Strong_20_Emphasis"><text:span text:style-name="T40"> w sprawie </text:span></text:span><text:span text:style-name="Strong_20_Emphasis"><text:span text:style-name="T54">udzielenia </text:span></text:span><text:span text:style-name="Strong_20_Emphasis"><text:span text:style-name="T40">upoważnienia </text:span></text:span><text:span text:style-name="Strong_20_Emphasis"><text:span text:style-name="T54">Staroście Buskiemu do podpisania umowy w zakresie dotacji celowej na dofinansowanie zadań </text:span></text:span><text:span text:style-name="Strong_20_Emphasis"><text:span text:style-name="T57">b</text:span></text:span><text:span text:style-name="Strong_20_Emphasis"><text:span text:style-name="T58">ieżących </text:span></text:span><text:span text:style-name="Strong_20_Emphasis"><text:span text:style-name="T57">P</text:span></text:span><text:span text:style-name="Strong_20_Emphasis"><text:span text:style-name="T58">owiatu Buskiego, jako organu prowadzącego szkołę prowadzącą działalność dydaktyczno – wychowawczą w dziedzinie obronności państwa (</text:span></text:span><text:span text:style-name="Strong_20_Emphasis"><text:span text:style-name="T43">Nacz. Wydz. EK).</text:span></text:span><text:span text:style-name="Strong_20_Emphasis"><text:span text:style-name="T40"> </text:span></text:span></text:p>
        </text:list-item>
        <text:list-item>
          <text:p text:style-name="P24" loext:marker-style-name="T18"><text:span text:style-name="Strong_20_Emphasis"><text:span text:style-name="T40">Podjęcie uchwały </text:span></text:span><text:span text:style-name="Strong_20_Emphasis"><text:span text:style-name="T56">Zarządu Powiatu w Busku-Zdroju</text:span></text:span><text:span text:style-name="Strong_20_Emphasis"><text:span text:style-name="T40"> w sprawie </text:span></text:span><text:span text:style-name="Strong_20_Emphasis"><text:span text:style-name="T54">udzielenia </text:span></text:span><text:span text:style-name="Strong_20_Emphasis"><text:span text:style-name="T40">upoważnienia </text:span></text:span><text:span text:style-name="Strong_20_Emphasis"><text:span text:style-name="T57">Wices</text:span></text:span><text:span text:style-name="Strong_20_Emphasis"><text:span text:style-name="T54">taroście Buskiemu do podpisania umowy w zakresie dotacji celowej na dofinansowanie zadań </text:span></text:span><text:span text:style-name="Strong_20_Emphasis"><text:span text:style-name="T57">b</text:span></text:span><text:span text:style-name="Strong_20_Emphasis"><text:span text:style-name="T58">ieżących </text:span></text:span><text:span text:style-name="Strong_20_Emphasis"><text:span text:style-name="T57">P</text:span></text:span><text:span text:style-name="Strong_20_Emphasis"><text:span text:style-name="T58">owiatu Buskiego, jako organu prowadzącego szkołę prowadzącą działalność dydaktyczno – wychowawczą w dziedzinie obronności państwa </text:span></text:span><text:span text:style-name="Strong_20_Emphasis"><text:span text:style-name="T59">(</text:span></text:span><text:span text:style-name="Strong_20_Emphasis"><text:span text:style-name="T43">Nacz. Wydz. EK).</text:span></text:span><text:span text:style-name="Strong_20_Emphasis"><text:span text:style-name="T40"> </text:span></text:span></text:p>
        </text:list-item>
        <text:list-item>
          <text:p text:style-name="P24" loext:marker-style-name="T18"><text:span text:style-name="Strong_20_Emphasis"><text:span text:style-name="T40">Podjęcie uchwały </text:span></text:span><text:span text:style-name="Strong_20_Emphasis"><text:span text:style-name="T56">Zarządu Powiatu w Busku-Zdroju</text:span></text:span><text:span text:style-name="Strong_20_Emphasis"><text:span text:style-name="T40"> w sprawie</text:span></text:span><text:span text:style-name="Strong_20_Emphasis"><text:span text:style-name="T54"> </text:span></text:span><text:span text:style-name="Strong_20_Emphasis"><text:span text:style-name="T40">upoważnienia </text:span></text:span><text:span text:style-name="Strong_20_Emphasis"><text:span text:style-name="T57">Dyrektora Zespołu Szkół Techniczno-Informatycznych w Busku-Zdroju</text:span></text:span><text:span text:style-name="Strong_20_Emphasis"><text:span text:style-name="T54"> do </text:span></text:span><text:span text:style-name="Strong_20_Emphasis"><text:span text:style-name="T57">podejmowania działań</text:span></text:span><text:span text:style-name="Strong_20_Emphasis"><text:span text:style-name="T54"> <text:line-break/>w zakresie </text:span></text:span><text:span text:style-name="Strong_20_Emphasis"><text:span text:style-name="T57">realizacji zadań</text:span></text:span><text:span text:style-name="Strong_20_Emphasis"><text:span text:style-name="T54"> </text:span></text:span><text:span text:style-name="Strong_20_Emphasis"><text:span text:style-name="T60">z zakresu działalności dydaktyczno-wychowawczej w</text:span></text:span><text:span text:style-name="Strong_20_Emphasis"><text:span text:style-name="T58"> dziedzinie obronności państwa </text:span></text:span><text:span text:style-name="Strong_20_Emphasis"><text:span text:style-name="T60">poprzez prowadzenie Oddziału Przygotowania Wojskowego</text:span></text:span><text:span text:style-name="Strong_20_Emphasis"><text:span text:style-name="T58"> </text:span></text:span><text:span text:style-name="Strong_20_Emphasis"><text:span text:style-name="T59">(</text:span></text:span><text:span text:style-name="Strong_20_Emphasis"><text:span text:style-name="T43">Nacz. Wydz. EK).</text:span></text:span><text:span text:style-name="Strong_20_Emphasis"><text:span text:style-name="T40"> </text:span></text:span></text:p>
        </text:list-item>
        <text:list-item>
          <text:p text:style-name="P24" loext:marker-style-name="T18"><text:span text:style-name="Strong_20_Emphasis"><text:span text:style-name="T60">Podjęcie inicjatywy uchwałodawczej w sprawie ustalenia Regulaminu przyznania </text:span></text:span><text:span text:style-name="Strong_20_Emphasis"><text:span text:style-name="T61">niektórych składników wynagrodzenia nauczycielom zatrudnionym w szkołach <text:line-break/>i </text:span></text:span><text:span text:style-name="Strong_20_Emphasis"><text:span text:style-name="T62">placówkach, dla których organem prowadz</text:span></text:span><text:span text:style-name="Strong_20_Emphasis"><text:span text:style-name="T63">ącym</text:span></text:span><text:span text:style-name="Strong_20_Emphasis"><text:span text:style-name="T62"> jest Powiat Buski </text:span></text:span><text:span text:style-name="Strong_20_Emphasis"><text:span text:style-name="T59">(</text:span></text:span><text:span text:style-name="Strong_20_Emphasis"><text:span text:style-name="T43">Nacz. Wydz. EK).</text:span></text:span><text:span text:style-name="Strong_20_Emphasis"><text:span text:style-name="T40"> </text:span></text:span></text:p>
        </text:list-item>
        <text:list-item>
          <text:p text:style-name="P24" loext:marker-style-name="T18"><text:span text:style-name="Strong_20_Emphasis"><text:span text:style-name="T64">Rozpatrzenie wniosku Dyrektora Zespołu Szkół Ponadpodstawowych</text:span></text:span><text:span text:style-name="Strong_20_Emphasis"><text:span text:style-name="T65"> w Busku-Zdroju <text:line-break/>w sprawie zabezpieczenia środków finansowych na doskonalenie </text:span></text:span><text:span text:style-name="Strong_20_Emphasis"><text:span text:style-name="T66">zawodowe</text:span></text:span><text:span text:style-name="Strong_20_Emphasis"><text:span text:style-name="T65"> nauczycieli </text:span></text:span><text:span text:style-name="Strong_20_Emphasis"><text:span text:style-name="T59">(</text:span></text:span><text:span text:style-name="Strong_20_Emphasis"><text:span text:style-name="T43">Nacz. Wydz. EK, </text:span></text:span><text:span text:style-name="Strong_20_Emphasis"><text:span text:style-name="T46">Skarbnik Powiatu</text:span></text:span><text:span text:style-name="Strong_20_Emphasis"><text:span text:style-name="T43">).</text:span></text:span></text:p>
        </text:list-item>
        <text:list-item>
          <text:p text:style-name="P26" loext:marker-style-name="T18"><text:span text:style-name="T67">Rozpatrzenie w trybie pozakonkursowym uproszonej oferty realizacji zadnia publicznego </text:span><text:span text:style-name="T68">(Nacz. Wydz. EK, Skarbnik Powiatu).</text:span></text:p>
        </text:list-item>
        <text:list-item>
          <text:p text:style-name="P24" loext:marker-style-name="T18"><text:soft-page-break/><text:span text:style-name="T69">Rozpatrzenie wniosku Dyrektora Placówki Opiekuńczo – Wychowawczej w Winiarach <text:line-break/>o </text:span><text:span text:style-name="T70">wyrażenie zgody na nieodpłatne przekazanie zniszczonych </text:span><text:span text:style-name="T71">podczas nawałnicy</text:span><text:span text:style-name="T70"> drzew </text:span><text:span text:style-name="T72">(Dyr. PO-W w Winiarach, </text:span><text:span text:style-name="Strong_20_Emphasis"><text:span text:style-name="T37">Nacz. Wydz. SOZ</text:span></text:span><text:span text:style-name="T72">).</text:span></text:p>
        </text:list-item>
        <text:list-item>
          <text:p text:style-name="P27" loext:marker-style-name="T17"><text:span text:style-name="T73">Podjęcie uchwały Zarządu Powiatu w Busku </text:span><text:span text:style-name="T74">-</text:span><text:span text:style-name="T73"> Zdroju w sprawie </text:span><text:span text:style-name="T74">zmian w budżecie </text:span><text:span text:style-name="T73">Powiatu Buskiego </text:span><text:span text:style-name="T75">na rok</text:span><text:span text:style-name="T73"> 202</text:span><text:span text:style-name="T76">6</text:span><text:span text:style-name="T73"> </text:span><text:span text:style-name="T77">(Skarbnik Powiatu).</text:span></text:p>
        </text:list-item>
        <text:list-item>
          <text:p text:style-name="P27" loext:marker-style-name="T17"><text:span text:style-name="T73">Podjęcie uchwały Zarządu Powiatu w Busku </text:span><text:span text:style-name="T78">-</text:span><text:span text:style-name="T73"> Zdroju w sprawie</text:span><text:span text:style-name="T78"> zmian w planie finansowym zadań z zakresu administracji rządowej oraz innych zadań zleconych odrębnymi ustawami w 202</text:span><text:span text:style-name="T76">6</text:span><text:span text:style-name="T78"> roku</text:span><text:span text:style-name="T73"> </text:span><text:span text:style-name="T77">(Skarbnik Powiatu).</text:span></text:p>
        </text:list-item>
        <text:list-item>
          <text:p text:style-name="P27" loext:marker-style-name="T17"><text:span text:style-name="T73">Podjęcie uchwały Zarządu Powiatu w Busku </text:span><text:span text:style-name="T78">-</text:span><text:span text:style-name="T73"> Zdroju w sprawie</text:span><text:span text:style-name="T79"> zmian</text:span><text:span text:style-name="T80"> planu wydatków w podległych jednostkach budżetowych</text:span><text:span text:style-name="T73"> </text:span><text:span text:style-name="T77">(Skarbnik Powiatu).</text:span></text:p>
        </text:list-item>
        <text:list-item>
          <text:p text:style-name="P28" loext:marker-style-name="T17">Sprawy różne. </text:p>
        </text:list-item>
        <text:list-item>
          <text:p text:style-name="P28" loext:marker-style-name="T17">Zamknięcie posiedzenia.</text:p>
        </text:list-item>
      </text:list>
      <text:list text:style-name="L2">
        <text:list-header>
          <text:p text:style-name="P29" loext:marker-style-name="T17"/>
        </text:list-header>
      </text:list>
      <text:p text:style-name="P30" loext:marker-style-name="T16"/>
      <text:p text:style-name="P31" loext:marker-style-name="T81"><text:span text:style-name="T82">Ad. 1 </text:span></text:p>
      <text:p text:style-name="P32" loext:marker-style-name="T83"><text:span text:style-name="T84">Obradom Zarządu przewodniczył </text:span><text:span text:style-name="T85">Wiceprzewodniczący Zarządu Powiatu Stanisław Klimczak</text:span><text:span text:style-name="T86">,</text:span><text:span text:style-name="T84"> który powitał zebranych i</text:span><text:span text:style-name="T87"> </text:span><text:span text:style-name="T84">o godzinie </text:span><text:span text:style-name="T87">8:00</text:span><text:span text:style-name="T88"> </text:span><text:span text:style-name="T84">otworzył 10</text:span><text:span text:style-name="T89">2</text:span><text:span text:style-name="T84"> posiedzenie Zarządu Powiatu.</text:span></text:p>
      <text:p text:style-name="P33" loext:marker-style-name="T90"/>
      <text:p text:style-name="P32" loext:marker-style-name="T83"><text:span text:style-name="T82">Ad. 2</text:span></text:p>
      <text:p text:style-name="P34" loext:marker-style-name="T83"><text:span text:style-name="T85">Wiceprzewodniczący Zarządu Powiatu Stanisław Klimczak</text:span><text:span text:style-name="T91"> </text:span><text:span text:style-name="T86">oświadczył, iż zgodnie z listą obecności aktualnie w posiedzeniu uczestniczy </text:span><text:span text:style-name="T92">4</text:span><text:span text:style-name="T86"> Członków Z</text:span><text:span text:style-name="T84">arządu </text:span><text:span text:style-name="T93">(1 nieobecny, usprawiedliwiony)</text:span><text:span text:style-name="T84">, co stanowi quorum pozwalające na podejmowanie prawomocnych uchwał i decyzji </text:span><text:span text:style-name="T94">– </text:span><text:span text:style-name="T95">listy obecności Członków Zarządu oraz zaproszonych osób stanowią załączniki nr 1 i 2 do niniejszego protokołu.</text:span></text:p>
      <text:p text:style-name="P33" loext:marker-style-name="T90"/>
      <text:p text:style-name="P32" loext:marker-style-name="T83"><text:span text:style-name="T82">Ad. 3</text:span></text:p>
      <text:p text:style-name="P35" loext:marker-style-name="T83"><text:span text:style-name="T84">Proponowany przez </text:span><text:span text:style-name="T96">Wicepr</text:span><text:span text:style-name="T84">zewodniczącego Zarządu porządek obrad Członkowie Zarządu przyjęli bez uwag w głosowaniu przy </text:span><text:span text:style-name="T97">4</text:span><text:span text:style-name="T84"> głosach –za, 0 głosach –przeciw i 0 głosach –wstrzymał się.</text:span></text:p>
      <text:p text:style-name="P36" loext:marker-style-name="T90"/>
      <text:p text:style-name="P32" loext:marker-style-name="T83"><text:span text:style-name="T82">Ad. 4</text:span></text:p>
      <text:p text:style-name="P32" loext:marker-style-name="T98">Protokół Nr <text:span text:style-name="T99">10</text:span><text:span text:style-name="T100">1</text:span>/2026 z dnia <text:span text:style-name="T100">24</text:span> <text:span text:style-name="T100">lipca</text:span> 2026 roku został przyjęty przez Członków Zarządu Powiatu bez uwag w głosowaniu przy <text:span text:style-name="T101">4</text:span> głosach –za, 0 głosach –przeciw i 0 głosach –wstrzymał się.</text:p>
      <text:p text:style-name="P32" loext:marker-style-name="T98"/>
      <text:p text:style-name="P37" loext:marker-style-name="T98">Ad. 5</text:p>
      <text:p text:style-name="P38" loext:marker-style-name="T98">Dyrektor Powiatowego Zarządu Dróg w Busku-Zdroju Krzysztof Tułak zapoznał Zarząd <text:span text:style-name="T102">P</text:span>owiatu <text:line-break/>z pism<text:span text:style-name="T103">ami Wojewody Świętokrzyskiego</text:span> Znak: <text:span text:style-name="T104">IR.VI.7822.31.2026 z dnia 29.07.2026 </text:span><text:span text:style-name="T102">roku</text:span> oraz<text:span text:style-name="T102"> </text:span>Znak:<text:span text:style-name="T102"> </text:span><text:span text:style-name="T104">IR.VI.7822.3</text:span><text:span text:style-name="T102">2</text:span><text:span text:style-name="T104">.2026</text:span><text:span text:style-name="T102"> </text:span><text:span text:style-name="T104">z dnia 29.07.2026 roku w sprawie ogłoszenia naboru wniosków <text:line-break/>o dofinansowanie zadań w ramach programu Rządowy Fundusz Rozwoju Dróg na 2027 rok – <text:line-break/></text:span><text:span text:style-name="T102">w brzmieniu stanowiącym odpowiednio </text:span><text:span text:style-name="T105">załączniki nr 3 i 4</text:span><text:span text:style-name="T102"> do niniejszego protokołu.</text:span></text:p>
      <text:p text:style-name="P39" loext:marker-style-name="T98"/>
      <text:p text:style-name="P40" loext:marker-style-name="T98">Dyrektor Powiatowego Zarządu Dróg w Busku-Zdroju <text:span text:style-name="T102">poinformował, iż </text:span><text:span text:style-name="T106">w/w </text:span><text:span text:style-name="T102">pism</text:span><text:span text:style-name="T106">a</text:span><text:span text:style-name="T102"> Wojewody Świętokrzyskiego </text:span><text:span text:style-name="T107">doty</text:span><text:span text:style-name="T102">cz</text:span><text:span text:style-name="T106">ą</text:span><text:span text:style-name="T107"> </text:span><text:span text:style-name="T108">ogłoszenia nr A-RFRD-2027 o naborze wniosków </text:span><text:span text:style-name="T109">o </text:span><text:span text:style-name="T110">dofinansowanie zadań jednorocznych i wieloletnich realizowanych w 2027 roku w ramach Rządowego Funduszu Rozwoju Dróg polegających na budowie, przebudowie lub remoncie dróg powiatowych i gminnych</text:span><text:span text:style-name="T111"> </text:span><text:span text:style-name="T112"><text:s/></text:span><text:span text:style-name="T106">oraz</text:span><text:span text:style-name="T112"> </text:span><text:span text:style-name="T113">ogłoszenia nr B-RFRD-2027 o naborze wniosków o dofinansowanie zadań jednorocznych </text:span><text:soft-page-break/><text:span text:style-name="T113">realizowanych w 2027 roku w ramach <text:s/></text:span><text:span text:style-name="T110">Rządowego Funduszu Rozwoju Dróg polegających </text:span><text:span text:style-name="T113">wyłącznie na remoncie dróg powiatowych i gminnych.</text:span></text:p>
      <text:p text:style-name="P41" loext:marker-style-name="T98"/>
      <text:p text:style-name="P42" loext:marker-style-name="T98"><text:span text:style-name="T114">Na poprzednim posiedzeniu Zarządu Powiatu w dniu 24 lipca 2026 roku, Członkowie Zarządu zatwierdzili 5 odcinków dróg do zgłoszenia jako wnioski na rok 2027 w ramach programu: Rządowy Fundusz Rozwoju Dróg. Po zapoznaniu się </text:span><text:span text:style-name="T115">w dniu dzisiejszym </text:span><text:span text:style-name="T114">z przedstawionymi przez Dyrektora Powiatowego Zarządu Dróg w Busku-Zdroju obowiązującymi zasadami i kryteriami <text:line-break/>w zakresie ogłoszonych naboró</text:span><text:span text:style-name="T116">w</text:span><text:span text:style-name="T114">. </text:span></text:p>
      <text:p text:style-name="P43" loext:marker-style-name="T98"/>
      <text:p text:style-name="P42" loext:marker-style-name="T98"><text:span text:style-name="T114">Zarząd Powiatu </text:span><text:span text:style-name="T116">w dniu dzisiejszym </text:span><text:span text:style-name="T114">dokonał korekty zgłoszonych </text:span><text:span text:style-name="T117">na poprzednim posiedzeniu Zarządu Powiatu</text:span><text:span text:style-name="T114"> odcinków dróg. </text:span></text:p>
      <text:p text:style-name="P44" loext:marker-style-name="T98"/>
      <text:p text:style-name="P44" loext:marker-style-name="T98">Dyrektor poinformował o odbiorze informacji na temat nowej punktacji odnośnie <text:span text:style-name="T118">braku </text:span>spełniania warunków do zgłoszenia <text:span text:style-name="T118">ciągu drogi </text:span><text:span text:style-name="T119">1034T</text:span><text:span text:style-name="T118"> na terenie Gminy Busko-Zdrój</text:span>. <text:span text:style-name="T118">Zaznaczył</text:span>, że jeden <text:line-break/>z kryteriów nie może zostać spełniony, ponieważ na wskazanym odcinku brak jest obiektu inżynierskiego, co grozi odrzuceniem <text:span text:style-name="T120">całego</text:span> wniosku. <text:span text:style-name="T121">Dyrektor Powiatowego Zarządu Dróg <text:s/><text:line-break/>w Busku-Zdroju </text:span><text:span text:style-name="T120">wyraził opinię, iż nie</text:span><text:span text:style-name="T118">zasadne jest składanie</text:span><text:span text:style-name="T120"> wniosku z powyższych przyczyn.</text:span></text:p>
      <text:p text:style-name="P45" loext:marker-style-name="T98"/>
      <text:p text:style-name="P45" loext:marker-style-name="T98">Zarząd Powiatu zatwierdził niżej wymienione odcinki dróg: </text:p>
      <text:p text:style-name="P46"><text:span text:style-name="T122">Trzy</text:span><text:span text:style-name="T123"> w</text:span>nioski <text:span text:style-name="T124">na przebudowę</text:span>:</text:p>
      <text:p text:style-name="P47">1. Gmina Busko - Zdrój<text:span text:style-name="T125"> - ciąg drogi Nr 1034T</text:span><text:span text:style-name="T126">:</text:span></text:p>
      <text:p text:style-name="P47"><text:span text:style-name="T127">Przebudowa drogi powiatowej Nr 1034T Młyny - Szaniec</text:span><text:span text:style-name="T126"> </text:span><text:span text:style-name="T127">-</text:span><text:span text:style-name="T126"> </text:span><text:span text:style-name="T127">Nowy </text:span><text:span text:style-name="T126">Folwark</text:span><text:span text:style-name="T127"> od km 0+000 do km</text:span><text:span text:style-name="T126"> 1+800 dł. 1800 m w m. Młyny gmina Busko - Zdrój.</text:span></text:p>
      <text:p text:style-name="P47"/>
      <text:p text:style-name="P48">2. Gmina Nowy Korczyn <text:span text:style-name="T128">- </text:span>Nr drogi 1083T:</text:p>
      <text:p text:style-name="P47"><text:span text:style-name="T127">Przebudowa drogi powiatowej Nr 10</text:span><text:span text:style-name="T129">83</text:span><text:span text:style-name="T127">T </text:span><text:span text:style-name="T129">Ostrowce</text:span><text:span text:style-name="T127"> - </text:span><text:span text:style-name="T129">Kawęczyn</text:span><text:span text:style-name="T126"> </text:span><text:span text:style-name="T127">-</text:span><text:span text:style-name="T126"> </text:span><text:span text:style-name="T129">Brzostków</text:span><text:span text:style-name="T127"> od km </text:span><text:span text:style-name="T129">4</text:span><text:span text:style-name="T127">+0</text:span><text:span text:style-name="T129">40</text:span><text:span text:style-name="T127"> do km</text:span><text:span text:style-name="T126"> </text:span><text:span text:style-name="T129">4</text:span><text:span text:style-name="T126">+8</text:span><text:span text:style-name="T129">64</text:span><text:span text:style-name="T130"> i od </text:span><text:span text:style-name="T127"><text:s/>km </text:span><text:span text:style-name="T129">4</text:span><text:span text:style-name="T127">+</text:span><text:span text:style-name="T129">874</text:span><text:span text:style-name="T127"> do km</text:span><text:span text:style-name="T126"> </text:span><text:span text:style-name="T129">5</text:span><text:span text:style-name="T126">+</text:span><text:span text:style-name="T129">774</text:span><text:span text:style-name="T126"> dł. </text:span><text:span text:style-name="T130">1724 m.</text:span></text:p>
      <text:p text:style-name="P47"/>
      <text:p text:style-name="P47"><text:span text:style-name="T131">3</text:span>. Gmina Stopnica -<text:span text:style-name="T129"> </text:span><text:span text:style-name="T125">Nr drogi 10</text:span><text:span text:style-name="T132">26</text:span><text:span text:style-name="T125">T:</text:span></text:p>
      <text:p text:style-name="P47">Przebudowa drogi powiatowej Nr 1026T Widuchowa - Ruczynów - Skrobaczów <text:span text:style-name="T127">od km </text:span><text:span text:style-name="T132">3</text:span><text:span text:style-name="T127">+</text:span><text:span text:style-name="T132">475</text:span><text:span text:style-name="T127"> do km</text:span><text:span text:style-name="T126"> </text:span><text:span text:style-name="T132">7</text:span><text:span text:style-name="T126">+</text:span><text:span text:style-name="T132">45</text:span><text:span text:style-name="T130">3</text:span><text:span text:style-name="T126"> dł. </text:span><text:span text:style-name="T132">397</text:span><text:span text:style-name="T130">8</text:span><text:span text:style-name="T126"> m</text:span><text:span text:style-name="T132">b</text:span><text:span text:style-name="T126">.</text:span></text:p>
      <text:p text:style-name="P47"/>
      <text:p text:style-name="P46"><text:span text:style-name="T123">Dwa w</text:span>nioski remontowe:</text:p>
      <text:p text:style-name="P47"><text:span text:style-name="T133">1</text:span>. Gmina <text:span text:style-name="T123">Solec - Zdrój i Gmina Pacanów</text:span> -<text:span text:style-name="T129"> </text:span><text:span text:style-name="T123">ciąg drogi </text:span><text:span text:style-name="T125">Nr 10</text:span><text:span text:style-name="T123">61</text:span><text:span text:style-name="T125">T:</text:span></text:p>
      <text:p text:style-name="P49"><text:span text:style-name="T134">Remont</text:span> drogi powiatowej Nr 10<text:span text:style-name="T123">61</text:span>T <text:span text:style-name="T123">Zborów - Włosnowice - Świniary - Trzebica </text:span><text:s/><text:span text:style-name="T127">od km </text:span><text:span text:style-name="T130">5</text:span><text:span text:style-name="T127">+</text:span><text:span text:style-name="T130">130</text:span><text:span text:style-name="T127"> do km</text:span><text:span text:style-name="T126"> </text:span><text:span text:style-name="T130">8</text:span><text:span text:style-name="T126">+</text:span><text:span text:style-name="T130">020</text:span><text:span text:style-name="T126"> dł. </text:span><text:span text:style-name="T130">2890</text:span><text:span text:style-name="T126"> m </text:span><text:span text:style-name="T135">(od km 5+130 do km 6+450 </text:span><text:span text:style-name="T123">Solec – Zdrój, </text:span><text:span text:style-name="T135">od </text:span><text:span text:style-name="T136">km</text:span><text:span text:style-name="T135"> 6+450 do km 8+020 Pacanów)</text:span></text:p>
      <text:p text:style-name="P49"/>
      <text:p text:style-name="P47"><text:span text:style-name="T133">2</text:span>. Gmina <text:span text:style-name="T133">Wiślica</text:span> -<text:span text:style-name="T129"> </text:span><text:span text:style-name="T125">Nr drogi 10</text:span><text:span text:style-name="T134">9</text:span><text:span text:style-name="T133">0</text:span><text:span text:style-name="T125">T:</text:span></text:p>
      <text:p text:style-name="P47"><text:span text:style-name="T134">Remont</text:span> drogi powiatowej Nr 10<text:span text:style-name="T134">9</text:span><text:span text:style-name="T137">0</text:span>T <text:span text:style-name="T137">Szczerbaków</text:span> - <text:span text:style-name="T137">Szczytniki</text:span> - <text:span text:style-name="T137">Nowy Korczyn</text:span><text:span text:style-name="T134"> </text:span><text:span text:style-name="T127">od km </text:span><text:span text:style-name="T134">0</text:span><text:span text:style-name="T127">+</text:span><text:span text:style-name="T134">000</text:span><text:span text:style-name="T127"> do km</text:span><text:span text:style-name="T126"> </text:span><text:span text:style-name="T138">2</text:span><text:span text:style-name="T126">+</text:span><text:span text:style-name="T138">300</text:span><text:span text:style-name="T126"> dł. </text:span><text:span text:style-name="T138">2 300</text:span><text:span text:style-name="T126"> m.</text:span></text:p>
      <text:p text:style-name="P47"/>
      <text:p text:style-name="P50">Wykaz w powyższym zakresie stanowi <text:span text:style-name="T139">załącznik nr 5</text:span> do niniejszego protokołu.</text:p>
      <text:p text:style-name="P51" loext:marker-style-name="T98"><text:s/></text:p>
      <text:p text:style-name="P52"><text:soft-page-break/><text:span text:style-name="T140">Po dokonaniu szczegółowej analizy Członkowie</text:span><text:span text:style-name="T141"> Zarządu </text:span><text:span text:style-name="T142">w głosowaniu przy </text:span><text:span text:style-name="T143">4</text:span><text:span text:style-name="T142"> głosach – za, 0</text:span><text:span text:style-name="T144"> </text:span><text:span text:style-name="T142">głosach –przeciw i 0 głosach –wstrzymał się</text:span><text:span text:style-name="T145">, </text:span><text:span text:style-name="T141">pozytywnie </text:span><text:span text:style-name="T140">zaopiniowali</text:span><text:span text:style-name="T141"> przedstawion</text:span><text:span text:style-name="T140">e</text:span><text:span text:style-name="T141"> wyżej propozycj</text:span><text:span text:style-name="T140">e</text:span><text:span text:style-name="T141"> odcinków dróg </text:span><text:span text:style-name="T146">jako </text:span><text:span text:style-name="T147">wnios</text:span><text:span text:style-name="T146">ki</text:span><text:span text:style-name="T147"> </text:span><text:span text:style-name="T146">do zgłoszenia</text:span><text:span text:style-name="T148"> </text:span><text:span text:style-name="T147">w ramach programu</text:span><text:span text:style-name="T149">:</text:span><text:span text:style-name="T147"> Rządowy Fundusz Rozwoju Dróg</text:span>.</text:p>
      <text:p text:style-name="P41" loext:marker-style-name="T98"/>
      <text:p text:style-name="P53" loext:marker-style-name="T98">Ad. 6</text:p>
      <text:p text:style-name="P54" loext:marker-style-name="T98">Dyrektor Powiatowego Zarządu Dróg w Busku-Zdroju Krzysztof Tułak <text:span text:style-name="T150">przedstawił Zarządowi Powiatu </text:span><text:span text:style-name="T151">złożone oferty</text:span><text:span text:style-name="T152"> zawierając</text:span><text:span text:style-name="T151">e</text:span><text:span text:style-name="T152"> orientacyjne koszty oraz przewidywany czas opracowania dokumentacji projektowych dotyczących przebudowy dróg powiatowych</text:span><text:span text:style-name="T153">. </text:span><text:span text:style-name="T154">Pismo Dyrektora Powiatowego Zarządu Dróg w Busku-Zdroju </text:span><text:span text:style-name="T153">Znak: PZD-S3.422.6.2026 z dnia 03.08.2026 r.,</text:span><text:span text:style-name="T154"> <text:line-break/>w przedmiotowej sprawie stanowi </text:span><text:span text:style-name="T155">załącznik nr </text:span><text:span text:style-name="T156">6</text:span><text:span text:style-name="T154"> do niniejszego protokołu.</text:span></text:p>
      <text:p text:style-name="P55" loext:marker-style-name="T98"/>
      <text:p text:style-name="P56" loext:marker-style-name="T98">Po dokonaniu analizy złożonych ofert Członkowie Zarządu Powiatu stwierdzili, iż zarówno zaproponowane kwoty, jak i czas wykonania <text:span text:style-name="T157">dokumentacji</text:span> nie spełniają oczekiwanych warunków.</text:p>
      <text:p text:style-name="P54" loext:marker-style-name="T98"/>
      <text:p text:style-name="P54" loext:marker-style-name="T98"><text:span text:style-name="T152">W związku </text:span><text:span text:style-name="T151">z realizacją przez pracowników Powiatowego Zarządu Dróg w Busku-Zdroju dokumentacji p</text:span><text:span text:style-name="T158">rojektowych</text:span><text:span text:style-name="T151"> dla zadań drogowych,</text:span><text:span text:style-name="T152"> Dyrektor </text:span><text:span text:style-name="T151">Powiatowego Zarządu Dróg w Busku-Zdroju</text:span><text:span text:style-name="T152"> zwrócił się z prośbą o ustalenie stawki za opracowanie dokumentacji projektowej dla przebudowy 1 km drogi powiatowej obejmującej </text:span><text:span text:style-name="T153">uzyskanie zaświadczenia o niewniesieniu sprzeciwu do zgłoszenia robót budowlanych.</text:span></text:p>
      <text:p text:style-name="P57" loext:marker-style-name="T98"/>
      <text:p text:style-name="P58" loext:marker-style-name="T98">Wykaz dokumentacji projektowo-kosztorysowych na przebudowę i remont dróg powiatowych na terenie Powiatu Buskiego <text:span text:style-name="T114">stanowi </text:span><text:span text:style-name="T139">załącznik nr 7 </text:span><text:span text:style-name="T114">do niniejszego protokołu.</text:span></text:p>
      <text:p text:style-name="P57" loext:marker-style-name="T98"/>
      <text:p text:style-name="P59" loext:marker-style-name="T98"><text:span text:style-name="T159">P</text:span>o przeanalizowaniu <text:span text:style-name="T160">złożonych ofert oraz propozycji </text:span><text:span text:style-name="T154">Dyrektora Powiatowego Zarządu Dróg <text:line-break/>w Busku-Zdroj</text:span><text:span text:style-name="T160">u,</text:span><text:span text:style-name="T154"> </text:span>Wiceprzewodniczący Zarządu <text:span text:style-name="T151">Stanisław Klimczak</text:span> <text:span text:style-name="T161">zaproponował kwotę <text:line-break/></text:span>16 tys. zł <text:span text:style-name="T161">za </text:span><text:span text:style-name="T152">opracowani</text:span><text:span text:style-name="T161">e</text:span><text:span text:style-name="T152"> </text:span><text:span text:style-name="T162">przez pracowników </text:span><text:span text:style-name="T151">Powiatowego Zarządu Dróg w Busku-Zdroju</text:span><text:span text:style-name="T162"> </text:span><text:span text:style-name="T152">dokumentacji projektow</text:span><text:span text:style-name="T161">ej</text:span><text:span text:style-name="T152"> dotycząc</text:span><text:span text:style-name="T161">ej</text:span><text:span text:style-name="T152"> przebudowy </text:span><text:span text:style-name="T161">1 km drogi powiatowej </text:span><text:span text:style-name="T162">zgodnie z wyżej wymienionym załącznikiem nr 7.</text:span></text:p>
      <text:p text:style-name="P60" loext:marker-style-name="T98"/>
      <text:p text:style-name="P60" loext:marker-style-name="T98">Po dyskusji Zarząd Powiatu zaakceptowa<text:span text:style-name="T163">ł</text:span> kwot<text:span text:style-name="T163">ę</text:span> 16 tys. zł<text:span text:style-name="T152"> stawki za opracowanie dokumentacji projektowej dla przebudowy 1 km drogi powiatowej </text:span><text:span text:style-name="T164">w głosowaniu przy </text:span><text:span text:style-name="T165">4</text:span><text:span text:style-name="T164"> głosach – za, 0 głosach –przeciw i 0 głosach – wstrzymał się.</text:span></text:p>
      <text:p text:style-name="P61" loext:marker-style-name="T98"/>
      <text:p text:style-name="P62" loext:marker-style-name="T98">Ad. 7</text:p>
      <text:p text:style-name="P63" loext:marker-style-name="T98"><text:span text:style-name="T166">W</text:span><text:span text:style-name="T167"> związku z pismem skierowanym do Świętokrzyskiego Urzędu Wojewódzkiego w Kielcach, </text:span><text:span text:style-name="T168">dotyczącym powstałych oszczędności </text:span><text:span text:style-name="T169">po otwarciu ofert na zadanie „Remont drogi powiatowej <text:line-break/>Nr 1056T Piasek Mały – Zborów – Piestrzec – Zołcza – Ugory od km 0+000 do km 1+500 dł. 1500 m” i wystosowanej prośby o zabezpieczenie dodatkowych środków z rezerwy celowej na usunięcie skutków klęsk żywiołowych z przeznaczeniem na wykonanie m.in. zadania „Remont drogi powiatowej Nr 1016T Dziesławice – Czyżów od km 1+730 do km 2+630 dł. 900m”, </text:span>Dyrektor Powiatowego Zarządu Dróg w Busku-Zdroju <text:span text:style-name="T169">zwr</text:span><text:span text:style-name="T166">ócił</text:span><text:span text:style-name="T169"> się </text:span><text:span text:style-name="T166">do Zarządu Powiatu </text:span><text:span text:style-name="T169">z prośbą o ujęcie <text:line-break/>w budżecie w 2026 roku środków </text:span><text:span text:style-name="T170">własnych na realizację w/w odcinka drogi. Kwota kosztorysu </text:span><text:soft-page-break/><text:span text:style-name="T170">inwestorskiego: 1 327 621,39 zł. Przy założeniach programu dotacji do 80% - 1 062 097,00 zł oraz </text:span><text:span text:style-name="T171">środki</text:span><text:span text:style-name="T170"> własne 20% - 265 524,39 zł.</text:span></text:p>
      <text:p text:style-name="P64" loext:marker-style-name="T98"/>
      <text:p text:style-name="P64" loext:marker-style-name="T98"><text:span text:style-name="T172">Wniosek </text:span>Dyrektora Powiatowego Zarządu Dróg<text:span text:style-name="T172"> </text:span><text:span text:style-name="T173">w Busku-Zdroju</text:span><text:span text:style-name="T168"> Znak: </text:span><text:span text:style-name="T153">PZD-S3.42</text:span><text:span text:style-name="T168">0</text:span><text:span text:style-name="T153">.</text:span><text:span text:style-name="T168">21</text:span><text:span text:style-name="T153">.2026 <text:line-break/>z dnia 03.08.2026 r. </text:span>w przedmiotowej sprawie stanowi <text:span text:style-name="T139">załącznik nr </text:span><text:span text:style-name="T174">8</text:span> do niniejszego protokołu. </text:p>
      <text:p text:style-name="P65" loext:marker-style-name="T98"/>
      <text:p text:style-name="P66" loext:marker-style-name="T7">Skarbnik Powiatu Artur Polniak <text:span text:style-name="T175">p</text:span><text:span text:style-name="T176">odkreślił potrzebę</text:span><text:span text:style-name="T177"> prowadzenia polityki oszczędnościowej i</text:span><text:span text:style-name="T178"> </text:span><text:span text:style-name="T177">poszukiwania rozwiązań pozwalających na optymalizację kosztów funkcjonowania jednostek organizacyjnych powiatu.</text:span><text:span text:style-name="T179"> </text:span><text:span text:style-name="T175">W</text:span><text:span text:style-name="T180"> dalszej części posiedzenia </text:span>Skarbnik Powiatu <text:span text:style-name="T180">poinformował, </text:span><text:span text:style-name="T175">iż dokona zabezpieczenia środków finansowych</text:span><text:span text:style-name="T180">, jednak może okazać się to kosztem innych </text:span><text:span text:style-name="T175">istotnych wydatków.</text:span></text:p>
      <text:p text:style-name="P65" loext:marker-style-name="T98"/>
      <text:p text:style-name="P67">Po przeanalizowaniu, powyższy wniosek został pozytywnie zaopiniowany przez Zarząd Powiatu w głosowaniu przy <text:span text:style-name="T165">4</text:span> głosach – za, 0 głosach –przeciw i 0 głosach – wstrzymał się. </text:p>
      <text:p text:style-name="P65" loext:marker-style-name="T98"/>
      <text:p text:style-name="P68" loext:marker-style-name="T98">Ad. 8</text:p>
      <text:p text:style-name="P69" loext:marker-style-name="T98">Dyrektor Powiatowego Zarządu Dróg w Busku-Zdroju Krzysztof Tułak <text:span text:style-name="T172">zwrócił się do</text:span><text:span text:style-name="T150"> Zarząd</text:span><text:span text:style-name="T172">u </text:span><text:span text:style-name="T150">Powiatu </text:span><text:span text:style-name="T172">o wprowadzenie zmiany w budżecie Powiatu </text:span><text:span text:style-name="T181">w związku z zadaniem </text:span><text:span text:style-name="T182">pn.: „Rozbiórka istniejącego mostu i budowa mostu w ciągu drogi powiatowej Nr 0122T, Słupia – Komorów <text:line-break/>w m. Karsy Dolne, gmina Pacanów wraz z przebudową drogi powiatowej Nr 0122T, polegającą na budowie dojazdów” </text:span><text:span text:style-name="T183">dofinansowanego w ramach Rezerwy Subwencji Ogólnej <text:s/>i dokonania zabezpieczenia na realizację </text:span><text:span text:style-name="T184">zadania na lata 2026-2027. Zmiana ta wynika z planowanego terminu wykonania inwestycji w okresie 10 miesięcy od dnia podpisania umowy, co powoduje konieczność kontynuacji również w 2027 roku.</text:span></text:p>
      <text:p text:style-name="P70" loext:marker-style-name="T98">W związku z powyższym <text:span text:style-name="T121">Dyrektor Powiatowego Zarządu Dróg w Busku-Zdroju, </text:span>zwrócił się <text:line-break/><text:span text:style-name="T185">z wnioskiem</text:span> o zabezpieczenie środków w podziale na lata: </text:p>
      <text:p text:style-name="P70" loext:marker-style-name="T98">-2026 r. – 5 837 492,00 zł – kwota udzielonego dofinansowania na realizację zadania</text:p>
      <text:p text:style-name="P70" loext:marker-style-name="T98">-2027 r. – 3 891 662,29 zł – kwota środków własnych Powiatu.</text:p>
      <text:p text:style-name="P71" loext:marker-style-name="T98">Pismo Dyrektora Powiatowego Zarządu Dróg w Busku-Zdroju <text:span text:style-name="T153">Znak: PZD-S3.42</text:span><text:span text:style-name="T186">0</text:span><text:span text:style-name="T153">.</text:span><text:span text:style-name="T186">22</text:span><text:span text:style-name="T153">.2026 z dnia 0</text:span><text:span text:style-name="T187">4</text:span><text:span text:style-name="T153">.08.2026 r. </text:span>w przedmiotowej sprawie stanowi <text:span text:style-name="T139">załącznik nr </text:span><text:span text:style-name="T174">9</text:span> do niniejszego protokołu.</text:p>
      <text:p text:style-name="P72" loext:marker-style-name="T98"/>
      <text:p text:style-name="P73" loext:marker-style-name="T7">Skarbnik Powiatu Artur Polniak <text:span text:style-name="T188">pozytywnie zarekomendował rozpatrzenie przedmiotowego wniosku.</text:span></text:p>
      <text:p text:style-name="P74" loext:marker-style-name="T83"><text:span text:style-name="T189"/></text:p>
      <text:p text:style-name="P75">Po przeanalizowaniu, powyższy wniosek został pozytywnie zaopiniowany przez Zarząd Powiatu w głosowaniu przy <text:span text:style-name="T165">4</text:span> głosach – za, 0 głosach –przeciw i 0 głosach – wstrzymał się.</text:p>
      <text:p text:style-name="P72" loext:marker-style-name="T98"/>
      <text:p text:style-name="P76" loext:marker-style-name="T98">Ad. 9 </text:p>
      <text:p text:style-name="P77" loext:marker-style-name="T98"><text:span text:style-name="T190">Dyrektor Powiatowego Zarządu Dróg w Busku – Zdroju Krzysztof Tułak zapoznał Zarząd Powiatu z wnioskiem </text:span><text:span text:style-name="T191">Burmistrza Miasta i</text:span><text:span text:style-name="T190"> Gminy </text:span><text:span text:style-name="T191">Busko-Zdrój</text:span><text:span text:style-name="T190"> Znak: </text:span><text:span text:style-name="T191">BUŚ.6721.6.</text:span><text:span text:style-name="T190">202</text:span><text:span text:style-name="T191">4</text:span><text:span text:style-name="T190"> z dn</text:span><text:span text:style-name="T191">ia</text:span><text:span text:style-name="T190"> </text:span><text:span text:style-name="T191">30</text:span><text:span text:style-name="T190">.0</text:span><text:span text:style-name="T191">7</text:span><text:span text:style-name="T190">.2026 r. w sprawie </text:span><text:span text:style-name="T191">ponownego </text:span><text:span text:style-name="T190">zaopiniowania/ </text:span><text:span text:style-name="T192">uzgodnienia</text:span><text:span text:style-name="T190"> projektu </text:span><text:span text:style-name="T191">p</text:span><text:span text:style-name="T190">lanu ogólnego gminy </text:span><text:span text:style-name="T191">Busko-Zdrój</text:span><text:span text:style-name="T190"> – w brzmieniu stanowiącym </text:span><text:span text:style-name="Strong_20_Emphasis"><text:span text:style-name="T193">załącznik nr </text:span></text:span><text:span text:style-name="Strong_20_Emphasis"><text:span text:style-name="T194">10</text:span></text:span><text:span text:style-name="T195"> </text:span><text:span text:style-name="T190">do niniejszego protokołu. </text:span></text:p>
      <text:p text:style-name="P78"/>
      <text:p text:style-name="P79"><text:soft-page-break/><text:span text:style-name="T196">Po przeanalizowaniu, przy pozytywnej rekomendacji Dyrektora Powiatowego Zarządu Dróg w Busku – Zdroju, Zarząd Powiatu </text:span><text:span text:style-name="T197">pozytywnie </text:span><text:span text:style-name="T196">zaopiniował/ </text:span><text:span text:style-name="T198">uzgodnił</text:span><text:span text:style-name="T196"> projekt </text:span><text:span text:style-name="T199">p</text:span><text:span text:style-name="T196">lanu ogólnego </text:span><text:span text:style-name="T200">Miasta i</text:span><text:span text:style-name="T201"> Gminy </text:span><text:span text:style-name="T200">Busko-Zdrój</text:span><text:span text:style-name="T196"> w zakresie dotyczącym dróg powiatowych </text:span><text:span text:style-name="T202">w głosowaniu przy <text:line-break/></text:span><text:span text:style-name="T203">4</text:span><text:span text:style-name="T202"> głosach –za, 0 głosach –przeciw i 0 głosach –wstrzymał się.</text:span></text:p>
      <text:p text:style-name="P41" loext:marker-style-name="T98"/>
      <text:p text:style-name="P80" loext:marker-style-name="T98">Ad. <text:span text:style-name="T204">10</text:span></text:p>
      <text:p text:style-name="P81" loext:marker-style-name="T98">Dyrektor Powiatowego Zarządu Dróg w Busku-Zdroju Krzysztof Tułak <text:span text:style-name="T205">zapoznał Członków Zarządu z informacją </text:span><text:span text:style-name="T206">Z</text:span><text:span text:style-name="T153">nak: PZD-S3.</text:span><text:span text:style-name="T187">033</text:span><text:span text:style-name="T153">.</text:span><text:span text:style-name="T187">7</text:span><text:span text:style-name="T153">.2026 z dnia 0</text:span><text:span text:style-name="T187">4</text:span><text:span text:style-name="T153">.08.2026 r. </text:span><text:span text:style-name="T205"><text:s/>na temat</text:span><text:span text:style-name="T187"> „Realizacji zadań <text:line-break/>z zakresu przebudowy i remontów dróg powiatowych w 2026 r.” -</text:span><text:span text:style-name="T113"> </text:span><text:span text:style-name="T207">w brzmieniu stanowiącym </text:span><text:span text:style-name="Strong_20_Emphasis"><text:span text:style-name="T113">załącznik nr </text:span></text:span><text:span text:style-name="Strong_20_Emphasis"><text:span text:style-name="T208">1</text:span></text:span><text:span text:style-name="Strong_20_Emphasis"><text:span text:style-name="T209">1</text:span></text:span><text:span text:style-name="Strong_20_Emphasis"><text:span text:style-name="T207"> </text:span></text:span><text:span text:style-name="T207">do niniejszego protokołu.</text:span></text:p>
      <text:p text:style-name="P82" loext:marker-style-name="T98"/>
      <text:p text:style-name="P83">Po analizie, powyższa informacja została przyjęta przez Członków Zarządu Powiatu <text:line-break/>w głosowaniu przy <text:span text:style-name="T206">4</text:span> głosach –za, 0 głosach –przeciw i 0 głosach –wstrzymał się.</text:p>
      <text:p text:style-name="P84"/>
      <text:p text:style-name="P85">Decyzją Członków Zarządu, powyższą informację należy przekazać Przewodniczącemu Rady Powiatu, celem przekazania do zaopiniowania przez poszczególne Komisje Rady Powiatu, <text:line-break/>a następnie włączenia do porządku obrad najbliższej Sesji Rady Powiatu. </text:p>
      <text:p text:style-name="P83"/>
      <text:p text:style-name="P85">Powyższe stanowisko zostało przyjęte przez Członków Zarządu Powiatu w głosowaniu przy <text:line-break/><text:span text:style-name="T206">4</text:span> głosach –za, 0 głosach –przeciw i 0 głosach –wstrzymał się.</text:p>
      <text:p text:style-name="P41" loext:marker-style-name="T98"/>
      <text:p text:style-name="P72" loext:marker-style-name="T210">Ad. <text:span text:style-name="T211">1</text:span><text:span text:style-name="T204">1</text:span></text:p>
      <text:p text:style-name="P86" loext:marker-style-name="T210"><text:span text:style-name="T6">Dyrektor Powiatowego Centrum Pomocy Rodzinie w Busku – Zdroju </text:span><text:span text:style-name="T212">Aneta Chwalik</text:span> przedstawił<text:span text:style-name="T206">a</text:span> sprawozdanie kwartalne Warsztatów Terapii Zajęciowej przy Towarzystwie Przyjaciół Dzieci <text:line-break/>w Busku-Zdroju z wykorzystania środków finansowych za II kwartał 2026 roku. </text:p>
      <text:p text:style-name="P86" loext:marker-style-name="T210"/>
      <text:p text:style-name="P86" loext:marker-style-name="T210"><text:span text:style-name="T206">Wyżej wymienione s</text:span>prawozdanie wraz z <text:span text:style-name="T206">pozytywną</text:span> opinią Dyrektora Powiatowego Centrum Pomocy Rodzinie w Busku-Zdroju <text:span text:style-name="T213">stanowi </text:span><text:span text:style-name="T214">załącznik nr </text:span><text:span text:style-name="T215">1</text:span><text:span text:style-name="T174">2</text:span><text:span text:style-name="T213"> do niniejszego protokołu.</text:span></text:p>
      <text:p text:style-name="P87" loext:marker-style-name="T16"/>
      <text:p text:style-name="P88" loext:marker-style-name="T7">Skarbnik Powiatu Artur Polniak <text:span text:style-name="T206">oraz </text:span><text:span text:style-name="T216">Starszy Inspektor </text:span><text:span text:style-name="T217">w</text:span><text:span text:style-name="T216"> </text:span><text:span text:style-name="T212">Wydzia</text:span><text:span text:style-name="T217">le</text:span><text:span text:style-name="T212"> Spraw Obywatelskich, Zdrowia <text:line-break/>i Obrony Cywilnej </text:span><text:span text:style-name="T218">Aneta Piasecka pozytywnie za</text:span><text:span text:style-name="T219">rekomendowali przyjęcie niniejszego</text:span><text:span text:style-name="T218"> sprawozdani</text:span><text:span text:style-name="T219">a.</text:span></text:p>
      <text:p text:style-name="P89" loext:marker-style-name="T7"/>
      <text:p text:style-name="P75">Po przeanalizowaniu, powyższ<text:span text:style-name="T220">e sprawozdanie</text:span> został<text:span text:style-name="T220">o</text:span> <text:s/><text:span text:style-name="T220">przyjęte</text:span> przez Zarząd Powiatu w głosowaniu przy <text:span text:style-name="T165">4</text:span> głosach –za, 0 głosach –przeciw i 0 głosach –wstrzymał się.</text:p>
      <text:p text:style-name="P87" loext:marker-style-name="T16"/>
      <text:p text:style-name="P90" loext:marker-style-name="T221">Ad. <text:span text:style-name="T211">1</text:span><text:span text:style-name="T204">2</text:span></text:p>
      <text:p text:style-name="P91" loext:marker-style-name="T210"><text:span text:style-name="T6">Dyrektor Powiatowego Centrum Pomocy Rodzinie w Busku – Zdroju </text:span><text:span text:style-name="T212">Aneta Chwalik</text:span> przedstawił<text:span text:style-name="T206">a</text:span> sprawozdanie kwartalne <text:span text:style-name="T67">Warsztatów Terapii Zajęciowej przy </text:span><text:span text:style-name="T222">Domu Pomocy Społecznej w Gnojnie </text:span><text:span text:style-name="T67">z wykorzystania środków finansowych za II kwartał 2026 roku.</text:span></text:p>
      <text:p text:style-name="P91" loext:marker-style-name="T210"/>
      <text:p text:style-name="P91" loext:marker-style-name="T210"><text:span text:style-name="T206">Wyżej wymienione s</text:span>prawozdanie wraz z <text:span text:style-name="T206">pozytywną</text:span> opinią Dyrektora Powiatowego Centrum Pomocy Rodzinie w Busku-Zdroju <text:span text:style-name="T213">stanowi </text:span><text:span text:style-name="T214">załącznik nr </text:span><text:span text:style-name="T215">1</text:span><text:span text:style-name="T174">3</text:span><text:span text:style-name="T213"> do niniejszego protokołu.</text:span></text:p>
      <text:p text:style-name="P92" loext:marker-style-name="T16"><text:soft-page-break/></text:p>
      <text:p text:style-name="P93" loext:marker-style-name="T7">Skarbnik Powiatu Artur Polniak <text:span text:style-name="T206">oraz </text:span><text:span text:style-name="T216">Starszy Inspektor </text:span><text:span text:style-name="T217">w </text:span><text:span text:style-name="T212">Wydzia</text:span><text:span text:style-name="T217">le</text:span><text:span text:style-name="T212"> Spraw Obywatelskich, Zdrowia <text:line-break/>i Obrony Cywilnej </text:span><text:span text:style-name="T218">Aneta Piasecka pozytywnie za</text:span><text:span text:style-name="T219">rekomendowali przyjęcie niniejszego</text:span><text:span text:style-name="T218"> sprawozdani</text:span><text:span text:style-name="T219">a.</text:span></text:p>
      <text:p text:style-name="P94" loext:marker-style-name="T7"/>
      <text:p text:style-name="P95">Po przeanalizowaniu, powyższ<text:span text:style-name="T220">e sprawozdanie</text:span> został<text:span text:style-name="T220">o</text:span> <text:s/><text:span text:style-name="T220">przyjęte</text:span> przez Zarząd Powiatu w głosowaniu przy <text:span text:style-name="T165">4</text:span> głosach –za, 0 głosach –przeciw i 0 głosach –wstrzymał się.</text:p>
      <text:p text:style-name="P96" loext:marker-style-name="T221"/>
      <text:p text:style-name="P97" loext:marker-style-name="T223">Ad. <text:span text:style-name="T211">1</text:span><text:span text:style-name="T204">3</text:span></text:p>
      <text:p text:style-name="P98" loext:marker-style-name="T210"><text:span text:style-name="T6">Dyrektor Powiatowego Centrum Pomocy Rodzinie w Busku – Zdroju </text:span><text:span text:style-name="T212">Aneta Chwalik</text:span> przedstawił<text:span text:style-name="T206">a</text:span> sprawozdanie kwartalne <text:span text:style-name="T67">Warsztatów Terapii Zajęciowej </text:span><text:span text:style-name="T224">w Piasku Wielkim </text:span><text:span text:style-name="T67">przy </text:span><text:span text:style-name="T225">Caritas Diecezji Kieleckiej </text:span><text:span text:style-name="T67">z wykorzystania środków finansowych za II kwartał 2026 roku.</text:span></text:p>
      <text:p text:style-name="P99" loext:marker-style-name="T210"/>
      <text:p text:style-name="P91" loext:marker-style-name="T210"><text:span text:style-name="T206">Wyżej wymienione s</text:span>prawozdanie wraz z <text:span text:style-name="T206">pozytywną</text:span> opinią Dyrektora Powiatowego Centrum Pomocy Rodzinie w Busku-Zdroju <text:span text:style-name="T213">stanowi </text:span><text:span text:style-name="T214">załącznik nr </text:span><text:span text:style-name="T215">1</text:span><text:span text:style-name="T174">4</text:span><text:span text:style-name="T213"> do niniejszego protokołu.</text:span></text:p>
      <text:p text:style-name="P92" loext:marker-style-name="T16"/>
      <text:p text:style-name="P93" loext:marker-style-name="T7">Skarbnik Powiatu Artur Polniak <text:span text:style-name="T206">oraz </text:span><text:span text:style-name="T216">Starszy Inspektor </text:span><text:span text:style-name="T217">w</text:span><text:span text:style-name="T216"> </text:span><text:span text:style-name="T212">Wydzia</text:span><text:span text:style-name="T217">le</text:span><text:span text:style-name="T212"> Spraw Obywatelskich, Zdrowia <text:line-break/>i Obrony Cywilnej </text:span><text:span text:style-name="T218">Aneta Piasecka pozytywnie za</text:span><text:span text:style-name="T219">rekomendowali przyjęcie niniejszego</text:span><text:span text:style-name="T218"> sprawozdani</text:span><text:span text:style-name="T219">a.</text:span></text:p>
      <text:p text:style-name="P94" loext:marker-style-name="T7"/>
      <text:p text:style-name="P95">Po przeanalizowaniu, powyższ<text:span text:style-name="T220">e sprawozdanie</text:span> został<text:span text:style-name="T220">o</text:span> <text:s/><text:span text:style-name="T220">przyjęte</text:span> przez Zarząd Powiatu w głosowaniu przy <text:span text:style-name="T165">4</text:span> głosach –za, 0 głosach –przeciw i 0 głosach –wstrzymał się.</text:p>
      <text:p text:style-name="P100" loext:marker-style-name="T69"><text:span text:style-name="T226"/></text:p>
      <text:p text:style-name="P101" loext:marker-style-name="T223">Ad. <text:span text:style-name="T211">1</text:span><text:span text:style-name="T204">4</text:span></text:p>
      <text:p text:style-name="P102" loext:marker-style-name="T69">Dyrektor Powiatowego Centrum Pomocy Rodzinie w Busku – Zdroju <text:span text:style-name="T227">Aneta Chwalik </text:span>przedstawił<text:span text:style-name="T228">a</text:span> sprawozdanie kwartalne <text:span text:style-name="T229">Warsztatów Terapii Zajęciowej </text:span><text:span text:style-name="T173">w Łagiewnikach</text:span><text:span text:style-name="T229"> </text:span>prowadzonych przez Stowarzyszenie „Świętokrzyskie Anioły” z wykorzystania środków finansowych <text:span text:style-name="T229">za II kwartał 2026 roku. </text:span>Dyrektor Powiatowego Centrum Pomocy Rodzinie w Busku-Zdroju Aneta Chwalik poinformowała, że środki Powiatu stanowiące 10% kosztów funkcjonowania WTZ zostały wydatkowane niezgodnie z preliminarzem – niezgodność dotyczy kwoty 3,00 zł przeznaczonej na „usługi materialne i niematerialne”, <text:span text:style-name="T230">nieujętej w planie na 2026 rok. </text:span><text:span text:style-name="T228">Wyjaśnienie Prezesa Stowarzyszenia Świętokrzyskie Anioły </text:span><text:span text:style-name="T231">zostało </text:span><text:span text:style-name="T232">dołączone do niniejszego sprawozdania.</text:span><text:span text:style-name="T231"> </text:span></text:p>
      <text:p text:style-name="P103" loext:marker-style-name="T69"/>
      <text:p text:style-name="P104" loext:marker-style-name="T210"><text:span text:style-name="T206">Wyżej wymienione s</text:span>prawozdanie wraz z opinią Dyrektora Powiatowego Centrum Pomocy Rodzinie w Busku-Zdroju <text:span text:style-name="T213">stanowi </text:span><text:span text:style-name="T214">załącznik nr </text:span><text:span text:style-name="T215">1</text:span><text:span text:style-name="T174">5</text:span><text:span text:style-name="T213"> do niniejszego protokołu.</text:span></text:p>
      <text:p text:style-name="P105" loext:marker-style-name="T16"/>
      <text:p text:style-name="P106" loext:marker-style-name="T7">Skarbnik Powiatu Artur Polniak <text:span text:style-name="T206">oraz </text:span><text:span text:style-name="T216">Starszy Inspektor </text:span><text:span text:style-name="T217">w</text:span><text:span text:style-name="T216"> </text:span><text:span text:style-name="T212">Wydzia</text:span><text:span text:style-name="T217">le</text:span><text:span text:style-name="T212"> Spraw Obywatelskich, Zdrowia <text:line-break/>i Obrony Cywilnej </text:span><text:span text:style-name="T218">Aneta Piasecka pozytywnie za</text:span><text:span text:style-name="T219">rekomendowali przyjęcie niniejszego</text:span><text:span text:style-name="T218"> sprawozdani</text:span><text:span text:style-name="T219">a.</text:span></text:p>
      <text:p text:style-name="P107" loext:marker-style-name="T7"/>
      <text:p text:style-name="P108">Po przeanalizowaniu, powyższ<text:span text:style-name="T220">e sprawozdanie</text:span> został<text:span text:style-name="T220">o</text:span> <text:s/><text:span text:style-name="T220">przyjęte</text:span> przez Zarząd Powiatu w głosowaniu przy <text:span text:style-name="T165">4</text:span> głosach –za, 0 głosach –przeciw i 0 głosach –wstrzymał się. <text:span text:style-name="T233">J</text:span><text:span text:style-name="T228">ednocześnie </text:span><text:span text:style-name="T233">Zarząd Powiatu</text:span><text:span text:style-name="T228"> zobowiąz</text:span><text:span text:style-name="T233">ał</text:span><text:span text:style-name="T228"> </text:span><text:span text:style-name="T234">Dyrektor Powiatowego Centrum Pomocy Rodzinie w Busku-Zdroju oraz Naczelnika </text:span><text:soft-page-break/><text:span text:style-name="T212">Wydziału Spraw Obywatelskich, Zdrowia i Obrony Cywilnej</text:span><text:span text:style-name="T234"> do dalszego sprawowania nadzoru nad prawidłowością działa</text:span><text:span text:style-name="T235">ń</text:span><text:span text:style-name="T234"> Warsztatów Terapii Zajęciowej w Łagiewnikach <text:s/></text:span><text:span text:style-name="T236">prowadzonych przez Stowarzyszenie „Świętokrzyskie Anioły”.</text:span></text:p>
      <text:p text:style-name="P109"><text:span text:style-name="T237">Wicep</text:span><text:span text:style-name="T238">rzewodniczący Zarządu </text:span><text:span text:style-name="T237">Stanisław Klimczak</text:span><text:span text:style-name="T239"> </text:span><text:span text:style-name="T240">poprosił </text:span><text:span text:style-name="T241">Dyrektor Powiatowego Centrum Pomocy Rodzinie w Busku – Zdroju </text:span><text:span text:style-name="T242">Anet</text:span><text:span text:style-name="T243">ę</text:span><text:span text:style-name="T242"> Chwalik </text:span><text:span text:style-name="T243">o wyjaśnienie sytuacji odnośnie stanu ewentualnego przejścia WTZ do Nowego Korczyna. </text:span><text:span text:style-name="T244">Dyrektor Aneta Chwalik wyjaśniła, iż na chwile obecną przeniesienie jest w stagnacji, ze względu na czas urlopowy pracowników WTZ. Poinformowała, że ze strony Warsztatów zostały złożone odpowiednie dokumenty pokontrolne, które są w trakcie weryfikacji.</text:span></text:p>
      <text:p text:style-name="P110"><text:span text:style-name="T165">Wicep</text:span><text:span text:style-name="T245">rzewodniczący Zarządu </text:span><text:span text:style-name="T165">Stanisław Klimczak </text:span><text:span text:style-name="T246">nadmienił, że zgodnie z zawartymi umowami </text:span><text:span text:style-name="T247">Warsztat</text:span><text:span text:style-name="T248">y</text:span><text:span text:style-name="T247"> Terapii Zajęciowej </text:span><text:span text:style-name="T249">w Łagiewnikach</text:span><text:span text:style-name="T246"> mogą funkcjonować w dotychczasowym budynku, dopóki nie nastąpi przeniesienie. </text:span><text:span text:style-name="T160">Jednocześnie Wiceprzewodniczący Zarządu zaapelował do Pani Dyrektor PCPR o bieżące, wnikliwe monitorowanie sytuacji w tym zakresie.</text:span></text:p>
      <text:p text:style-name="P111" loext:marker-style-name="T69"/>
      <text:p text:style-name="P112" loext:marker-style-name="T8">Ad. 1<text:span text:style-name="T211">5</text:span></text:p>
      <text:p text:style-name="P113" loext:marker-style-name="T8"><text:span text:style-name="T250">Naczelnik Wydziału Geodezji, Katastru i Gospodarki Nieruchomościami</text:span><text:span text:style-name="T251"> Grzegorz Zięba, </text:span><text:span text:style-name="T252">zapoznał Zarząd Powiatu z wnioskiem </text:span><text:span text:style-name="T253">Dyrektor</text:span><text:span text:style-name="T254">a</text:span><text:span text:style-name="T253"> </text:span><text:span text:style-name="T255">Powiatowego Międzyszkolnego Ośrodka Sportowego <text:line-break/>w Busku-Zdroju </text:span><text:span text:style-name="T230">im. Józefa Grudnia </text:span><text:span text:style-name="T256">w Busku-Zdroju</text:span><text:span text:style-name="T230"> Grzegorz</text:span><text:span text:style-name="T252">a</text:span><text:span text:style-name="T230"> Wojciechowski</text:span><text:span text:style-name="T252">ego</text:span><text:span text:style-name="T230"> </text:span><text:span text:style-name="T252">dotyczącym</text:span><text:span text:style-name="T256"> wyrażeni</text:span><text:span text:style-name="T252">a</text:span><text:span text:style-name="T256"> zgody na oddanie nieruchomości będącej w trwałym zarządzie jednostki organizacyjnej Powiatu w najem, dzierżawę, użyczenie na czas dłuższy niż 3 lata. </text:span><text:span text:style-name="T257">Przedmiotem umowy najmu, dzierżawy lub użyczenia </text:span><text:span text:style-name="T258">są</text:span><text:span text:style-name="T257">:</text:span></text:p>
      <text:p text:style-name="P114" loext:marker-style-name="T8">1. <text:span text:style-name="T258">p</text:span>owierzchnia użytkowa 2 m<text:span text:style-name="T259">2</text:span><text:span text:style-name="T260"> w celu </text:span><text:span text:style-name="T261">zainstalowania trzech automatów do sprzedaży napojów <text:line-break/>i przekąsek,</text:span></text:p>
      <text:p text:style-name="P115" loext:marker-style-name="T8">2. dwa pomieszczenia o łącznej powierzchni 56 m<text:span text:style-name="T259">2 </text:span><text:span text:style-name="T260">z przeznaczeniem na salę wykładową oraz pomieszczenie biurowe.</text:span></text:p>
      <text:p text:style-name="P116" loext:marker-style-name="T8"/>
      <text:p text:style-name="P116" loext:marker-style-name="T8">Wniosek Dyrektora <text:s/><text:span text:style-name="T262">Powiatowego Międzyszkolnego Ośrodka Sportowego w Busku-Zdroju <text:line-break/></text:span><text:span text:style-name="T263">im. Józefa Grudnia </text:span><text:span text:style-name="T264">w Busku-Zdroju</text:span><text:span text:style-name="T263"> Grzegorz</text:span><text:span text:style-name="T265">a</text:span><text:span text:style-name="T263"> Wojciechowski</text:span><text:span text:style-name="T265">ego </text:span><text:span text:style-name="T266">-</text:span><text:span text:style-name="T267"> stanow</text:span><text:span text:style-name="T260">i</text:span><text:span text:style-name="T267"> </text:span><text:span text:style-name="Strong_20_Emphasis"><text:span text:style-name="T268">załącznik nr </text:span></text:span><text:span text:style-name="Strong_20_Emphasis"><text:span text:style-name="T269">1</text:span></text:span><text:span text:style-name="Strong_20_Emphasis"><text:span text:style-name="T270">6</text:span></text:span><text:span text:style-name="T267"> do niniejszego protokołu</text:span><text:span text:style-name="T271">.</text:span></text:p>
      <text:p text:style-name="P116" loext:marker-style-name="T8"/>
      <text:p text:style-name="P117" loext:marker-style-name="T8">W odpowiedzi na pytania Członków Zarządu, <text:span text:style-name="T272">Naczelnik </text:span><text:span text:style-name="T251">Wydziału GKN Grzegorz Zięba </text:span><text:span text:style-name="T273">odniósł się do kwestii </text:span><text:span text:style-name="T274">kwoty najmu: </text:span></text:p>
      <text:p text:style-name="P118" loext:marker-style-name="T8"><text:span text:style-name="T274">Ad. 1. 174,79 zł netto <text:s/>za </text:span><text:span text:style-name="T252">1 </text:span><text:span text:style-name="T274">m</text:span><text:span text:style-name="T275">2 <text:s/></text:span><text:span text:style-name="T276">za miesiąc, co daje 3</text:span><text:span text:style-name="T277">49,</text:span><text:span text:style-name="T278">59</text:span><text:span text:style-name="T276"> zł </text:span><text:span text:style-name="T278">netto </text:span><text:span text:style-name="T276">za </text:span><text:span text:style-name="T278">2</text:span><text:span text:style-name="T276"> m</text:span><text:span text:style-name="T275">2</text:span><text:span text:style-name="T276">. </text:span></text:p>
      <text:p text:style-name="P119" loext:marker-style-name="T8">Ad. 2. 24,<text:span text:style-name="T279">00</text:span> zł netto za <text:span text:style-name="T280">1</text:span> m<text:span text:style-name="T259">2</text:span> za miesiąc, co daje kwotę <text:s/>448,<text:span text:style-name="T279">00</text:span> zł <text:span text:style-name="T278">netto </text:span><text:span text:style-name="T260">za </text:span><text:span text:style-name="T278">56</text:span><text:span text:style-name="T260"> m</text:span><text:span text:style-name="T259">2 </text:span><text:span text:style-name="T278">za najem przez dziesięć dni w miesiącu.</text:span></text:p>
      <text:p text:style-name="P120" loext:marker-style-name="T8"/>
      <text:p text:style-name="P121" loext:marker-style-name="T8">W dalszej kolejności <text:span text:style-name="T250">Naczelnik Wydziału Geodezji, Katastru i Gospodarki Nieruchomościami</text:span><text:span text:style-name="T251"> Grzegorz Zięba </text:span>zapoznał Członków Zarządu z projektem <text:span text:style-name="T281">u</text:span>chwały Zarządu Powiatu w Busku-Zdroju w sprawie <text:s/><text:span text:style-name="T256">wyrażeni</text:span><text:span text:style-name="T252">a</text:span><text:span text:style-name="T256"> zgody </text:span>dla powiatowej jednostki organizacyjnej <text:span text:style-name="T256">na oddanie </text:span>części <text:span text:style-name="T256"><text:s/>nieruchomości w najem.</text:span></text:p>
      <text:p text:style-name="P122"/>
      <text:p text:style-name="P75"><text:soft-page-break/>Po przeanalizowaniu, powyższ<text:span text:style-name="T252">a</text:span> <text:span text:style-name="T252">uchwała</text:span> został<text:span text:style-name="T252">a</text:span> pozytywnie zaopiniowan<text:span text:style-name="T252">a</text:span> przez Zarząd Powiatu w głosowaniu przy <text:span text:style-name="T165">4</text:span> głosach –za, 0 głosach –przeciw i 0 głosach –wstrzymał się.</text:p>
      <text:p text:style-name="P123"/>
      <text:p text:style-name="P124"><text:span text:style-name="Strong_20_Emphasis"><text:span text:style-name="T282">Uchwała Nr </text:span></text:span><text:span text:style-name="Strong_20_Emphasis"><text:span text:style-name="T283">423</text:span></text:span><text:span text:style-name="Strong_20_Emphasis"><text:span text:style-name="T284">/20</text:span></text:span><text:span text:style-name="Strong_20_Emphasis"><text:span text:style-name="T282">2</text:span></text:span><text:span text:style-name="Strong_20_Emphasis"><text:span text:style-name="T285">6</text:span></text:span><text:span text:style-name="Strong_20_Emphasis"><text:span text:style-name="T282"> Zarządu Powiatu w Busku – Zdroju z dnia </text:span></text:span><text:span text:style-name="Strong_20_Emphasis"><text:span text:style-name="T283">13 sierpnia 2026 r. </text:span></text:span><text:span text:style-name="Strong_20_Emphasis"><text:span text:style-name="T286">w sprawie </text:span></text:span><text:span text:style-name="Strong_20_Emphasis"><text:span text:style-name="T287"><text:s/></text:span></text:span><text:span text:style-name="Strong_20_Emphasis"><text:span text:style-name="T288">wyrażeni</text:span></text:span><text:span text:style-name="Strong_20_Emphasis"><text:span text:style-name="T289">a</text:span></text:span><text:span text:style-name="Strong_20_Emphasis"><text:span text:style-name="T288"> zgody </text:span></text:span><text:span text:style-name="Strong_20_Emphasis"><text:span text:style-name="T290">dla powiatowej jednostki organizacyjnej </text:span></text:span><text:span text:style-name="Strong_20_Emphasis"><text:span text:style-name="T288">na oddanie </text:span></text:span><text:span text:style-name="Strong_20_Emphasis"><text:span text:style-name="T290">części </text:span></text:span><text:span text:style-name="Strong_20_Emphasis"><text:span text:style-name="T288"><text:s/>nieruchomości <text:line-break/>w najem</text:span></text:span><text:span text:style-name="Strong_20_Emphasis"><text:span text:style-name="T291"> </text:span></text:span><text:span text:style-name="T292">- </text:span><text:span text:style-name="T282">stanowi </text:span><text:span text:style-name="Strong_20_Emphasis"><text:span text:style-name="T293">załącznik nr </text:span></text:span><text:span text:style-name="Strong_20_Emphasis"><text:span text:style-name="T294">1</text:span></text:span><text:span text:style-name="Strong_20_Emphasis"><text:span text:style-name="T295">7</text:span></text:span><text:span text:style-name="Strong_20_Emphasis"><text:span text:style-name="T296"> </text:span></text:span><text:span text:style-name="T282">do niniejszego protokołu.</text:span></text:p>
      <text:p text:style-name="P125" loext:marker-style-name="T297"/>
      <text:p text:style-name="P125" loext:marker-style-name="T297">Ad. 1<text:span text:style-name="T211">6</text:span></text:p>
      <text:p text:style-name="P126"><text:span text:style-name="T298">Naczelnik Wydziału Geodezji, Katastru i Gospodarki Nieruchomościami</text:span><text:span text:style-name="T299"> Grzegorz Zięba</text:span><text:span text:style-name="T300"> zapoznał Członków Zarządu Powiatu z projektem inicjatywy uchwałodawczej w sprawie </text:span><text:span text:style-name="T299">wyrażenia zgody dla powiatowej jednostki organizacyjnej na oddanie części nieruchomości w najem</text:span><text:span text:style-name="T300"> <text:s/>– w brzmieniu stanowiącym </text:span><text:span text:style-name="Emphasis"><text:span text:style-name="Strong_20_Emphasis"><text:span text:style-name="T300">załącznik nr </text:span></text:span></text:span><text:span text:style-name="Emphasis"><text:span text:style-name="Strong_20_Emphasis"><text:span text:style-name="T301">1</text:span></text:span></text:span><text:span text:style-name="Strong_20_Emphasis"><text:span text:style-name="T302">8</text:span></text:span><text:span text:style-name="Emphasis"><text:span text:style-name="Strong_20_Emphasis"><text:span text:style-name="T300"> </text:span></text:span></text:span><text:span text:style-name="T300">do niniejszego protokołu.</text:span></text:p>
      <text:p text:style-name="P127">Po analizie, powyższy projekt uchwały został przyjęty przez Członków Zarządu Powiatu <text:line-break/>w głosowaniu przy <text:span text:style-name="T279">4</text:span> głosach –za, 0 głosach –przeciw i 0 głosach –wstrzymał się.</text:p>
      <text:p text:style-name="P128">Decyzją Członków Zarządu, powyższą inicjatywę należy przekazać Przewodniczącemu Rady Powiatu, celem przekazania do zaopiniowania przez poszczególne Komisje Rady Powiatu, <text:line-break/>a następnie włączenia do porządku obrad najbliższej Sesji Rady Powiatu.</text:p>
      <text:p text:style-name="P129">Powyższe stanowisko zostało przyjęte przez Członków Zarządu Powiatu w głosowaniu przy <text:line-break/><text:span text:style-name="T279">4</text:span> głosach –za, 0 głosach –przeciw i 0 głosach –wstrzymał się.</text:p>
      <text:p text:style-name="P130"/>
      <text:p text:style-name="P131" loext:marker-style-name="T8">Ad. 17</text:p>
      <text:p text:style-name="P132" loext:marker-style-name="T8"><text:span text:style-name="T250">Naczelnik Wydziału Geodezji, Katastru i Gospodarki Nieruchomościami</text:span><text:span text:style-name="T251"> Grzegorz Zięba zapoznał Zarząd Powiatu z </text:span><text:span text:style-name="T303">wnioskiem Dyrektora Zespołu Szkół Techniczno-Informatycznych w Busku-Zdroju Sylwestra Pałki, </text:span><text:span text:style-name="T304">który</text:span><text:span text:style-name="T303"> zwrócił się z prośbą o wyrażenie zgody na zawarcie umowy na wynajem lokalu użytkowego – </text:span><text:span text:style-name="T305">Sklep Spożywczo-Przemysłowy.</text:span></text:p>
      <text:p text:style-name="P133" loext:marker-style-name="T8"/>
      <text:p text:style-name="P134" loext:marker-style-name="T8">Wniosek <text:span text:style-name="T306">Dyrektora Zespołu Szkół Techniczno-Informatycznych w Busku-Zdroju Sylwest</text:span><text:span text:style-name="T307">ra</text:span><text:span text:style-name="T306"> Pał</text:span><text:span text:style-name="T307">ki</text:span><text:span text:style-name="T265"> </text:span><text:span text:style-name="T266">-</text:span><text:span text:style-name="T267"> stanow</text:span><text:span text:style-name="T260">i</text:span><text:span text:style-name="T267"> </text:span><text:span text:style-name="Strong_20_Emphasis"><text:span text:style-name="T268">załącznik nr </text:span></text:span><text:span text:style-name="Strong_20_Emphasis"><text:span text:style-name="T269">1</text:span></text:span><text:span text:style-name="Strong_20_Emphasis"><text:span text:style-name="T270">9</text:span></text:span><text:span text:style-name="T267"> do niniejszego protokołu</text:span><text:span text:style-name="T271">.</text:span></text:p>
      <text:p text:style-name="P135" loext:marker-style-name="T8"/>
      <text:p text:style-name="P136" loext:marker-style-name="T8">W dalszej kolejności <text:span text:style-name="T250">Naczelnik Wydziału Geodezji, Katastru i Gospodarki Nieruchomościami</text:span><text:span text:style-name="T251"> Grzegorz Zięba </text:span>zapoznał Członków Zarządu z projektem <text:span text:style-name="T281">u</text:span>chwały Zarządu Powiatu w Busku-Zdroju w sprawie <text:s/><text:span text:style-name="T256">wyrażeni</text:span><text:span text:style-name="T252">a</text:span><text:span text:style-name="T256"> zgody </text:span>dla powiatowej jednostki organizacyjnej <text:span text:style-name="T256">na oddanie </text:span>części <text:span text:style-name="T256"><text:s/>nieruchomości w najem.</text:span></text:p>
      <text:p text:style-name="P137"/>
      <text:p text:style-name="P138">Po przeanalizowaniu, powyższ<text:span text:style-name="T252">a</text:span> <text:span text:style-name="T252">uchwała</text:span> został<text:span text:style-name="T252">a</text:span> pozytywnie zaopiniowan<text:span text:style-name="T252">a</text:span> przez Zarząd Powiatu w głosowaniu przy <text:span text:style-name="T165">4</text:span> głosach –za, 0 głosach –przeciw i 0 głosach –wstrzymał się.</text:p>
      <text:p text:style-name="P137"/>
      <text:p text:style-name="P139"><text:span text:style-name="Strong_20_Emphasis"><text:span text:style-name="T282">Uchwała Nr </text:span></text:span><text:span text:style-name="Strong_20_Emphasis"><text:span text:style-name="T283">424</text:span></text:span><text:span text:style-name="Strong_20_Emphasis"><text:span text:style-name="T284">/20</text:span></text:span><text:span text:style-name="Strong_20_Emphasis"><text:span text:style-name="T282">2</text:span></text:span><text:span text:style-name="Strong_20_Emphasis"><text:span text:style-name="T285">6</text:span></text:span><text:span text:style-name="Strong_20_Emphasis"><text:span text:style-name="T282"> Zarządu Powiatu w Busku – Zdroju z dnia </text:span></text:span><text:span text:style-name="Strong_20_Emphasis"><text:span text:style-name="T283">13 sierpnia 2026 r. w</text:span></text:span><text:span text:style-name="Strong_20_Emphasis"><text:span text:style-name="T286"> sprawie </text:span></text:span><text:span text:style-name="Strong_20_Emphasis"><text:span text:style-name="T287">udzielenia </text:span></text:span><text:span text:style-name="Strong_20_Emphasis"><text:span text:style-name="T308">wyrażenia zgody dla powiatowej jednostki organizacyjnej na oddanie części nieruchomości w najem</text:span></text:span><text:span text:style-name="Strong_20_Emphasis"><text:span text:style-name="T291"> </text:span></text:span><text:span text:style-name="T292">- </text:span><text:span text:style-name="T282">stanowi </text:span><text:span text:style-name="Strong_20_Emphasis"><text:span text:style-name="T293">załącznik nr </text:span></text:span><text:span text:style-name="Strong_20_Emphasis"><text:span text:style-name="T295">20</text:span></text:span><text:span text:style-name="Strong_20_Emphasis"><text:span text:style-name="T296"> </text:span></text:span><text:span text:style-name="T282">do niniejszego protokołu.</text:span></text:p>
      <text:p text:style-name="P140" loext:marker-style-name="T297"><text:soft-page-break/>Ad. 1<text:span text:style-name="T309">8</text:span></text:p>
      <text:p text:style-name="P141"><text:span text:style-name="T298">Naczelnik Wydziału Geodezji, Katastru i Gospodarki Nieruchomościami</text:span><text:span text:style-name="T299"> Grzegorz Zięba</text:span><text:span text:style-name="T300"> zapoznał Członków Zarządu Powiatu z projektem inicjatywy uchwałodawczej w sprawie </text:span><text:span text:style-name="T299">wyrażenia zgody dla powiatowej jednostki organizacyjnej na oddanie części nieruchomości w najem</text:span><text:span text:style-name="T300"> <text:s/>– w brzmieniu stanowiącym </text:span><text:span text:style-name="Strong_20_Emphasis"><text:span text:style-name="T310">załącznik nr </text:span></text:span><text:span text:style-name="Strong_20_Emphasis"><text:span text:style-name="T311">2</text:span></text:span><text:span text:style-name="Strong_20_Emphasis"><text:span text:style-name="T302">1</text:span></text:span><text:span text:style-name="Strong_20_Emphasis"><text:span text:style-name="T300"> </text:span></text:span><text:span text:style-name="T300">do niniejszego protokołu.</text:span></text:p>
      <text:p text:style-name="P142">Po analizie, powyższy projekt uchwały został przyjęty przez Członków Zarządu Powiatu <text:line-break/>w głosowaniu przy <text:span text:style-name="T279">4</text:span> głosach –za, 0 głosach –przeciw i 0 głosach –wstrzymał się.</text:p>
      <text:p text:style-name="P142">Decyzją Członków Zarządu, powyższą inicjatywę należy przekazać Przewodniczącemu Rady Powiatu, celem przekazania do zaopiniowania przez poszczególne Komisje Rady Powiatu, <text:line-break/>a następnie włączenia do porządku obrad najbliższej Sesji Rady Powiatu.</text:p>
      <text:p text:style-name="P142">Powyższe stanowisko zostało przyjęte przez Członków Zarządu Powiatu w głosowaniu przy <text:line-break/><text:span text:style-name="T279">4</text:span> głosach –za, 0 głosach –przeciw i 0 głosach –wstrzymał się.</text:p>
      <text:p text:style-name="P143" loext:marker-style-name="T8"/>
      <text:p text:style-name="P144" loext:marker-style-name="T8"><text:span text:style-name="T312">W dalszej części posiedzenia</text:span><text:span text:style-name="T313"> </text:span><text:span text:style-name="T314">Naczelnik Wydziału Geodezji, Katastru i Gospodarki Nieruchomościami</text:span><text:span text:style-name="T315"> Grzegorz Zięba</text:span><text:span text:style-name="T316"> zapoznał Zarząd Powiatu z projektem </text:span><text:span text:style-name="T317">inicjatywy </text:span><text:span text:style-name="T318">uchwa</text:span><text:span text:style-name="T317">łodawczej</text:span><text:span text:style-name="T316"> w sprawie wyrażenia zgody </text:span><text:span text:style-name="T319">na złożenie wniosku o przekazanie trwałego zarządu między jednostkami organizacyjnymi. </text:span><text:span text:style-name="T320">W uzasadnieniu podał, iż Powiat Buski jest właścicielem zabudowanej nieruchomości oznaczonej jako działka nr 89/2 o powierzchni 0,4314 ha, położonej <text:line-break/>w obrębie 0009 miasta Busko-Zdrój. Na podstawie decyzji znak: GKN.7002-12/05 z dnia 22.11.2006 r. został ustanowiony trwały zarząd na rzecz I Liceum Ogólnokształcącego w Busku-Zdroju do ww. nieruchomości, na której usytuowany jest budynek internatu dla młodzieży oraz budynek kotłowni. Dyrektor I Liceum Ogólnokształcącego w Busku-Zdroju wraz z Dyrektor Powiatowego </text:span><text:span text:style-name="T321">Ośrodka</text:span><text:span text:style-name="T320"> Doradztwa i Doskonalenia Nauczycieli złożyły wniosek o wydanie zgody na przekazanie trwałego zarządu między ww. jednostkami organizacyjnymi do części ww. nieruchomości wraz ze znajdującą się na niej kotłownią z piecem c.o. </text:span><text:span text:style-name="T322">i panelami słonecznymi, zgodnie z załączoną do wniosku mapą. Zaznaczona na mapie część nieruchomości stała się zbędna I Liceum Ogólnokształcącemu do realizacji zadań statutowych, natomiast jest niezbędna dla Powiatowego Ośrodka Doradztwa i Doskonalenia Nauczycieli, do realizacji <text:s/>celów statutowych. </text:span><text:span text:style-name="T317">Zgodnie z art. 48 ust.1 Ustawy z dnia 21 sierpnia 1997 r. o gospodarce nieruchomościami właściwy organ może orzec, w drodze decyzji o przekazaniu trwałego zarządu między jednostkami organizacyjnymi na ich wniosek, złożony za zgodą organów nadzorujących te jednostki. </text:span></text:p>
      <text:p text:style-name="P145" loext:marker-style-name="T8"/>
      <text:p text:style-name="P144" loext:marker-style-name="T8"><text:span text:style-name="T323">Wyżej wymieniony p</text:span><text:span text:style-name="T317">rojekt inicjatywy uchwałodawczej </text:span><text:span text:style-name="T322"><text:s/>stanowi </text:span><text:span text:style-name="Emphasis"><text:span text:style-name="T324">załącznik nr </text:span></text:span><text:span text:style-name="Emphasis"><text:span text:style-name="T325">2</text:span></text:span><text:span text:style-name="Emphasis"><text:span text:style-name="T326">2</text:span></text:span><text:span text:style-name="T322"> do niniejszego protokołu. </text:span></text:p>
      <text:p text:style-name="P146" loext:marker-style-name="T83"/>
      <text:p text:style-name="P147">Po analizie, powyższy projekt uchwały został przyjęty przez Członków Zarządu Powiatu <text:line-break/>w głosowaniu przy <text:span text:style-name="T279">4</text:span> głosach –za, 0 głosach –przeciw i 0 głosach –wstrzymał się.</text:p>
      <text:p text:style-name="P147">Decyzją Członków Zarządu, powyższą inicjatywę należy przekazać Przewodniczącemu Rady Powiatu, celem przekazania do zaopiniowania przez poszczególne Komisje Rady Powiatu, <text:line-break/>a następnie włączenia do porządku obrad najbliższej Sesji Rady Powiatu.</text:p>
      <text:p text:style-name="P147"><text:soft-page-break/>Powyższe stanowisko zostało przyjęte przez Członków Zarządu Powiatu w głosowaniu przy <text:line-break/><text:span text:style-name="T279">4</text:span> głosach –za, 0 głosach –przeciw i 0 głosach –wstrzymał się.</text:p>
      <text:p text:style-name="P148" loext:marker-style-name="T8"/>
      <text:p text:style-name="P148" loext:marker-style-name="T8">Ad. 1<text:span text:style-name="T309">9</text:span></text:p>
      <text:p text:style-name="P149" loext:marker-style-name="T8"><text:span text:style-name="T327">Wiced</text:span><text:span text:style-name="T328">yrektor Specjalnego Ośrodka Szkolno – Wychowawczego dla Niepełnosprawnych Ruchowo w Busku – Zdroju </text:span><text:span text:style-name="T327">Anna Śledzik</text:span><text:span text:style-name="T328"> <text:s/>zwróciła się do Zarządu Powiatu z wnioskiem Znak: SOSW.071.27.2026 </text:span><text:span text:style-name="T329">z dnia 28.07</text:span><text:span text:style-name="T328">.2026 r. w sprawie </text:span><text:span text:style-name="T330">nieodpłatnego korzystania z boiska </text:span><text:span text:style-name="T331">wielofunkcyjnego</text:span><text:span text:style-name="T330"> przez mieszkańców miasta Busko-Zdrój. Boisko zostało zmodernizowane <text:line-break/>w 2014 roku ze środków Ministerstwa Turystyki i Sportu. Po zakończeniu okresu trwałości projektu (2024 r.) klucze do boiska są przechowywane w depozytowni Ośrodka ze względu na wysokie koszty naprawy w chwili uszkodzenia, jak również brak dozorcy w sytuacji zagrażających życiu człowieka za co odpowiada dyrektor oraz właściciel, czyli organ prowadzący placówkę. </text:span></text:p>
      <text:p text:style-name="P150" loext:marker-style-name="T8"/>
      <text:p text:style-name="P151" loext:marker-style-name="T8"><text:span text:style-name="T332">Wyżej wymieniony wniosek</text:span><text:span text:style-name="T333"> </text:span><text:span text:style-name="T37"><text:s/>stanowi </text:span><text:span text:style-name="Strong_20_Emphasis"><text:span text:style-name="T334">załącznik nr </text:span></text:span><text:span text:style-name="Strong_20_Emphasis"><text:span text:style-name="T335">2</text:span></text:span><text:span text:style-name="Strong_20_Emphasis"><text:span text:style-name="T336">3</text:span></text:span><text:span text:style-name="Strong_20_Emphasis"><text:span text:style-name="T37"> </text:span></text:span><text:span text:style-name="T37">do niniejszego protokołu. </text:span></text:p>
      <text:p text:style-name="P152" loext:marker-style-name="T8"/>
      <text:p text:style-name="P153" loext:marker-style-name="T8"><text:span text:style-name="T9">Wiced</text:span><text:span text:style-name="T10">yrektor Specjalnego Ośrodka Szkolno – Wychowawczego dla Niepełnosprawnych Ruchowo w Busku – Zdroju </text:span><text:span text:style-name="T9">Anna Śledzik </text:span><text:span text:style-name="T337">w</text:span><text:span text:style-name="T338">yraziła chęć udostępniania tegoż obiektu sportowego, </text:span><text:span text:style-name="T339">j</text:span><text:span text:style-name="T337">ednak </text:span><text:span text:style-name="T338">zwróciła uwagę na kwestię bezpieczeństwa podczas korzystania z boiska. </text:span></text:p>
      <text:p text:style-name="P154" loext:marker-style-name="T8"/>
      <text:p text:style-name="P155" loext:marker-style-name="T7"><text:span text:style-name="T340">W opinii </text:span>Naczelnik Wydziału Edukacji, Kultury i Kultury Fizycznej Renat<text:span text:style-name="T340">y</text:span> Krzemień <text:span text:style-name="T340">istnieje konieczność </text:span><text:span text:style-name="T341">opracowania</text:span><text:span text:style-name="T340"> określonych zasad </text:span><text:span text:style-name="T342">oraz</text:span><text:span text:style-name="T340"> nowego regulaminu, </text:span><text:span text:style-name="T343">w którym nakreślone byłoby, iż podczas korzystania z boiska przez </text:span><text:span text:style-name="T341">uczniów SOS-W</text:span><text:span text:style-name="T343">, osoby z zewnątrz nie będą miały takiej możliwości. Naczelnik Wydziału </text:span><text:span text:style-name="T281">EK</text:span><text:span text:style-name="T343"> Renata Krzemień podkreśliła, że osoby z zewnątrz korzystające z boiska powinny mieć świadomość, że w momencie dojścia do jakiegoś rodzaju kontuzji, jest to ich odpowiedzialność. Naczelnik </text:span><text:span text:style-name="T341">Wydziału EK </text:span><text:span text:style-name="T343">wyraziła swoją aprobatę na nieodpłatne udostępnienie boiska.</text:span></text:p>
      <text:p text:style-name="P152" loext:marker-style-name="T8"/>
      <text:p text:style-name="P156"><text:span text:style-name="T344">Wicep</text:span><text:span text:style-name="T345">rzewodniczący Zarządu </text:span><text:span text:style-name="T344">Stanisław Klimczak</text:span><text:span text:style-name="T346"> zaznaczył, że nieodpłatne udostępnienie boiska, </text:span><text:span text:style-name="T347">będzie wiązać się z dodatkową promocją </text:span><text:span text:style-name="T348">Specjalnego Ośrodka Szkolno – Wychowawczego dla Niepełnosprawnych Ruchowo w Busku – Zdroju, </text:span><text:span text:style-name="T349">co może wpłynąć pozytywnie na nabory uczniów do Ośrodka w przyszłości.</text:span></text:p>
      <text:p text:style-name="P75">Po przeanalizowaniu, powyższy wniosek został pozytywnie zaopiniowany przez Zarząd Powiatu w głosowaniu przy <text:span text:style-name="T165">4</text:span> głosach –za, 0 głosach –przeciw i 0 głosach –wstrzymał się.</text:p>
      <text:p text:style-name="P152" loext:marker-style-name="T8"/>
      <text:p text:style-name="P157" loext:marker-style-name="T8">Ad. <text:span text:style-name="T309">20</text:span></text:p>
      <text:p text:style-name="P158" loext:marker-style-name="T8"><text:span text:style-name="T350">Dyrektor Specjalnego Ośrodka Szkolno – Wychowawczego </text:span><text:span text:style-name="T351">im. Bohaterów Września 1939 roku</text:span><text:span text:style-name="T350"> w Broninie Konrad Ładowski zwrócił się do Zarządu Powiatu z wnioskiem Znak: SOSW 0720-</text:span><text:span text:style-name="T351">23</text:span><text:span text:style-name="T350">/26 z dnia </text:span><text:span text:style-name="T351">30</text:span><text:span text:style-name="T350">.0</text:span><text:span text:style-name="T351">7</text:span><text:span text:style-name="T350">.2026 r. <text:s/></text:span><text:span text:style-name="T351">o uzgodnienie wysokości opłat za całodzienne wyżywienie <text:line-break/>w </text:span><text:span text:style-name="T350">Specjaln</text:span><text:span text:style-name="T351">ym</text:span><text:span text:style-name="T350"> Ośrodk</text:span><text:span text:style-name="T351">u</text:span><text:span text:style-name="T350"> Szkolno – Wychowawczego w Broninie, </text:span><text:span text:style-name="T351">w kwocie 18,00 zł z dniem 01.09.2026 r. – w brzmieniu stanowiącym </text:span><text:span text:style-name="Strong_20_Emphasis"><text:span text:style-name="T352">załącznik</text:span></text:span><text:span text:style-name="Strong_20_Emphasis"><text:span text:style-name="T353"> </text:span></text:span><text:span text:style-name="Strong_20_Emphasis"><text:span text:style-name="T352">nr</text:span></text:span><text:span text:style-name="Strong_20_Emphasis"><text:span text:style-name="T353"> </text:span></text:span><text:span text:style-name="Strong_20_Emphasis"><text:span text:style-name="T354">2</text:span></text:span><text:span text:style-name="Strong_20_Emphasis"><text:span text:style-name="T355">4</text:span></text:span><text:span text:style-name="Strong_20_Emphasis"><text:span text:style-name="T356"> </text:span></text:span><text:span text:style-name="T351">do niniejszego protokołu.</text:span></text:p>
      <text:p text:style-name="P159"/>
      <text:p text:style-name="P160"><text:span text:style-name="T237">Wicep</text:span><text:span text:style-name="T238">rzewodniczący Zarządu </text:span><text:span text:style-name="T237">Stanisław Klimczak</text:span><text:span text:style-name="T239"> </text:span><text:span text:style-name="T357">poinformował, że </text:span><text:span text:style-name="T358">wysokoś</text:span><text:span text:style-name="T359">ć</text:span><text:span text:style-name="T358"> opłat za całodzienne wyżywienie </text:span><text:span text:style-name="T360">wzrośnie o 3 zł w stosunku do poprzednio ustalonej kwoty.</text:span></text:p>
      <text:p text:style-name="P122"><text:soft-page-break/>Po przeanalizowaniu, powyższy wniosek został pozytywnie zaopiniowany przez Zarząd Powiatu w głosowaniu przy <text:span text:style-name="T165">4</text:span> głosach –za, 0 głosach –przeciw i 0 głosach –wstrzymał się.</text:p>
      <text:p text:style-name="P161" loext:marker-style-name="T8"/>
      <text:p text:style-name="P162" loext:marker-style-name="T8">Ad. <text:span text:style-name="T309">21</text:span></text:p>
      <text:p text:style-name="P163" loext:marker-style-name="T8">Dyrektor Specjalnego Ośrodka Szkolno – Wychowawczego <text:span text:style-name="T361">im. Bohaterów Września 1939 roku </text:span>w Broninie Konrad Ładowski zwrócił się do Zarządu Powiatu z wnioskiem Znak: SOSW 0720-<text:span text:style-name="T362">20</text:span>/26 z dnia 2<text:span text:style-name="T362">2</text:span>.0<text:span text:style-name="T362">7</text:span>.2026 r. o pozwolenie na zatrudnienie <text:span text:style-name="T362">pracownika na stanowisko pomocy nauczyciela, w związku z </text:span><text:span text:style-name="T363">powstałym wakatem</text:span><text:span text:style-name="T362">. </text:span>Dyrektor Specjalnego Ośrodka Szkolno – Wychowawczego w Broninie <text:span text:style-name="T364">zwrócił się także z prośbą o zatrudnienie osoby sprzątającej. Nadmienił, iż przed otwarciem nowego budynku, w Ośrodku zatrudnione były 2-3 osoby sprzątające, na chwilę obecną zatrudniona jest jedna osoba na tym stanowisku. Powierzchnia, </text:span><text:span text:style-name="T365">którą obsługuje ta osoba wynosi około 2700 m</text:span><text:span text:style-name="T366">2</text:span><text:span text:style-name="T367">, oprócz korytarzy, klatek schodowych, jadalni, niektórych sal lekcyjnych, 16 łazienek z toaletami i prysznicami. Do obowiązk</text:span><text:span text:style-name="T368">u</text:span><text:span text:style-name="T367"> na powyższym stanowisku jest również utrzymanie czystości w budynku administracyjnym, w gabinecie dyrektorów, psychologów, pedagogów, pielęgniarki oraz w sekretariacie. Ponadto </text:span><text:span text:style-name="T260">Dyrektor Specjalnego Ośrodka Szkolno – Wychowawczego w Broninie</text:span><text:span text:style-name="T367"> wystąpił również do Zarządu Powiatu </text:span><text:span text:style-name="T369">z prośbą <text:line-break/></text:span><text:span text:style-name="T367">o wyrażenie zgody na zatrudnienie pracownika na zastępstwo </text:span><text:span text:style-name="T370">pomocy nauczyciela i kierowcy, <text:line-break/></text:span><text:span text:style-name="T371">z uwagi na absencję dotychczas zatrudnionego pracownika.</text:span><text:span text:style-name="T370"> Dyrektor </text:span><text:span text:style-name="T369">Konrad </text:span><text:span text:style-name="T370">Ładowski zwrócił się także o ponowne zatrudnienie szefowej kuchni na kolejny rok (od 01 września 2026 r. do <text:line-break/>30 czerwca 2027 r.) - </text:span><text:span text:style-name="T372">w brzmieniu stanowiącym </text:span><text:span text:style-name="Strong_20_Emphasis"><text:span text:style-name="T373">załącznik nr </text:span></text:span><text:span text:style-name="Strong_20_Emphasis"><text:span text:style-name="T269">2</text:span></text:span><text:span text:style-name="Strong_20_Emphasis"><text:span text:style-name="T270">5</text:span></text:span><text:span text:style-name="Strong_20_Emphasis"><text:span text:style-name="T372"> </text:span></text:span><text:span text:style-name="T372">do niniejszego protokołu.</text:span></text:p>
      <text:p text:style-name="P164" loext:marker-style-name="T8"><text:s/></text:p>
      <text:p text:style-name="P165" loext:marker-style-name="T7">Naczelnik Wydziału Edukacji, Kultury<text:span text:style-name="T374"> </text:span>i <text:span text:style-name="T374"> </text:span>Kultury Fizycznej<text:span text:style-name="T374"> </text:span>Renata Krzemień <text:span text:style-name="T374">pozytywnie zarekomendowała rozpatrzenie przedmiotow</text:span><text:span text:style-name="T375">ych</text:span><text:span text:style-name="T374"> wniosk</text:span><text:span text:style-name="T375">ów w zakresie zatrudnień.</text:span></text:p>
      <text:p text:style-name="P164" loext:marker-style-name="T8"/>
      <text:p text:style-name="P166" loext:marker-style-name="T8">Dyrektor Specjalnego Ośrodka Szkolno – Wychowawczego w Broninie Konrad Ładowski <text:span text:style-name="T376">nadmienił, iż <text:s/></text:span><text:span text:style-name="T362">stanowisko pomocy nauczyciela, </text:span><text:span text:style-name="T376">jest trudną i wymagającą pracą, nakreślił sylwetkę osoby odpowiedniej do tejże pracy.</text:span></text:p>
      <text:p text:style-name="P167"/>
      <text:p text:style-name="P168"><text:span text:style-name="T237">Wicep</text:span><text:span text:style-name="T238">rzewodniczący Zarządu </text:span><text:span text:style-name="T237">Stanisław Klimczak </text:span><text:span text:style-name="T377">podkreślił, że </text:span><text:span text:style-name="T378"><text:s/></text:span><text:span text:style-name="T379">pracownik na stanowisko pomocy nauczyciela, </text:span><text:span text:style-name="T380">zostałby zatrudniony </text:span><text:span text:style-name="T381">na czas określony, </text:span><text:span text:style-name="T380">ze środków własnych do </text:span><text:span text:style-name="T382">końca </text:span><text:span text:style-name="T383">miesiąca </text:span><text:span text:style-name="T380">marca 2027 r., natomiast w późniejszym czasie na</text:span><text:span text:style-name="T382">s</text:span><text:span text:style-name="T380">t</text:span><text:span text:style-name="T382">ą</text:span><text:span text:style-name="T380">piłoby </text:span><text:span text:style-name="T384">wykorzystani</text:span><text:span text:style-name="T382">e</text:span><text:span text:style-name="T384"> instrumentów rynku pracy</text:span><text:span text:style-name="T385"> </text:span><text:span text:style-name="T386">oferowanych</text:span><text:span text:style-name="T385"> przez Powiatowy Urząd Pracy </text:span><text:span text:style-name="T384">w Busku - Zdroju</text:span><text:span text:style-name="T385">. </text:span></text:p>
      <text:p text:style-name="P169"/>
      <text:p text:style-name="P122">Po przeanalizowaniu, powyższy wniosek został pozytywnie zaopiniowany przez Zarząd Powiatu w głosowaniu przy <text:span text:style-name="T165">4</text:span> głosach –za, 0 głosach –przeciw i 0 głosach –wstrzymał się.</text:p>
      <text:p text:style-name="P170"/>
      <text:p text:style-name="P170">Odnośnie kolejnego zatrudnienia dotyczącego osoby sprzątającej, Dyrektor Specjalnego Ośrodka Szkolno – Wychowawczego w Broninie swój wniosek uargumentował tym, iż nowy budynek sprzątały panie, które są opiekunkami dla wymagających dzieci, co realnie utrudnia wykonywanie obowiązków w zakresie sprzątania.</text:p>
      <text:p text:style-name="P164" loext:marker-style-name="T8"><text:s/></text:p>
      <text:p text:style-name="P171" loext:marker-style-name="T8">Skarbnik Powiatu Artur Polniak w przedmiotowej sprawie zaproponował zatrudnienie osoby sprzątającej w niższym wymiarze czasu - <text:span text:style-name="T387">½ etatu</text:span>, <text:span text:style-name="T388">na czas określony, </text:span><text:span text:style-name="T377">ze środków własnych do </text:span><text:soft-page-break/><text:span text:style-name="T389">końca </text:span><text:span text:style-name="T390">miesiąca</text:span><text:span text:style-name="T389"> </text:span><text:span text:style-name="T377">marca 2027 r.</text:span><text:span text:style-name="T388"> z ewentualną późniejszą możliwością zatrudnienia </text:span><text:span text:style-name="T391">przez Powiatowy Urząd Pracy </text:span><text:span text:style-name="T392">w Busku - Zdroju</text:span><text:span text:style-name="T391">. </text:span><text:span text:style-name="T388"><text:s/></text:span></text:p>
      <text:p text:style-name="P172" loext:marker-style-name="T8"/>
      <text:p text:style-name="P173">Po przeanalizowaniu, powyższy wniosek został pozytywnie zaopiniowany przez Zarząd Powiatu w głosowaniu przy <text:span text:style-name="T165">4</text:span> głosach –za, 0 głosach –przeciw i 0 głosach –wstrzymał się.</text:p>
      <text:p text:style-name="P174" loext:marker-style-name="T8"/>
      <text:p text:style-name="P175" loext:marker-style-name="T8"><text:span text:style-name="T393">Odnośnie wniosku</text:span><text:span text:style-name="T364"> o </text:span><text:span text:style-name="T367">wyrażenie zgody na zatrudnienie pracownika na zastępstwo </text:span><text:span text:style-name="T394">na stanowisko </text:span><text:span text:style-name="T370">pomocy nauczyciela i kierowcy,</text:span><text:span text:style-name="T394"> Dyrektor </text:span><text:span text:style-name="T371">podkreślił</text:span><text:span text:style-name="T394">, że pracownik w</text:span><text:span text:style-name="T395">ykonujący</text:span><text:span text:style-name="T394"> t</text:span><text:span text:style-name="T396">ą</text:span><text:span text:style-name="T394"> funkcję jest bardzo potrzebny z uwagi na przyjęcie dzieci z bardziej wymagającymi chorobami i powiększeniem się liczby oddziałów. </text:span><text:span text:style-name="T260">Dyrektor Specjalnego Ośrodka Szkolno – Wychowawczego w Broninie </text:span><text:span text:style-name="T397">zaznaczył, iż byłby to pracownik zatrudniony na cały etat, na czas zastępstwa. Jednak </text:span><text:span text:style-name="T398">w sytuacji, <text:line-break/>w której poprzedni pracownik nie podjąłby z powrotem pracy, to nowo zatrudniona osoba pozostałaby zatrudniona do końca marca 2027 r. </text:span><text:span text:style-name="T399">z ewentualną późniejszą możliwością zatrudnienia <text:line-break/></text:span><text:span text:style-name="T400">z wykorzystaniem instrumentów </text:span><text:span text:style-name="T399"><text:s/></text:span><text:span text:style-name="T401">Powiatow</text:span><text:span text:style-name="T402">ego</text:span><text:span text:style-name="T401"> Urząd</text:span><text:span text:style-name="T402">u</text:span><text:span text:style-name="T401"> Pracy </text:span><text:span text:style-name="T403">w Busku - Zdroju</text:span><text:span text:style-name="T401">. </text:span><text:span text:style-name="T399"><text:s/></text:span></text:p>
      <text:p text:style-name="P164" loext:marker-style-name="T8"/>
      <text:p text:style-name="P176"><text:span text:style-name="T237">Wicep</text:span><text:span text:style-name="T238">rzewodniczący Zarządu </text:span><text:span text:style-name="T237">Stanisław Klimczak </text:span><text:span text:style-name="T404">zwrócił uwagę, że wspomniana wcześniej funkcja jest wymagająca i odpowiedzialna oraz, że taka osoba powinna być wyrozumiała <text:line-break/>i cierpliwa.</text:span></text:p>
      <text:p text:style-name="P177" loext:marker-style-name="T8"><text:span text:style-name="T399"/></text:p>
      <text:p text:style-name="P178">Po przeanalizowaniu, powyższy wniosek został pozytywnie zaopiniowany przez Zarząd Powiatu w głosowaniu przy <text:span text:style-name="T165">4</text:span> głosach –za, 0 głosach –przeciw i 0 głosach –wstrzymał się.</text:p>
      <text:p text:style-name="P179" loext:marker-style-name="T8">Dyrektor Specjalnego Ośrodka Szkolno – Wychowawczego w Broninie <text:span text:style-name="T405">wyjaśnił także prośbę </text:span><text:span text:style-name="T364"><text:line-break/>o </text:span><text:span text:style-name="T365">wyrażenie zgody </text:span><text:span text:style-name="T406">na ponowne zatrudnienie </text:span><text:span text:style-name="T130">w okresie od 01.09.2026 r. do 30.06.2027 r. </text:span><text:span text:style-name="T406">szefowej kuchni. Osoba ta jest już obecnie na emeryturze. Była zatrudniona w <text:s/></text:span>Specjaln<text:span text:style-name="T406">ym</text:span> Ośrodk<text:span text:style-name="T406">u</text:span> Szkolno – Wychowawczego w Broninie <text:span text:style-name="T406">już od wielu lat, jest sumiennym pracownikiem.</text:span></text:p>
      <text:p text:style-name="P180" loext:marker-style-name="T8"/>
      <text:p text:style-name="P181">Po przeanalizowaniu, powyższy wniosek został pozytywnie zaopiniowany przez Zarząd Powiatu w głosowaniu przy <text:span text:style-name="T165">4</text:span> głosach –za, 0 głosach –przeciw i 0 głosach –wstrzymał się.</text:p>
      <text:p text:style-name="P182" loext:marker-style-name="T8"/>
      <text:p text:style-name="P183" loext:marker-style-name="T8">Ad. 2<text:span text:style-name="T309">2</text:span></text:p>
      <text:p text:style-name="P184" loext:marker-style-name="T8">Dyrektor Specjalnego Ośrodka Szkolno – Wychowawczego w Broninie Konrad Ładowski <text:span text:style-name="T407">poinformował </text:span><text:span text:style-name="T408">w piśmie Znak: SOSW.0720-22/27 z dnia 29.07.2026 roku</text:span><text:span text:style-name="T407">, </text:span><text:span text:style-name="T408">iż dzięki udziałowi <text:line-break/>w projekcie „</text:span><text:span text:style-name="Strong_20_Emphasis"><text:span text:style-name="T409">Cyfrowy nauczyciel – szkolenia podnoszące kompetencj</text:span></text:span><text:span text:style-name="Strong_20_Emphasis"><text:span text:style-name="T410">e</text:span></text:span><text:span text:style-name="Strong_20_Emphasis"><text:span text:style-name="T409"> cyfrowe nauczycieli szkolnych z obszaru: małopolskie, świętokrzyskie” </text:span></text:span><text:span text:style-name="Strong_20_Emphasis"><text:span text:style-name="T411">o numerze KPOD.05.08-IW.06-0095/25, pozyskał Grant w wysokości 57 000 złotych na zakup cyfrowych materiałów dydaktycznych. </text:span></text:span></text:p>
      <text:p text:style-name="P185" loext:marker-style-name="T8"><text:span text:style-name="Strong_20_Emphasis"><text:span text:style-name="T411">Grant został rozliczony poprzez spełnienie wszystkich obowiązków zawartych w umowie. Zakupiony sprzęt będzie służył nauczycielom i uczniom od 01 września 2026 roku. </text:span></text:span></text:p>
      <text:p text:style-name="P185" loext:marker-style-name="T8"><text:span text:style-name="Strong_20_Emphasis"><text:span text:style-name="T410"/></text:span></text:p>
      <text:p text:style-name="P185" loext:marker-style-name="T8"><text:span text:style-name="Strong_20_Emphasis"><text:span text:style-name="T410">Info</text:span></text:span><text:span text:style-name="Strong_20_Emphasis"><text:span text:style-name="T412">rmacja w powyższym zakresie stanowi</text:span></text:span><text:span text:style-name="Strong_20_Emphasis"><text:span text:style-name="T410"> </text:span></text:span><text:span text:style-name="Strong_20_Emphasis"><text:span text:style-name="T413">załącznik nr </text:span></text:span><text:span text:style-name="Strong_20_Emphasis"><text:span text:style-name="T414">2</text:span></text:span><text:span text:style-name="Strong_20_Emphasis"><text:span text:style-name="T415">6</text:span></text:span><text:span text:style-name="Strong_20_Emphasis"><text:span text:style-name="T416"> do niniejszego protokołu.</text:span></text:span><text:span text:style-name="Strong_20_Emphasis"><text:span text:style-name="T411"> </text:span></text:span></text:p>
      <text:p text:style-name="P186" loext:marker-style-name="T8"><text:span text:style-name="Strong_20_Emphasis"><text:span text:style-name="T417"/></text:span></text:p>
      <text:p text:style-name="P187" loext:marker-style-name="T8"><text:span text:style-name="Strong_20_Emphasis"><text:span text:style-name="T418">Naczelnik Wydziału Edukacji, Kultury</text:span></text:span><text:span text:style-name="Strong_20_Emphasis"><text:span text:style-name="T419"> </text:span></text:span><text:span text:style-name="Strong_20_Emphasis"><text:span text:style-name="T418">i </text:span></text:span><text:span text:style-name="Strong_20_Emphasis"><text:span text:style-name="T419"> </text:span></text:span><text:span text:style-name="Strong_20_Emphasis"><text:span text:style-name="T418">Kultury Fizycznej</text:span></text:span><text:span text:style-name="Strong_20_Emphasis"><text:span text:style-name="T419"> </text:span></text:span><text:span text:style-name="Strong_20_Emphasis"><text:span text:style-name="T418">Renata Krzemień </text:span></text:span><text:span text:style-name="Strong_20_Emphasis"><text:span text:style-name="T420">poinformowała <text:line-break/>o </text:span></text:span><text:span text:style-name="Strong_20_Emphasis"><text:span text:style-name="T421">prawidłowym</text:span></text:span><text:span text:style-name="Strong_20_Emphasis"><text:span text:style-name="T420"> zrealizowaniu </text:span></text:span><text:span text:style-name="Strong_20_Emphasis"><text:span text:style-name="T421">i rozliczeniu</text:span></text:span><text:span text:style-name="Strong_20_Emphasis"><text:span text:style-name="T420"> projektu </text:span></text:span><text:span text:style-name="Strong_20_Emphasis"><text:span text:style-name="T422">„</text:span></text:span><text:span text:style-name="Strong_20_Emphasis"><text:span text:style-name="T423">Cyfrowy nauczyciel – szkolenia podnoszące kompetencję cyfrowe nauczycieli szkolnych z obszaru: </text:span></text:span><text:span text:style-name="Strong_20_Emphasis"><text:span text:style-name="T424">m</text:span></text:span><text:span text:style-name="Strong_20_Emphasis"><text:span text:style-name="T423">ałopolskie, </text:span></text:span><text:span text:style-name="Strong_20_Emphasis"><text:span text:style-name="T424">ś</text:span></text:span><text:span text:style-name="Strong_20_Emphasis"><text:span text:style-name="T423">więtokrzyskie”</text:span></text:span><text:span text:style-name="Strong_20_Emphasis"><text:span text:style-name="T425">. </text:span></text:span></text:p>
      <text:p text:style-name="P188" loext:marker-style-name="T8"><text:soft-page-break/><text:span text:style-name="Strong_20_Emphasis"><text:span text:style-name="T426"/></text:span></text:p>
      <text:p text:style-name="P189" loext:marker-style-name="T8"><text:span text:style-name="Strong_20_Emphasis"><text:span text:style-name="T427">Informacja w powyższym zakresie została przyjęta przez Członków Zarządu Powiatu do wiadomości.</text:span></text:span></text:p>
      <text:p text:style-name="P186" loext:marker-style-name="T8"><text:span text:style-name="Strong_20_Emphasis"><text:span text:style-name="T428"/></text:span></text:p>
      <text:p text:style-name="P190" loext:marker-style-name="T8"><text:span text:style-name="Strong_20_Emphasis"><text:span text:style-name="T428">Ad. 2</text:span></text:span><text:span text:style-name="Strong_20_Emphasis"><text:span text:style-name="T429">3</text:span></text:span></text:p>
      <text:p text:style-name="P191" loext:marker-style-name="T8"><text:span text:style-name="Strong_20_Emphasis"><text:span text:style-name="T430">Naczelnik Wydziału Edukacji, Kultury</text:span></text:span><text:span text:style-name="Strong_20_Emphasis"><text:span text:style-name="T431"> </text:span></text:span><text:span text:style-name="Strong_20_Emphasis"><text:span text:style-name="T430">i </text:span></text:span><text:span text:style-name="Strong_20_Emphasis"><text:span text:style-name="T431"> </text:span></text:span><text:span text:style-name="Strong_20_Emphasis"><text:span text:style-name="T430">Kultury Fizycznej</text:span></text:span><text:span text:style-name="Strong_20_Emphasis"><text:span text:style-name="T431"> </text:span></text:span><text:span text:style-name="Strong_20_Emphasis"><text:span text:style-name="T430">Renata Krzemień </text:span></text:span><text:span text:style-name="Strong_20_Emphasis"><text:span text:style-name="T432">przedstawiła wniosek </text:span></text:span>Dyrektora Zespołu Szkół Ponadpodstawowych w Busku – Zdroju <text:span text:style-name="T433">Andrze</text:span><text:span text:style-name="T434">ja</text:span><text:span text:style-name="T433"> Bilewski</text:span><text:span text:style-name="T434">ego</text:span><text:span text:style-name="T433"> Znak: ZSP.071.7.13.2026 z dnia 04.08.2026 r. o wyrażenie zgody na zatrudnienie osoby na stanowisku konserwatora na czas określony, na zastępstwo w wymiarze 1 etatu. </text:span><text:span text:style-name="Strong_20_Emphasis"><text:span text:style-name="T430">Naczelnik Wydziału Edukacji, Kultury</text:span></text:span><text:span text:style-name="Strong_20_Emphasis"><text:span text:style-name="T431"> </text:span></text:span><text:span text:style-name="Strong_20_Emphasis"><text:span text:style-name="T430">i </text:span></text:span><text:span text:style-name="Strong_20_Emphasis"><text:span text:style-name="T431"> </text:span></text:span><text:span text:style-name="Strong_20_Emphasis"><text:span text:style-name="T430">Kultury Fizycznej</text:span></text:span><text:span text:style-name="T435"> zaznaczył</text:span><text:span text:style-name="T434">a</text:span><text:span text:style-name="T435">, że obecnie na stanowisku konserwatora zatrudnione są dwie osoby. Jedna na pełen etat natomiast druga na 4/5 etatu. Planowan</text:span><text:span text:style-name="T436">a</text:span><text:span text:style-name="T435">, długotrwał</text:span><text:span text:style-name="T436">a</text:span><text:span text:style-name="T435"> </text:span><text:span text:style-name="T436">absencja</text:span><text:span text:style-name="T435"> jednego z konserwatorów wymaga konieczności zatrudnienia osoby na zastępstwo. Powstała sytuacja kadrowa pracowników obsługi, </text:span><text:span text:style-name="T437">szczególnie w okresie przygotowania Szkoły do nowego roku szkolnego, wymaga niezwłocznego zatrudnienia osoby na zastępstwo. Ponadto powstała sytuacja nie pozwala również w pełni zapewnić potrzeb w zakresie bieżącego utrzymania szkoły. <text:s/></text:span></text:p>
      <text:p text:style-name="P192" loext:marker-style-name="T8"/>
      <text:p text:style-name="P191" loext:marker-style-name="T8"><text:span text:style-name="T438">Wyżej wymieniony wniosek </text:span><text:span text:style-name="T260">Dyrektora Zespołu Szkół Ponadpodstawowych w Busku – Zdroju </text:span><text:span text:style-name="T439">Andrze</text:span><text:span text:style-name="T438">ja</text:span><text:span text:style-name="T439"> Bilewski</text:span><text:span text:style-name="T438">ego </text:span><text:span text:style-name="T372"><text:s/>stanowi </text:span><text:span text:style-name="Strong_20_Emphasis"><text:span text:style-name="T373">załącznik nr </text:span></text:span><text:span text:style-name="Strong_20_Emphasis"><text:span text:style-name="T269">2</text:span></text:span><text:span text:style-name="Strong_20_Emphasis"><text:span text:style-name="T270">7</text:span></text:span><text:span text:style-name="Strong_20_Emphasis"><text:span text:style-name="T372"> </text:span></text:span><text:span text:style-name="T372">do niniejszego protokołu.</text:span><text:span text:style-name="T437"> </text:span></text:p>
      <text:p text:style-name="P193" loext:marker-style-name="T8"/>
      <text:p text:style-name="P194" loext:marker-style-name="T8"><text:span text:style-name="Strong_20_Emphasis"><text:span text:style-name="T418">Naczelnik Wydziału Edukacji, Kultury</text:span></text:span><text:span text:style-name="Strong_20_Emphasis"><text:span text:style-name="T419"> </text:span></text:span><text:span text:style-name="Strong_20_Emphasis"><text:span text:style-name="T418">i </text:span></text:span><text:span text:style-name="Strong_20_Emphasis"><text:span text:style-name="T419"> </text:span></text:span><text:span text:style-name="Strong_20_Emphasis"><text:span text:style-name="T418">Kultury Fizycznej</text:span></text:span><text:span text:style-name="Strong_20_Emphasis"><text:span text:style-name="T419"> </text:span></text:span><text:span text:style-name="Strong_20_Emphasis"><text:span text:style-name="T418">Renata Krzemień </text:span></text:span><text:span text:style-name="Strong_20_Emphasis"><text:span text:style-name="T419">pozytywnie zarekomendowała rozpatrzenie przedmiotowego wniosku, </text:span></text:span><text:span text:style-name="Strong_20_Emphasis"><text:span text:style-name="T440">sugerując zatrudnienie</text:span></text:span><text:span text:style-name="Strong_20_Emphasis"><text:span text:style-name="T441"> do </text:span></text:span><text:span text:style-name="Strong_20_Emphasis"><text:span text:style-name="T442">końca</text:span></text:span><text:span text:style-name="Strong_20_Emphasis"><text:span text:style-name="T441"> marca 2027 roku <text:s/>z ewentualną możliwością po pozyskaniu środków </text:span></text:span><text:span text:style-name="Strong_20_Emphasis"><text:span text:style-name="T440">z Powiatowego Urzędu Pracy <text:line-break/>w Busku-Zdroju</text:span></text:span><text:span text:style-name="Strong_20_Emphasis"><text:span text:style-name="T441"> na późniejsze zatrudnienie.</text:span></text:span></text:p>
      <text:p text:style-name="P193" loext:marker-style-name="T8"/>
      <text:p text:style-name="P122">Po przeanalizowaniu, powyższy wniosek został pozytywnie zaopiniowany przez Zarząd Powiatu w głosowaniu przy <text:span text:style-name="T165">4</text:span> głosach –za, 0 głosach –przeciw i 0 głosach –wstrzymał się.</text:p>
      <text:p text:style-name="P193" loext:marker-style-name="T8"/>
      <text:p text:style-name="P195" loext:marker-style-name="T8">Ad. 2<text:span text:style-name="T309">4</text:span></text:p>
      <text:p text:style-name="P196" loext:marker-style-name="T8"><text:span text:style-name="Strong_20_Emphasis"><text:span text:style-name="T430">Naczelnik Wydziału Edukacji, Kultury</text:span></text:span><text:span text:style-name="Strong_20_Emphasis"><text:span text:style-name="T431"> </text:span></text:span><text:span text:style-name="Strong_20_Emphasis"><text:span text:style-name="T430">i </text:span></text:span><text:span text:style-name="Strong_20_Emphasis"><text:span text:style-name="T431"> </text:span></text:span><text:span text:style-name="Strong_20_Emphasis"><text:span text:style-name="T430">Kultury Fizycznej</text:span></text:span><text:span text:style-name="Strong_20_Emphasis"><text:span text:style-name="T431"> </text:span></text:span><text:span text:style-name="Strong_20_Emphasis"><text:span text:style-name="T430">Renata Krzemień </text:span></text:span><text:span text:style-name="Strong_20_Emphasis"><text:span text:style-name="T432">przedstawiła wniosek </text:span></text:span>Dyrektor<text:span text:style-name="T443">a</text:span> <text:span text:style-name="T444">Zespołu Szkół Technicznych i Ogólnokształcących im. Kazimierza Wielkiego w Busku-Zdroju Grzegorz</text:span><text:span text:style-name="T443">a</text:span><text:span text:style-name="T444"> Owsiński</text:span><text:span text:style-name="T443">ego</text:span><text:span text:style-name="T444"> </text:span><text:span text:style-name="T433">Znak: ZS</text:span><text:span text:style-name="T444">TiO.1122</text:span><text:span text:style-name="T433">.7</text:span><text:span text:style-name="T444">97.</text:span><text:span text:style-name="T433">2026 z dnia 0</text:span><text:span text:style-name="T444">6</text:span><text:span text:style-name="T433">.08.2026 r. </text:span><text:span text:style-name="T444">o </text:span><text:span text:style-name="Strong_20_Emphasis"><text:span text:style-name="T445">wyrażeni</text:span></text:span><text:span text:style-name="Strong_20_Emphasis"><text:span text:style-name="T446">e</text:span></text:span><text:span text:style-name="Strong_20_Emphasis"><text:span text:style-name="T445"> zgody na </text:span></text:span><text:span text:style-name="Strong_20_Emphasis"><text:span text:style-name="T447">zw</text:span></text:span><text:span text:style-name="Strong_20_Emphasis"><text:span text:style-name="T448">i</text:span></text:span><text:span text:style-name="Strong_20_Emphasis"><text:span text:style-name="T447">ę</text:span></text:span><text:span text:style-name="Strong_20_Emphasis"><text:span text:style-name="T448">k</text:span></text:span><text:span text:style-name="Strong_20_Emphasis"><text:span text:style-name="T447">szenie </text:span></text:span><text:span text:style-name="Strong_20_Emphasis"><text:span text:style-name="T446">o 10% minimalnej stawki </text:span></text:span><text:span text:style-name="Strong_20_Emphasis"><text:span text:style-name="T447">wynagrodzenia zasadniczego nauczyciela praktycznej nauki zawodu </text:span></text:span><text:span text:style-name="Strong_20_Emphasis"><text:span text:style-name="T446">w okresie od 01.09.2026 r. do 30.06.2027 r. </text:span></text:span><text:span text:style-name="Strong_20_Emphasis"><text:span text:style-name="T430">Naczelnik Wydziału Edukacji, Kultury</text:span></text:span><text:span text:style-name="Strong_20_Emphasis"><text:span text:style-name="T431"> </text:span></text:span><text:span text:style-name="Strong_20_Emphasis"><text:span text:style-name="T430">i </text:span></text:span><text:span text:style-name="Strong_20_Emphasis"><text:span text:style-name="T431"> </text:span></text:span><text:span text:style-name="Strong_20_Emphasis"><text:span text:style-name="T430">Kultury Fizycznej</text:span></text:span><text:span text:style-name="Strong_20_Emphasis"><text:span text:style-name="T431"> </text:span></text:span><text:span text:style-name="Strong_20_Emphasis"><text:span text:style-name="T430">Renata Krzemień </text:span></text:span><text:span text:style-name="Strong_20_Emphasis"><text:span text:style-name="T449">poinformowała</text:span></text:span><text:span text:style-name="Strong_20_Emphasis"><text:span text:style-name="T450">, iż </text:span></text:span><text:span text:style-name="Strong_20_Emphasis"><text:span text:style-name="T446"><text:s/></text:span></text:span><text:span text:style-name="Strong_20_Emphasis"><text:span text:style-name="T450">wspomniany nauczyciel posiada stopień nauczyciela dyplomowanego oraz wykształcenie średnie zawodowe <text:line-break/>z przygotowaniem pedagogicznym. Nauczyciel praktycznej nauki zawodu wzorowo przygotowuje <text:line-break/>i realizuje zajęcia dydaktyczne. Do treści programowych wprowadza nowości budowlane oraz bardzo dobrze przygotowuje uczniów do egzaminu zawodowego, czego potwierdzeniem jest 100% zdawalności we wspomnianych egzaminach. Dyrektor </text:span></text:span><text:span text:style-name="Strong_20_Emphasis"><text:span text:style-name="T449">ZSTiO w Busku-Zdroju</text:span></text:span><text:span text:style-name="Strong_20_Emphasis"><text:span text:style-name="T450"> zobowiązał się do finansowania </text:span></text:span><text:span text:style-name="Strong_20_Emphasis"><text:span text:style-name="T451">podwyżek z własnych środków dla wyżej wymienionego nauczyciela.</text:span></text:span></text:p>
      <text:p text:style-name="P197" loext:marker-style-name="T8"><text:span text:style-name="Strong_20_Emphasis"><text:span text:style-name="T452"/></text:span></text:p>
      <text:p text:style-name="P198"><text:span text:style-name="Strong_20_Emphasis"><text:span text:style-name="T453">Wniosek w przedmiotowej sprawie</text:span></text:span><text:span text:style-name="Strong_20_Emphasis"><text:span text:style-name="T454"> </text:span></text:span><text:span text:style-name="Strong_20_Emphasis"><text:span text:style-name="T455">stanowi </text:span></text:span><text:span text:style-name="Strong_20_Emphasis"><text:span text:style-name="T456">załącznik nr </text:span></text:span><text:span text:style-name="Strong_20_Emphasis"><text:span text:style-name="T457">2</text:span></text:span><text:span text:style-name="Strong_20_Emphasis"><text:span text:style-name="T458">8</text:span></text:span><text:span text:style-name="Strong_20_Emphasis"><text:span text:style-name="T455"> do niniejszego protokołu</text:span></text:span><text:span text:style-name="Strong_20_Emphasis"><text:span text:style-name="T454">.</text:span></text:span><text:span text:style-name="Strong_20_Emphasis"><text:span text:style-name="T455"> </text:span></text:span></text:p>
      <text:p text:style-name="P199" loext:marker-style-name="T7"><text:span text:style-name="Strong_20_Emphasis"><text:span text:style-name="T459"/></text:span></text:p>
      <text:p text:style-name="P199" loext:marker-style-name="T7"><text:soft-page-break/><text:span text:style-name="Strong_20_Emphasis"><text:span text:style-name="T419">Naczelnik Wydziału Edukacji, Kultury i  Kultury Fizycznej Renata Krzemień pozytywnie zarekomendowała rozpatrzenie przedmiotowego wniosku.</text:span></text:span></text:p>
      <text:p text:style-name="P200" loext:marker-style-name="T8"><text:span text:style-name="Strong_20_Emphasis"><text:span text:style-name="T460"/></text:span></text:p>
      <text:p text:style-name="P122">Po przeanalizowaniu, powyższy wniosek został pozytywnie zaopiniowany przez Zarząd Powiatu w głosowaniu przy <text:span text:style-name="T165">4</text:span> głosach –za, 0 głosach –przeciw i 0 głosach –wstrzymał się.</text:p>
      <text:p text:style-name="P193" loext:marker-style-name="T8"/>
      <text:p text:style-name="P195" loext:marker-style-name="T8">Ad. 2<text:span text:style-name="T309">5</text:span></text:p>
      <text:p text:style-name="P201" loext:marker-style-name="T8"><text:span text:style-name="Strong_20_Emphasis"><text:span text:style-name="T430">Naczelnik Wydziału Edukacji, Kultury</text:span></text:span><text:span text:style-name="Strong_20_Emphasis"><text:span text:style-name="T431"> </text:span></text:span><text:span text:style-name="Strong_20_Emphasis"><text:span text:style-name="T430">i </text:span></text:span><text:span text:style-name="Strong_20_Emphasis"><text:span text:style-name="T431"> </text:span></text:span><text:span text:style-name="Strong_20_Emphasis"><text:span text:style-name="T430">Kultury Fizycznej</text:span></text:span><text:span text:style-name="Strong_20_Emphasis"><text:span text:style-name="T431"> </text:span></text:span><text:span text:style-name="Strong_20_Emphasis"><text:span text:style-name="T430">Renata Krzemień </text:span></text:span><text:span text:style-name="Strong_20_Emphasis"><text:span text:style-name="T449">przedstawiła wniosek </text:span></text:span>Burmistrz<text:span text:style-name="T443">a</text:span> Miasta i Gminy Busko-Zdró<text:span text:style-name="T443">j</text:span><text:span text:style-name="T433"> Znak: </text:span>GNWR.4041.2.<text:span text:style-name="T433">2026 z dnia </text:span>21<text:span text:style-name="T433">.0</text:span>7<text:span text:style-name="T433">.2026 r. <text:line-break/></text:span>o udostępnienie w dniu 23 sierpnia 2026 r. parkingu zlokalizowanego przy <text:span text:style-name="T461">Powiatowym</text:span> Międzyszkolnym Ośrodku Sportowym <text:span text:style-name="T461">w Busku-Zdroju</text:span> dla samochodów delegacji wiejskich oraz organizatorów <text:span text:style-name="T462">Dożynek Gminnych, a także o wypożyczenie 15 sztuk stołów </text:span><text:span text:style-name="T437">- </text:span><text:span text:style-name="T372">w brzmieniu stanowiącym </text:span><text:span text:style-name="Strong_20_Emphasis"><text:span text:style-name="T373">załącznik nr </text:span></text:span><text:span text:style-name="Strong_20_Emphasis"><text:span text:style-name="T269">2</text:span></text:span><text:span text:style-name="Strong_20_Emphasis"><text:span text:style-name="T270">9</text:span></text:span><text:span text:style-name="Strong_20_Emphasis"><text:span text:style-name="T372"> </text:span></text:span><text:span text:style-name="T372">do niniejszego protokołu. </text:span></text:p>
      <text:p text:style-name="P202" loext:marker-style-name="T8"/>
      <text:p text:style-name="P203" loext:marker-style-name="T7"><text:span text:style-name="T374">Naczelnik Wydziału Edukacji, Kultury i  Kultury Fizycznej Renata Krzemień pozytywnie zarekomendowała rozpatrzenie przedmiotowego wniosku.</text:span></text:p>
      <text:p text:style-name="P202" loext:marker-style-name="T8"/>
      <text:p text:style-name="P204">Po przeanalizowaniu, powyższy wniosek został pozytywnie zaopiniowany przez Zarząd Powiatu w głosowaniu przy <text:span text:style-name="T165">4</text:span> głosach –za, 0 głosach –przeciw i 0 głosach –wstrzymał się.</text:p>
      <text:p text:style-name="P202" loext:marker-style-name="T8"/>
      <text:p text:style-name="P205" loext:marker-style-name="T8">Ad. 2<text:span text:style-name="T309">6</text:span></text:p>
      <text:p text:style-name="P206" loext:marker-style-name="T8"><text:span text:style-name="Strong_20_Emphasis"><text:span text:style-name="T463">Naczelnik Wydziału Edukacji, Kultury i  Kultury Fizycznej Renata Krzemień</text:span></text:span><text:span text:style-name="T464"> </text:span><text:span text:style-name="T465">zapoznał</text:span><text:span text:style-name="T466">a</text:span><text:span text:style-name="T465"> Członków Zarządu z projektem </text:span><text:span text:style-name="T467">u</text:span><text:span text:style-name="T465">chwały Zarządu Powiatu w Busku-Zdroju w sprawie <text:s/></text:span><text:span text:style-name="Strong_20_Emphasis"><text:span text:style-name="T468">udzielenia </text:span></text:span><text:span text:style-name="Strong_20_Emphasis"><text:span text:style-name="T469">upoważnienia </text:span></text:span><text:span text:style-name="Strong_20_Emphasis"><text:span text:style-name="T468">Staroście Buskiemu do podpisania umowy w zakresie dotacji celowej na dofinansowanie zadań </text:span></text:span><text:span text:style-name="Strong_20_Emphasis"><text:span text:style-name="T470">b</text:span></text:span><text:span text:style-name="Strong_20_Emphasis"><text:span text:style-name="T471">ieżących </text:span></text:span><text:span text:style-name="Strong_20_Emphasis"><text:span text:style-name="T470">P</text:span></text:span><text:span text:style-name="Strong_20_Emphasis"><text:span text:style-name="T471">owiatu Buskiego, jako organu prowadzącego szkołę prowadzącą działalność dydaktyczno – wychowawczą w dziedzinie obronności państwa.</text:span></text:span></text:p>
      <text:p text:style-name="P207"/>
      <text:p text:style-name="P207">Po przeanalizowaniu, powyższ<text:span text:style-name="T252">a</text:span> <text:span text:style-name="T252">uchwała</text:span> został<text:span text:style-name="T252">a</text:span> pozytywnie zaopiniowan<text:span text:style-name="T252">a</text:span> przez Zarząd Powiatu w głosowaniu przy <text:span text:style-name="T165">4</text:span> głosach –za, 0 głosach –przeciw i 0 głosach –wstrzymał się.</text:p>
      <text:p text:style-name="P208"/>
      <text:p text:style-name="P209"><text:span text:style-name="Strong_20_Emphasis"><text:span text:style-name="T472">Uchwała Nr </text:span></text:span><text:span text:style-name="Strong_20_Emphasis"><text:span text:style-name="T283">425</text:span></text:span><text:span text:style-name="Strong_20_Emphasis"><text:span text:style-name="T473">/20</text:span></text:span><text:span text:style-name="Strong_20_Emphasis"><text:span text:style-name="T472">2</text:span></text:span><text:span text:style-name="Strong_20_Emphasis"><text:span text:style-name="T474">6</text:span></text:span><text:span text:style-name="Strong_20_Emphasis"><text:span text:style-name="T472"> Zarządu Powiatu w Busku – Zdroju z dnia </text:span></text:span><text:span text:style-name="Strong_20_Emphasis"><text:span text:style-name="T475">13</text:span></text:span><text:span text:style-name="Strong_20_Emphasis"><text:span text:style-name="T283"> </text:span></text:span><text:span text:style-name="Strong_20_Emphasis"><text:span text:style-name="T476">sierpnia</text:span></text:span><text:span text:style-name="Strong_20_Emphasis"><text:span text:style-name="T283"> 2026 r. </text:span></text:span><text:span text:style-name="Strong_20_Emphasis"><text:span text:style-name="T477">w sprawie </text:span></text:span><text:span text:style-name="Strong_20_Emphasis"><text:span text:style-name="T478">udzielenia </text:span></text:span><text:span text:style-name="Strong_20_Emphasis"><text:span text:style-name="T477">upoważnienia </text:span></text:span><text:span text:style-name="Strong_20_Emphasis"><text:span text:style-name="T478">Staroście Buskiemu do podpisania umowy w zakresie dotacji celowej na dofinansowanie zadań </text:span></text:span><text:span text:style-name="Strong_20_Emphasis"><text:span text:style-name="T479">b</text:span></text:span><text:span text:style-name="Strong_20_Emphasis"><text:span text:style-name="T480">ieżących </text:span></text:span><text:span text:style-name="Strong_20_Emphasis"><text:span text:style-name="T479">P</text:span></text:span><text:span text:style-name="Strong_20_Emphasis"><text:span text:style-name="T480">owiatu Buskiego, jako organu prowadzącego szkołę prowadzącą działalność dydaktyczno – wychowawczą w dziedzinie obronności państwa </text:span></text:span><text:span text:style-name="T292">- </text:span><text:span text:style-name="T282">stanowi </text:span><text:span text:style-name="Strong_20_Emphasis"><text:span text:style-name="T293">załącznik <text:line-break/>nr </text:span></text:span><text:span text:style-name="Strong_20_Emphasis"><text:span text:style-name="T295">30</text:span></text:span><text:span text:style-name="Strong_20_Emphasis"><text:span text:style-name="T296"> </text:span></text:span><text:span text:style-name="T282">do niniejszego protokołu.</text:span></text:p>
      <text:p text:style-name="P210"/>
      <text:p text:style-name="P211">Ad. 2<text:span text:style-name="T309">7</text:span></text:p>
      <text:p text:style-name="P212" loext:marker-style-name="T8"><text:span text:style-name="Strong_20_Emphasis"><text:span text:style-name="T463">Naczelnik Wydziału Edukacji, Kultury i  Kultury Fizycznej Renata Krzemień</text:span></text:span><text:span text:style-name="T464"> </text:span><text:span text:style-name="T481">zapoznał</text:span><text:span text:style-name="T466">a</text:span><text:span text:style-name="T481"> Członków Zarządu z projektem </text:span><text:span text:style-name="T467">u</text:span><text:span text:style-name="T481">chwały Zarządu Powiatu w Busku-Zdroju </text:span><text:span text:style-name="T466">w sprawie</text:span><text:span text:style-name="Strong_20_Emphasis"><text:span text:style-name="T469"> </text:span></text:span><text:span text:style-name="Strong_20_Emphasis"><text:span text:style-name="T468">udzielenia </text:span></text:span><text:span text:style-name="Strong_20_Emphasis"><text:span text:style-name="T469">upoważnienia </text:span></text:span><text:span text:style-name="Strong_20_Emphasis"><text:span text:style-name="T470">Wices</text:span></text:span><text:span text:style-name="Strong_20_Emphasis"><text:span text:style-name="T468">taroście Buskiemu do podpisania umowy w zakresie dotacji celowej na dofinansowanie zadań </text:span></text:span><text:span text:style-name="Strong_20_Emphasis"><text:span text:style-name="T470">b</text:span></text:span><text:span text:style-name="Strong_20_Emphasis"><text:span text:style-name="T471">ieżących </text:span></text:span><text:span text:style-name="Strong_20_Emphasis"><text:span text:style-name="T470">P</text:span></text:span><text:span text:style-name="Strong_20_Emphasis"><text:span text:style-name="T471">owiatu Buskiego, jako organu prowadzącego szkołę prowadzącą działalność dydaktyczno – wychowawczą w dziedzinie obronności państwa.</text:span></text:span></text:p>
      <text:p text:style-name="P213"/>
      <text:p text:style-name="P207"><text:soft-page-break/><text:span text:style-name="Strong_20_Emphasis"><text:span text:style-name="T482">Po przeanalizowaniu, powyższ</text:span></text:span><text:span text:style-name="Strong_20_Emphasis"><text:span text:style-name="T483">a</text:span></text:span><text:span text:style-name="Strong_20_Emphasis"><text:span text:style-name="T482"> </text:span></text:span><text:span text:style-name="Strong_20_Emphasis"><text:span text:style-name="T483">uchwała</text:span></text:span><text:span text:style-name="Strong_20_Emphasis"><text:span text:style-name="T482"> został</text:span></text:span><text:span text:style-name="Strong_20_Emphasis"><text:span text:style-name="T483">a</text:span></text:span><text:span text:style-name="Strong_20_Emphasis"><text:span text:style-name="T482"> pozytywnie zaopiniowan</text:span></text:span><text:span text:style-name="Strong_20_Emphasis"><text:span text:style-name="T483">a</text:span></text:span><text:span text:style-name="Strong_20_Emphasis"><text:span text:style-name="T482"> przez Zarząd Powiatu w głosowaniu przy </text:span></text:span><text:span text:style-name="Strong_20_Emphasis"><text:span text:style-name="T484">4</text:span></text:span><text:span text:style-name="Strong_20_Emphasis"><text:span text:style-name="T482"> głosach –za, 0 głosach –przeciw i 0 głosach –wstrzymał się.</text:span></text:span></text:p>
      <text:p text:style-name="P214" loext:marker-style-name="T18"><text:span text:style-name="Strong_20_Emphasis"><text:span text:style-name="T472"/></text:span></text:p>
      <text:p text:style-name="P214" loext:marker-style-name="T18"><text:span text:style-name="Strong_20_Emphasis"><text:span text:style-name="T472">Uchwała Nr </text:span></text:span><text:span text:style-name="Strong_20_Emphasis"><text:span text:style-name="T283">426</text:span></text:span><text:span text:style-name="Strong_20_Emphasis"><text:span text:style-name="T473">/20</text:span></text:span><text:span text:style-name="Strong_20_Emphasis"><text:span text:style-name="T472">2</text:span></text:span><text:span text:style-name="Strong_20_Emphasis"><text:span text:style-name="T474">6</text:span></text:span><text:span text:style-name="Strong_20_Emphasis"><text:span text:style-name="T472"> Zarządu Powiatu w Busku – Zdroju z dnia </text:span></text:span><text:span text:style-name="Strong_20_Emphasis"><text:span text:style-name="T283">13 sierpnia 2026 r. w</text:span></text:span><text:span text:style-name="Strong_20_Emphasis"><text:span text:style-name="T485"> sprawie </text:span></text:span><text:span text:style-name="Strong_20_Emphasis"><text:span text:style-name="T486">udzielenia </text:span></text:span><text:span text:style-name="Strong_20_Emphasis"><text:span text:style-name="T485">upoważnienia </text:span></text:span><text:span text:style-name="Strong_20_Emphasis"><text:span text:style-name="T487">Wices</text:span></text:span><text:span text:style-name="Strong_20_Emphasis"><text:span text:style-name="T486">taroście Buskiemu do podpisania umowy w zakresie dotacji celowej na dofinansowanie zadań </text:span></text:span><text:span text:style-name="Strong_20_Emphasis"><text:span text:style-name="T487">b</text:span></text:span><text:span text:style-name="Strong_20_Emphasis"><text:span text:style-name="T488">ieżących </text:span></text:span><text:span text:style-name="Strong_20_Emphasis"><text:span text:style-name="T487">P</text:span></text:span><text:span text:style-name="Strong_20_Emphasis"><text:span text:style-name="T488">owiatu Buskiego, jako organu prowadzącego szkołę prowadzącą działalność dydaktyczno – wychowawczą w dziedzinie obronności państwa </text:span></text:span><text:span text:style-name="Strong_20_Emphasis"><text:span text:style-name="T489">- </text:span></text:span><text:span text:style-name="Strong_20_Emphasis"><text:span text:style-name="T472">stanowi </text:span></text:span><text:span text:style-name="Strong_20_Emphasis"><text:span text:style-name="T490">załącznik nr </text:span></text:span><text:span text:style-name="Strong_20_Emphasis"><text:span text:style-name="T491">3</text:span></text:span><text:span text:style-name="Strong_20_Emphasis"><text:span text:style-name="T492">1</text:span></text:span><text:span text:style-name="Strong_20_Emphasis"><text:span text:style-name="T493"> </text:span></text:span><text:span text:style-name="Strong_20_Emphasis"><text:span text:style-name="T472">do niniejszego protokołu.</text:span></text:span></text:p>
      <text:p text:style-name="P215"/>
      <text:p text:style-name="P216">Ad. 2<text:span text:style-name="T309">8</text:span></text:p>
      <text:p text:style-name="P217" loext:marker-style-name="T8"><text:span text:style-name="Strong_20_Emphasis"><text:span text:style-name="T431">Naczelnik Wydziału Edukacji, Kultury i  Kultury Fizycznej Renata Krzemień</text:span></text:span><text:span text:style-name="Strong_20_Emphasis"><text:span text:style-name="T494"> zapoznała</text:span></text:span><text:span text:style-name="Strong_20_Emphasis"><text:span text:style-name="T495"> Członków Zarządu z projektem </text:span></text:span><text:span text:style-name="Strong_20_Emphasis"><text:span text:style-name="T496">u</text:span></text:span><text:span text:style-name="Strong_20_Emphasis"><text:span text:style-name="T495">chwały Zarządu Powiatu w Busku-Zdroju </text:span></text:span><text:span text:style-name="Strong_20_Emphasis"><text:span text:style-name="T497">w sprawie</text:span></text:span><text:span text:style-name="Strong_20_Emphasis"><text:span text:style-name="T494"> upoważnienia </text:span></text:span><text:span text:style-name="Strong_20_Emphasis"><text:span text:style-name="T498">Dyrektora Zespołu Szkół Techniczno-Informatycznych w Busku-Zdroju</text:span></text:span><text:span text:style-name="Strong_20_Emphasis"><text:span text:style-name="T499"> do </text:span></text:span><text:span text:style-name="Strong_20_Emphasis"><text:span text:style-name="T498">podejmowania działań</text:span></text:span><text:span text:style-name="Strong_20_Emphasis"><text:span text:style-name="T499"> w zakresie </text:span></text:span><text:span text:style-name="Strong_20_Emphasis"><text:span text:style-name="T498">realizacji zadań</text:span></text:span><text:span text:style-name="Strong_20_Emphasis"><text:span text:style-name="T499"> </text:span></text:span><text:span text:style-name="Strong_20_Emphasis"><text:span text:style-name="T500">z zakresu działalności dydaktyczno-wychowawczej w</text:span></text:span><text:span text:style-name="Strong_20_Emphasis"><text:span text:style-name="T501"> dziedzinie obronności państwa </text:span></text:span><text:span text:style-name="Strong_20_Emphasis"><text:span text:style-name="T500">poprzez prowadzenie Oddziału Przygotowania Wojskowego.</text:span></text:span></text:p>
      <text:p text:style-name="P218" loext:marker-style-name="T8"/>
      <text:p text:style-name="P207"><text:span text:style-name="Strong_20_Emphasis"><text:span text:style-name="T502">Po przeanalizowaniu, powyższ</text:span></text:span><text:span text:style-name="Strong_20_Emphasis"><text:span text:style-name="T503">a</text:span></text:span><text:span text:style-name="Strong_20_Emphasis"><text:span text:style-name="T502"> </text:span></text:span><text:span text:style-name="Strong_20_Emphasis"><text:span text:style-name="T503">uchwała</text:span></text:span><text:span text:style-name="Strong_20_Emphasis"><text:span text:style-name="T502"> został</text:span></text:span><text:span text:style-name="Strong_20_Emphasis"><text:span text:style-name="T503">a</text:span></text:span><text:span text:style-name="Strong_20_Emphasis"><text:span text:style-name="T502"> pozytywnie zaopiniowan</text:span></text:span><text:span text:style-name="Strong_20_Emphasis"><text:span text:style-name="T503">a</text:span></text:span><text:span text:style-name="Strong_20_Emphasis"><text:span text:style-name="T502"> przez Zarząd Powiatu w głosowaniu przy </text:span></text:span><text:span text:style-name="Strong_20_Emphasis"><text:span text:style-name="T504">4</text:span></text:span><text:span text:style-name="Strong_20_Emphasis"><text:span text:style-name="T502"> głosach –za, 0 głosach –przeciw i 0 głosach –wstrzymał się.</text:span></text:span></text:p>
      <text:p text:style-name="P218" loext:marker-style-name="T8"/>
      <text:p text:style-name="P214" loext:marker-style-name="T18"><text:span text:style-name="Strong_20_Emphasis"><text:span text:style-name="T505">Uchwała Nr </text:span></text:span><text:span text:style-name="Strong_20_Emphasis"><text:span text:style-name="T506">427/</text:span></text:span><text:span text:style-name="T507">20</text:span><text:span text:style-name="Strong_20_Emphasis"><text:span text:style-name="T505">2</text:span></text:span><text:span text:style-name="Strong_20_Emphasis"><text:span text:style-name="T508">6</text:span></text:span><text:span text:style-name="Strong_20_Emphasis"><text:span text:style-name="T505"> Zarządu Powiatu w Busku – Zdroju z dnia </text:span></text:span><text:span text:style-name="Strong_20_Emphasis"><text:span text:style-name="T506">13 sierpnia 2026 r. </text:span></text:span><text:span text:style-name="Strong_20_Emphasis"><text:span text:style-name="T40">w sprawie</text:span></text:span><text:span text:style-name="Strong_20_Emphasis"><text:span text:style-name="T54"> </text:span></text:span><text:span text:style-name="Strong_20_Emphasis"><text:span text:style-name="T40">upoważnienia </text:span></text:span><text:span text:style-name="Strong_20_Emphasis"><text:span text:style-name="T57">Dyrektora Zespołu Szkół Techniczno-Informatycznych w Busku-Zdroju</text:span></text:span><text:span text:style-name="Strong_20_Emphasis"><text:span text:style-name="T54"> do </text:span></text:span><text:span text:style-name="Strong_20_Emphasis"><text:span text:style-name="T57">podejmowania działań</text:span></text:span><text:span text:style-name="Strong_20_Emphasis"><text:span text:style-name="T54"> w zakresie </text:span></text:span><text:span text:style-name="Strong_20_Emphasis"><text:span text:style-name="T57">realizacji zadań</text:span></text:span><text:span text:style-name="Strong_20_Emphasis"><text:span text:style-name="T54"> </text:span></text:span><text:span text:style-name="Strong_20_Emphasis"><text:span text:style-name="T60">z zakresu działalności dydaktyczno-wychowawczej w</text:span></text:span><text:span text:style-name="Strong_20_Emphasis"><text:span text:style-name="T58"> dziedzinie obronności państwa </text:span></text:span><text:span text:style-name="Strong_20_Emphasis"><text:span text:style-name="T60">poprzez prowadzenie Oddziału Przygotowania Wojskowego</text:span></text:span><text:span text:style-name="Strong_20_Emphasis"><text:span text:style-name="T509">- </text:span></text:span><text:span text:style-name="Strong_20_Emphasis"><text:span text:style-name="T505">stanowi </text:span></text:span><text:span text:style-name="Strong_20_Emphasis"><text:span text:style-name="T510">załącznik nr </text:span></text:span><text:span text:style-name="Strong_20_Emphasis"><text:span text:style-name="T511">3</text:span></text:span><text:span text:style-name="Strong_20_Emphasis"><text:span text:style-name="T512">2</text:span></text:span><text:span text:style-name="Strong_20_Emphasis"><text:span text:style-name="T513"> </text:span></text:span><text:span text:style-name="Strong_20_Emphasis"><text:span text:style-name="T505">do niniejszego protokołu.</text:span></text:span></text:p>
      <text:p text:style-name="P219" loext:marker-style-name="T18"><text:span text:style-name="Strong_20_Emphasis"><text:span text:style-name="T505"/></text:span></text:p>
      <text:p text:style-name="P220" loext:marker-style-name="T18"><text:span text:style-name="Strong_20_Emphasis"><text:span text:style-name="T514">Ad. 2</text:span></text:span><text:span text:style-name="Strong_20_Emphasis"><text:span text:style-name="T515">9</text:span></text:span></text:p>
      <text:p text:style-name="P221"><text:span text:style-name="Strong_20_Emphasis"><text:span text:style-name="T516">Naczelnik Wydziału Edukacji, Kultury i  Kultury Fizycznej Renata Krzemień</text:span></text:span><text:span text:style-name="T300"> zapoznał</text:span><text:span text:style-name="T517">a</text:span><text:span text:style-name="T300"> Członków Zarządu Powiatu z projektem inicjatywy uchwałodawczej w sprawie </text:span><text:span text:style-name="Strong_20_Emphasis"><text:span text:style-name="T518">u</text:span></text:span><text:span text:style-name="Strong_20_Emphasis"><text:span text:style-name="T519">stalenia Regulaminu przyzna</text:span></text:span><text:span text:style-name="Strong_20_Emphasis"><text:span text:style-name="T520">wa</text:span></text:span><text:span text:style-name="Strong_20_Emphasis"><text:span text:style-name="T519">nia </text:span></text:span><text:span text:style-name="Strong_20_Emphasis"><text:span text:style-name="T521">niektórych składników wynagrodzenia nauczycielom zatrudnionym w szkołach <text:line-break/>i </text:span></text:span><text:span text:style-name="Strong_20_Emphasis"><text:span text:style-name="T522">placówkach, dla których organem prowadz</text:span></text:span><text:span text:style-name="Strong_20_Emphasis"><text:span text:style-name="T520">ącym</text:span></text:span><text:span text:style-name="Strong_20_Emphasis"><text:span text:style-name="T522"> jest Powiat Buski - w brzmieniu stanowiącym </text:span></text:span><text:span text:style-name="Strong_20_Emphasis"><text:span text:style-name="T523">załącznik nr </text:span></text:span><text:span text:style-name="Strong_20_Emphasis"><text:span text:style-name="T524">3</text:span></text:span><text:span text:style-name="Strong_20_Emphasis"><text:span text:style-name="T525">3</text:span></text:span><text:span text:style-name="Strong_20_Emphasis"><text:span text:style-name="T522"> do niniejszego protokołu. <text:s/></text:span></text:span></text:p>
      <text:p text:style-name="P222"/>
      <text:p text:style-name="P223">Po analizie, powyższy projekt uchwały został przyjęty przez Członków Zarządu Powiatu <text:line-break/>w głosowaniu przy <text:span text:style-name="T279">4</text:span> głosach –za, 0 głosach –przeciw i 0 głosach –wstrzymał się.</text:p>
      <text:p text:style-name="P222"/>
      <text:p text:style-name="P222">Decyzją Członków Zarządu, powyższą inicjatywę należy przekazać Przewodniczącemu Rady Powiatu, celem przekazania do zaopiniowania przez poszczególne Komisje Rady Powiatu, <text:line-break/>a następnie włączenia do porządku obrad najbliższej Sesji Rady Powiatu.</text:p>
      <text:p text:style-name="P224"><text:span text:style-name="Strong_20_Emphasis"><text:span text:style-name="T526"/></text:span></text:p>
      <text:p text:style-name="P225"><text:span text:style-name="Strong_20_Emphasis"><text:span text:style-name="T527">Powyższe stanowisko zostało przyjęte przez Członków Zarządu Powiatu w głosowaniu przy <text:line-break/></text:span></text:span><text:span text:style-name="Strong_20_Emphasis"><text:span text:style-name="T528">4</text:span></text:span><text:span text:style-name="Strong_20_Emphasis"><text:span text:style-name="T527"> głosach –za, 0 głosach –przeciw i 0 głosach –wstrzymał się.</text:span></text:span></text:p>
      <text:p text:style-name="P226" loext:marker-style-name="T8"><text:span text:style-name="Strong_20_Emphasis"><text:span text:style-name="T529"/></text:span></text:p>
      <text:p text:style-name="P227"><text:soft-page-break/><text:span text:style-name="Strong_20_Emphasis"><text:span text:style-name="T530">Za zgodą Wiceprzewodniczącego </text:span></text:span><text:span text:style-name="Strong_20_Emphasis"><text:span text:style-name="T531">Z</text:span></text:span><text:span text:style-name="Strong_20_Emphasis"><text:span text:style-name="T530">arządu, Członek Zarządu Tomasz Mierzwa od godziny 10:15 nie uczestniczył w dalszej części posiedzenia.</text:span></text:span></text:p>
      <text:p text:style-name="P228" loext:marker-style-name="T18"><text:span text:style-name="Strong_20_Emphasis"><text:span text:style-name="T532"/></text:span></text:p>
      <text:p text:style-name="P228" loext:marker-style-name="T18"><text:span text:style-name="Strong_20_Emphasis"><text:span text:style-name="T532">Ad. </text:span></text:span><text:span text:style-name="Strong_20_Emphasis"><text:span text:style-name="T515">30</text:span></text:span></text:p>
      <text:p text:style-name="P229" loext:marker-style-name="T18"><text:span text:style-name="Strong_20_Emphasis"><text:span text:style-name="T533">Naczelnik </text:span></text:span><text:span text:style-name="Strong_20_Emphasis"><text:span text:style-name="T534">Wydziału Edukacji, Kultury i </text:span></text:span><text:span text:style-name="Strong_20_Emphasis"><text:span text:style-name="T535"> </text:span></text:span><text:span text:style-name="Strong_20_Emphasis"><text:span text:style-name="T534">Kultury Fizycznej Renata Krzemień</text:span></text:span><text:span text:style-name="Strong_20_Emphasis"><text:span text:style-name="T536"> </text:span></text:span><text:span text:style-name="Strong_20_Emphasis"><text:span text:style-name="T533">zapoznała Zarząd Powiatu </text:span></text:span><text:span text:style-name="Strong_20_Emphasis"><text:span text:style-name="T537">z </text:span></text:span><text:span text:style-name="Strong_20_Emphasis"><text:span text:style-name="T538">w</text:span></text:span><text:span text:style-name="Strong_20_Emphasis"><text:span text:style-name="T537">nioskiem </text:span></text:span><text:span text:style-name="Strong_20_Emphasis"><text:span text:style-name="T539">Dyrektora Zespołu Szkół Ponadpodstawowych</text:span></text:span><text:span text:style-name="Strong_20_Emphasis"><text:span text:style-name="T540"> w Busku-Zdroju </text:span></text:span><text:span text:style-name="Strong_20_Emphasis"><text:span text:style-name="T65">w sprawie za</text:span></text:span><text:span text:style-name="Strong_20_Emphasis"><text:span text:style-name="T541">potrzebowania na</text:span></text:span><text:span text:style-name="Strong_20_Emphasis"><text:span text:style-name="T65"> środk</text:span></text:span><text:span text:style-name="Strong_20_Emphasis"><text:span text:style-name="T541">i</text:span></text:span><text:span text:style-name="Strong_20_Emphasis"><text:span text:style-name="T65"> finanso</text:span></text:span><text:span text:style-name="Strong_20_Emphasis"><text:span text:style-name="T541">we z przeznaczeniem</text:span></text:span><text:span text:style-name="Strong_20_Emphasis"><text:span text:style-name="T65"> na doskonalenie </text:span></text:span><text:span text:style-name="Strong_20_Emphasis"><text:span text:style-name="T66">zawodowe</text:span></text:span><text:span text:style-name="Strong_20_Emphasis"><text:span text:style-name="T65"> nauczycieli <text:line-break/></text:span></text:span><text:span text:style-name="Strong_20_Emphasis"><text:span text:style-name="T542">w III kwartale 2026 r. </text:span></text:span><text:span text:style-name="Strong_20_Emphasis"><text:span text:style-name="T533">Naczelnik </text:span></text:span><text:span text:style-name="Strong_20_Emphasis"><text:span text:style-name="T534">Wydziału Edukacji, Kultury i </text:span></text:span><text:span text:style-name="Strong_20_Emphasis"><text:span text:style-name="T535"> </text:span></text:span><text:span text:style-name="Strong_20_Emphasis"><text:span text:style-name="T534">Kultury Fizycznej </text:span></text:span><text:span text:style-name="Strong_20_Emphasis"><text:span text:style-name="T543">poinformowała także o wykorzystaniu środków finansowych z przeznaczeniem na dokształcenie i doskonalenie zawodowe nauczycieli w II kwartale 2026 r. - <text:s/>w</text:span></text:span><text:span text:style-name="Strong_20_Emphasis"><text:span text:style-name="T544"> </text:span></text:span><text:span text:style-name="Strong_20_Emphasis"><text:span text:style-name="T543">brzmieniu stanowiącym </text:span></text:span><text:span text:style-name="Emphasis"><text:span text:style-name="T545">załącznik nr </text:span></text:span><text:span text:style-name="Emphasis"><text:span text:style-name="T546">3</text:span></text:span><text:span text:style-name="Emphasis"><text:span text:style-name="T547">4</text:span></text:span><text:span text:style-name="Strong_20_Emphasis"><text:span text:style-name="T543"> do niniejszego protokołu.</text:span></text:span></text:p>
      <text:p text:style-name="P230" loext:marker-style-name="T18"><text:span text:style-name="Strong_20_Emphasis"><text:span text:style-name="T543"/></text:span></text:p>
      <text:p text:style-name="P231"><text:span text:style-name="Strong_20_Emphasis"><text:span text:style-name="T548">Po przeanalizowaniu, powyższy wniosek został pozytywnie zaopiniowany przez Zarząd Powiatu w głosowaniu przy </text:span></text:span><text:span text:style-name="Strong_20_Emphasis"><text:span text:style-name="T549">3</text:span></text:span><text:span text:style-name="Strong_20_Emphasis"><text:span text:style-name="T548"> głosach –za, 0 głosach –przeciw i 0 głosach –wstrzymał się.</text:span></text:span></text:p>
      <text:p text:style-name="P230" loext:marker-style-name="T18"><text:span text:style-name="Strong_20_Emphasis"><text:span text:style-name="T543"/></text:span></text:p>
      <text:p text:style-name="P230" loext:marker-style-name="T18"><text:span text:style-name="Strong_20_Emphasis"><text:span text:style-name="T550">Ad. 31</text:span></text:span></text:p>
      <text:p text:style-name="P232" loext:marker-style-name="T83"><text:span text:style-name="Strong_20_Emphasis"><text:span text:style-name="T551">Naczelnik Wydziału Edukacji, Kultury i </text:span></text:span><text:span text:style-name="Strong_20_Emphasis"><text:span text:style-name="T552"> </text:span></text:span><text:span text:style-name="Strong_20_Emphasis"><text:span text:style-name="T551">Kultury Fizycznej Renata Krzemień zwróciła się do Zarządu Powiatu </text:span></text:span><text:span text:style-name="Strong_20_Emphasis"><text:span text:style-name="T553">z prośbą </text:span></text:span><text:span text:style-name="Strong_20_Emphasis"><text:span text:style-name="T551">o podjęcie decyzji w</text:span></text:span><text:span text:style-name="Strong_20_Emphasis"><text:span text:style-name="T554"> </text:span></text:span><text:span text:style-name="Strong_20_Emphasis"><text:span text:style-name="T551">sprawie zatwierdzenia </text:span></text:span><text:span text:style-name="Strong_20_Emphasis"><text:span text:style-name="T555">uproszczonej </text:span></text:span><text:span text:style-name="Strong_20_Emphasis"><text:span text:style-name="T551">oferty na realizację zadania publicznego </text:span></text:span><text:span text:style-name="Strong_20_Emphasis"><text:span text:style-name="T556">w ramach tzw. „małych grantów”.</text:span></text:span></text:p>
      <text:p text:style-name="P232" loext:marker-style-name="T83"><text:span text:style-name="Strong_20_Emphasis"><text:span text:style-name="T543"/></text:span></text:p>
      <text:p text:style-name="P233" loext:marker-style-name="T83"><text:span text:style-name="Strong_20_Emphasis"><text:span text:style-name="T557">Stowarzyszenie Daj Dziecku Nadziej</text:span></text:span><text:span text:style-name="Strong_20_Emphasis"><text:span text:style-name="T558">ę</text:span></text:span><text:span text:style-name="Strong_20_Emphasis"><text:span text:style-name="T557">, </text:span></text:span><text:span text:style-name="Strong_20_Emphasis"><text:span text:style-name="T559">Bronina 59, 28-100 Busko-Zdrój – złożyło ofertę z zakresu: Kultura – </text:span></text:span><text:span text:style-name="Strong_20_Emphasis"><text:span text:style-name="T560">organizacja imprez kulturalnych, wydarzeń kulturalnych, uroczystości patriotycznych <text:line-break/>o charakterze co najmniej powiatowym.</text:span></text:span><text:span text:style-name="Strong_20_Emphasis"><text:span text:style-name="T559"> Tytuł zadania publicznego: „Patriotyzm Łączy” – <text:line-break/>I Wojewódzki Integracyjny Przegląd Duetów Pieśni Patriotycznych – w brzmieniu stanowiącym </text:span></text:span><text:span text:style-name="Strong_20_Emphasis"><text:span text:style-name="T561">załącznik nr </text:span></text:span><text:span text:style-name="Strong_20_Emphasis"><text:span text:style-name="T562">3</text:span></text:span><text:span text:style-name="Strong_20_Emphasis"><text:span text:style-name="T563">5</text:span></text:span><text:span text:style-name="Strong_20_Emphasis"><text:span text:style-name="T559"> do niniejszego protokołu.</text:span></text:span></text:p>
      <text:p text:style-name="P234" loext:marker-style-name="T83"><text:span text:style-name="Strong_20_Emphasis"><text:span text:style-name="T543"/></text:span></text:p>
      <text:p text:style-name="P235" loext:marker-style-name="T83">Naczelnik Wydziału Edukacji, Kultury i <text:span text:style-name="T564"> </text:span>Kultury Fizycznej Renata Krzemień<text:span text:style-name="T565"> </text:span><text:span text:style-name="T566">pozytywnie</text:span><text:span text:style-name="T374"> zarekomendowała rozpatrzenie przedmiotowe</text:span><text:span text:style-name="T565">j oferty, </text:span><text:span text:style-name="T566">sugerując przeznaczenie kwoty w wysokości </text:span>2 000 zł.</text:p>
      <text:p text:style-name="P236" loext:marker-style-name="T83"><text:span text:style-name="Strong_20_Emphasis"><text:span text:style-name="T567"/></text:span></text:p>
      <text:p text:style-name="P237"><text:span text:style-name="Strong_20_Emphasis"><text:span text:style-name="T548">Po przeanalizowaniu, powyższy wniosek został pozytywnie zaopiniowany przez Zarząd Powiatu w głosowaniu przy </text:span></text:span><text:span text:style-name="Strong_20_Emphasis"><text:span text:style-name="T549">3</text:span></text:span><text:span text:style-name="Strong_20_Emphasis"><text:span text:style-name="T548"> głosach –za, 0 głosach –przeciw i 0 głosach –wstrzymał się.</text:span></text:span></text:p>
      <text:p text:style-name="P237"><text:span text:style-name="Strong_20_Emphasis"><text:span text:style-name="T534"/></text:span></text:p>
      <text:p text:style-name="P233" loext:marker-style-name="T83"><text:span text:style-name="Strong_20_Emphasis"><text:span text:style-name="T568">Ad. 32</text:span></text:span></text:p>
      <text:p text:style-name="P238" loext:marker-style-name="T18"><text:span text:style-name="T283">Dyrektor Placówki Opiekuńczo – Wychowawczej w Winiarach </text:span><text:span text:style-name="T569">Piotr Zeljaś zwrócił się </text:span><text:span text:style-name="T570">do Zarzadu Powiatu z wnioskiem </text:span><text:span text:style-name="T569">o wyrażenie zgody na </text:span><text:span text:style-name="T571">nieodpłatne </text:span><text:span text:style-name="T70">przekazanie zniszczonych </text:span><text:span text:style-name="T71">podczas nawałnicy </text:span><text:span text:style-name="T572">dnia 27.07.2026 r.</text:span><text:span text:style-name="T70"> drzew </text:span><text:span text:style-name="T572">znajdujących się na terenie Placówki Opiekuńczo – Wychowawczej w Winiarach będącej w trwałym zarządzie zabudowanej nieruchomości Powiatu Buskiego, w zamian za uprzątnięcie terenu </text:span><text:span text:style-name="Strong_20_Emphasis"><text:span text:style-name="T573">– w brzmieniu stanowiącym </text:span></text:span><text:span text:style-name="Strong_20_Emphasis"><text:span text:style-name="T574">załącznik nr </text:span></text:span><text:span text:style-name="Strong_20_Emphasis"><text:span text:style-name="T575">3</text:span></text:span><text:span text:style-name="Strong_20_Emphasis"><text:span text:style-name="T576">6</text:span></text:span><text:span text:style-name="Strong_20_Emphasis"><text:span text:style-name="T573"> do niniejszego protokołu.</text:span></text:span><text:span text:style-name="T572"> </text:span></text:p>
      <text:p text:style-name="P239" loext:marker-style-name="T18"/>
      <text:p text:style-name="P240" loext:marker-style-name="T18">Dyrektor Placówki Opiekuńczo – Wychowawczej w Winiarach <text:span text:style-name="T577">Piotr Zeljaś </text:span><text:span text:style-name="T578">poinformował, iż</text:span><text:span text:style-name="T577"> </text:span><text:span text:style-name="T579">mając na uwadze sytuację </text:span><text:span text:style-name="T578">z lat</text:span><text:span text:style-name="T579"> poprzednich </text:span><text:span text:style-name="T578">tj. brakiem osób chętnych na uprzątnięcie terenu w zamian za </text:span><text:span text:style-name="T579"><text:s/></text:span><text:soft-page-break/><text:span text:style-name="T579">nieodpłatn</text:span><text:span text:style-name="T580">ie przekazane</text:span><text:span text:style-name="T579"> drzewo, </text:span><text:span text:style-name="T578">zwrócił się z pytaniem odnośnie wyrażenia zgody na</text:span><text:span text:style-name="T579"> uprzątnięci</text:span><text:span text:style-name="T578">e</text:span><text:span text:style-name="T579"> drzewa za dopłatą.</text:span></text:p>
      <text:p text:style-name="P240" loext:marker-style-name="T18"/>
      <text:p text:style-name="P241" loext:marker-style-name="T18"><text:span text:style-name="T581">Po analizie i wysłuchaniu wyjaśnień Dyrektor</text:span><text:span text:style-name="T582">a</text:span><text:span text:style-name="T581"> POW w Winiarach, </text:span><text:span text:style-name="T583">Zarząd Powiatu </text:span><text:span text:style-name="T584">w głosowaniu przy </text:span><text:span text:style-name="T585">3</text:span><text:span text:style-name="T584"> głosach –za, 0 głosach –przeciw i 0 głosach –wstrzymał się, </text:span><text:span text:style-name="T586">pozytywnie zaopiniował przedmiotowy wniosek. </text:span><text:span text:style-name="T582">Jednocześnie Zarząd Powiatu w</text:span><text:span text:style-name="T583">yraził zgodę na </text:span><text:span text:style-name="T582">uprzątnięcie drzewa za dopłatą w przypadku braku osób chętnych, </text:span><text:span text:style-name="T587">na nieodpłatne przekazanie drzew w zamian za upr</text:span><text:span text:style-name="T588">zą</text:span><text:span text:style-name="T587">tni</text:span><text:span text:style-name="T588">ę</text:span><text:span text:style-name="T587">cie terenu.</text:span></text:p>
      <text:p text:style-name="P202" loext:marker-style-name="T8"/>
      <text:p text:style-name="P202" loext:marker-style-name="T297">Ad. <text:span text:style-name="T589">33</text:span></text:p>
      <text:p text:style-name="P242">Skarbnik Powiatu Artur Polniak przedstawił projekt uchwały Zarządu Powiatu w Busku – Zdroju w<text:span text:style-name="T590"> </text:span>sprawie <text:span text:style-name="T590">zmian w budżecie </text:span>Powiatu Buskiego <text:span text:style-name="T590">na rok 2026</text:span>.</text:p>
      <text:p text:style-name="P242"/>
      <text:p text:style-name="P243"><text:span text:style-name="Strong_20_Emphasis"><text:span text:style-name="T591">Po przeanalizowaniu, powyższ</text:span></text:span><text:span text:style-name="Strong_20_Emphasis"><text:span text:style-name="T503">a</text:span></text:span><text:span text:style-name="Strong_20_Emphasis"><text:span text:style-name="T591"> </text:span></text:span><text:span text:style-name="Strong_20_Emphasis"><text:span text:style-name="T503">uchwała</text:span></text:span><text:span text:style-name="Strong_20_Emphasis"><text:span text:style-name="T591"> został</text:span></text:span><text:span text:style-name="Strong_20_Emphasis"><text:span text:style-name="T503">a</text:span></text:span><text:span text:style-name="Strong_20_Emphasis"><text:span text:style-name="T591"> pozytywnie zaopiniowan</text:span></text:span><text:span text:style-name="Strong_20_Emphasis"><text:span text:style-name="T503">a</text:span></text:span><text:span text:style-name="Strong_20_Emphasis"><text:span text:style-name="T591"> przez Zarząd Powiatu w głosowaniu przy </text:span></text:span><text:span text:style-name="Strong_20_Emphasis"><text:span text:style-name="T592">3</text:span></text:span><text:span text:style-name="Strong_20_Emphasis"><text:span text:style-name="T591"> głosach –za, 0 głosach –przeciw i 0 głosach –wstrzymał się.</text:span></text:span></text:p>
      <text:p text:style-name="P242"/>
      <text:p text:style-name="P139"><text:span text:style-name="T282">Uchwała Nr </text:span><text:span text:style-name="T283">428/2026 Zarządu Powiatu w Busku – Zdroju z dnia </text:span><text:span text:style-name="Strong_20_Emphasis"><text:span text:style-name="T283">13 sierpnia 2026 r.</text:span></text:span><text:span text:style-name="T283"> </text:span><text:span text:style-name="T282">w sprawie w</text:span><text:span text:style-name="T285"> </text:span><text:span text:style-name="T282">sprawie </text:span><text:span text:style-name="T285">zmian w budżecie </text:span><text:span text:style-name="T282">Powiatu Buskiego </text:span><text:span text:style-name="T285">na rok 2026 </text:span><text:span text:style-name="T292"><text:s/>- </text:span><text:span text:style-name="T282">stanowi </text:span><text:span text:style-name="Strong_20_Emphasis"><text:span text:style-name="T293">załącznik nr </text:span></text:span><text:span text:style-name="Strong_20_Emphasis"><text:span text:style-name="T593">3</text:span></text:span><text:span text:style-name="Strong_20_Emphasis"><text:span text:style-name="T295">7</text:span></text:span><text:span text:style-name="Strong_20_Emphasis"><text:span text:style-name="T296"> </text:span></text:span><text:span text:style-name="T282">do niniejszego protokołu.</text:span></text:p>
      <text:p text:style-name="P242"/>
      <text:p text:style-name="P244" loext:marker-style-name="T297">Ad. <text:span text:style-name="T589">34</text:span></text:p>
      <text:p text:style-name="P242">Skarbnik Powiatu Artur Polniak przedstawił projekt uchwały Zarządu Powiatu w Busku – Zdroju w<text:span text:style-name="T590"> </text:span>sprawie <text:span text:style-name="T590">zmian </text:span><text:span text:style-name="T594">w planie finansowym zadań z zakresu administracji rządowej oraz innych zadań zleconych odrębnymi ustawami w 2026 roku.</text:span></text:p>
      <text:p text:style-name="P242"/>
      <text:p text:style-name="P243"><text:span text:style-name="Strong_20_Emphasis"><text:span text:style-name="T591">Po przeanalizowaniu, powyższ</text:span></text:span><text:span text:style-name="Strong_20_Emphasis"><text:span text:style-name="T503">a</text:span></text:span><text:span text:style-name="Strong_20_Emphasis"><text:span text:style-name="T591"> </text:span></text:span><text:span text:style-name="Strong_20_Emphasis"><text:span text:style-name="T503">uchwała</text:span></text:span><text:span text:style-name="Strong_20_Emphasis"><text:span text:style-name="T591"> został</text:span></text:span><text:span text:style-name="Strong_20_Emphasis"><text:span text:style-name="T503">a</text:span></text:span><text:span text:style-name="Strong_20_Emphasis"><text:span text:style-name="T591"> pozytywnie zaopiniowan</text:span></text:span><text:span text:style-name="Strong_20_Emphasis"><text:span text:style-name="T503">a</text:span></text:span><text:span text:style-name="Strong_20_Emphasis"><text:span text:style-name="T591"> przez Zarząd Powiatu w głosowaniu przy </text:span></text:span><text:span text:style-name="Strong_20_Emphasis"><text:span text:style-name="T592">3</text:span></text:span><text:span text:style-name="Strong_20_Emphasis"><text:span text:style-name="T591"> głosach –za, 0 głosach –przeciw i 0 głosach –wstrzymał się.</text:span></text:span></text:p>
      <text:p text:style-name="P242"/>
      <text:p text:style-name="P245"><text:span text:style-name="T282">Uchwała Nr </text:span><text:span text:style-name="T37">429/2</text:span><text:span text:style-name="T284">0</text:span><text:span text:style-name="T282">2</text:span><text:span text:style-name="T285">6</text:span><text:span text:style-name="T282"> Zarządu Powiatu w Busku – Zdroju z dnia </text:span><text:span text:style-name="Strong_20_Emphasis"><text:span text:style-name="T282">13 sierpnia 2026 r.</text:span></text:span><text:span text:style-name="T282"> w</text:span><text:span text:style-name="T285"> </text:span><text:span text:style-name="T282">sprawie </text:span><text:span text:style-name="T285">zmian </text:span><text:span text:style-name="T595">w planie finansowym zadań z zakresu administracji rządowej oraz innych zadań zleconych odrębnymi ustawami w 2026 roku</text:span><text:span text:style-name="T292"> </text:span><text:span text:style-name="T282">stanowi </text:span><text:span text:style-name="Strong_20_Emphasis"><text:span text:style-name="T293">załącznik nr </text:span></text:span><text:span text:style-name="Strong_20_Emphasis"><text:span text:style-name="T593">3</text:span></text:span><text:span text:style-name="Strong_20_Emphasis"><text:span text:style-name="T295">8</text:span></text:span><text:span text:style-name="Strong_20_Emphasis"><text:span text:style-name="T296"> </text:span></text:span><text:span text:style-name="T282">do niniejszego protokołu.</text:span></text:p>
      <text:p text:style-name="P242"/>
      <text:p text:style-name="P244" loext:marker-style-name="T297">Ad. <text:span text:style-name="T589">35</text:span></text:p>
      <text:p text:style-name="P242">Skarbnik Powiatu Artur Polniak przedstawił projekt uchwały Zarządu Powiatu w Busku – Zdroju w<text:span text:style-name="T590"> </text:span>sprawie <text:span text:style-name="T590">zmian </text:span><text:span text:style-name="T596">planu wydatków w podległych jednostkach budżetowych.</text:span></text:p>
      <text:p text:style-name="P242"/>
      <text:p text:style-name="P243"><text:span text:style-name="Strong_20_Emphasis"><text:span text:style-name="T591">Po przeanalizowaniu, powyższ</text:span></text:span><text:span text:style-name="Strong_20_Emphasis"><text:span text:style-name="T503">a</text:span></text:span><text:span text:style-name="Strong_20_Emphasis"><text:span text:style-name="T591"> </text:span></text:span><text:span text:style-name="Strong_20_Emphasis"><text:span text:style-name="T503">uchwała</text:span></text:span><text:span text:style-name="Strong_20_Emphasis"><text:span text:style-name="T591"> został</text:span></text:span><text:span text:style-name="Strong_20_Emphasis"><text:span text:style-name="T503">a</text:span></text:span><text:span text:style-name="Strong_20_Emphasis"><text:span text:style-name="T591"> pozytywnie zaopiniowan</text:span></text:span><text:span text:style-name="Strong_20_Emphasis"><text:span text:style-name="T503">a</text:span></text:span><text:span text:style-name="Strong_20_Emphasis"><text:span text:style-name="T591"> przez Zarząd Powiatu w głosowaniu przy </text:span></text:span><text:span text:style-name="Strong_20_Emphasis"><text:span text:style-name="T592">3</text:span></text:span><text:span text:style-name="Strong_20_Emphasis"><text:span text:style-name="T591"> głosach –za, 0 głosach –przeciw i 0 głosach –wstrzymał się.</text:span></text:span></text:p>
      <text:p text:style-name="P246"/>
      <text:p text:style-name="P247"><text:span text:style-name="T282">Uchwała Nr </text:span><text:span text:style-name="T37">430/</text:span><text:span text:style-name="T284">20</text:span><text:span text:style-name="T282">2</text:span><text:span text:style-name="T285">6</text:span><text:span text:style-name="T282"> Zarządu Powiatu w Busku – Zdroju z dnia </text:span><text:span text:style-name="Strong_20_Emphasis"><text:span text:style-name="T283">13 sierpnia 2026 r.</text:span></text:span><text:span text:style-name="T282"> w sprawie </text:span><text:span text:style-name="T285">zmian </text:span><text:span text:style-name="T597">planu wydatków w podległych jednostkach budżetowych </text:span><text:span text:style-name="T282">stanowi </text:span><text:span text:style-name="Strong_20_Emphasis"><text:span text:style-name="T293">załącznik nr </text:span></text:span><text:span text:style-name="Strong_20_Emphasis"><text:span text:style-name="T593">3</text:span></text:span><text:span text:style-name="Strong_20_Emphasis"><text:span text:style-name="T295">9</text:span></text:span><text:span text:style-name="Strong_20_Emphasis"><text:span text:style-name="T296"> </text:span></text:span><text:span text:style-name="T282">do niniejszego protokołu.</text:span></text:p>
      <text:p text:style-name="P248"/>
      <text:p text:style-name="P249" loext:marker-style-name="T83"/>
      <text:p text:style-name="P250" loext:marker-style-name="T83"><text:soft-page-break/><text:span text:style-name="T82">Ad. </text:span><text:span text:style-name="T598">36</text:span></text:p>
      <text:p text:style-name="P251"><text:span text:style-name="T599">W sprawach różnych</text:span><text:span text:style-name="T600"> nie zgłoszono żadnych wniosków.</text:span></text:p>
      <text:p text:style-name="P249" loext:marker-style-name="T83"/>
      <text:p text:style-name="P252" loext:marker-style-name="T83"><text:span text:style-name="T82">Ad. </text:span><text:span text:style-name="T598">37</text:span></text:p>
      <text:p text:style-name="P253">Po zrealizowaniu porządku obrad <text:span text:style-name="T165">Wicep</text:span>rzewodniczący Zarządu <text:span text:style-name="T165">Stanisław Klimczak</text:span> podziękował obecnym za udział i o godzini<text:span text:style-name="T601">e 10:</text:span><text:span text:style-name="T602">3</text:span><text:span text:style-name="T601">0 z</text:span>amknął posiedzenie Zarządu Powiatu.</text:p>
      <text:p text:style-name="P254"><text:line-break/></text:p>
      <text:p text:style-name="P255">Protokół sporządziła:</text:p>
      <text:p text:style-name="P256">Sandra Zalewsk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-asian="Times New Roman1" style:font-family-asian="'Times New Roman'" style:font-family-generic-asian="system" style:font-pitch-asian="variable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>
      <style:text-properties fo:font-weight="bold" style:font-weight-asian="bold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Numbering_20_Symbols" style:display-name="Numbering Symbols" style:family="text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9pt" style:font-size-asian="9pt" style:font-size-complex="9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bookmark-start text:name="PageNumWizard_FOOTER_Domyślny styl strony2"/><text:page-number text:select-page="current">21</text:page-number><text:bookmark-end text:name="PageNumWizard_FOOTER_Domyślny styl strony2"/></text:p>
      </style:footer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5T08:06:45.774399200</meta:creation-date>
    <dc:date>2026-08-26T10:43:39.660337000</dc:date>
    <meta:editing-duration>P1DT3H39M58S</meta:editing-duration>
    <meta:editing-cycles>205</meta:editing-cycles>
    <meta:generator>LibreOffice/25.8.1.1$Windows_X86_64 LibreOffice_project/54047653041915e595ad4e45cccea684809c77b5</meta:generator>
    <meta:print-date>2026-08-20T09:43:05.619005100</meta:print-date>
    <meta:document-statistic meta:table-count="0" meta:image-count="0" meta:object-count="0" meta:page-count="21" meta:paragraph-count="266" meta:word-count="6876" meta:character-count="51659" meta:non-whitespace-character-count="44792"/>
  </office:meta>
</office:document-meta>
</file>